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2_network_access_ctrll:public"/><text:bookmark-start text:name="__RefHeading___public_networks_1"/><text:bookmark-start text:name="public_networks"/>2.3.2.3 Public Networks<text:bookmark-end text:name="__RefHeading___public_networks_1"/><text:bookmark-end text:name="public_networks"/></text:h>
      <text:p text:style-name="Text_20_body"><text:a xlink:type="simple" xlink:href="https://www.omgwiki.org/dido/doku.php?id=dido:public:ra:1.2_views:3_taxonomic:2_network_access_ctrll" text:style-name="Internet_20_link" text:visited-style-name="Visited_20_Internet_20_Link">return to Network Access Control </text:a></text:p>
      <text:p text:style-name="Text_20_body"><text:a xlink:type="simple" xlink:href="https://www.omgwiki.org/dido/doku.php?id=dido:public:ra:xapend.glossary:p:public_network" text:style-name="Internet_20_link" text:visited-style-name="Visited_20_Internet_20_Link"> Public Networks</text:a> are distributed and open, allowing participation in core activities of the network from any Node sponsored by anyone. Participation includes joining, leaving, reading, writing and auditing the activities on the Network. There are no Authorities or discrimination of Nodes.</text:p>
      <text:h text:style-name="Heading_20_3" text:outline-level="3"><text:bookmark-start text:name="__RefHeading___some_benefits_of_public_networks_2"/><text:bookmark-start text:name="some_benefits_of_public_networks"/>Some benefits of Public Networks<text:bookmark-end text:name="__RefHeading___some_benefits_of_public_networks_2"/><text:bookmark-end text:name="some_benefits_of_public_networks"/></text:h>
      <text:p text:style-name="Text_20_body"><text:span text:style-name="Strong_20_Emphasis">Open Read and Write</text:span><text:note text:id="ftn0" text:note-class="footnote"><text:note-citation text:label="1)">1)</text:note-citation><text:note-body><text:p text:style-name="Footnote">“Public Vs Private Blockchain In A Nutshell”,
Demiro Massessi, 12 December 2018,
<text:a xlink:type="simple" xlink:href="https://medium.com/coinmonks/public-vs-private-blockchain-in-a-nutshell-c9fe284fa39f" text:style-name="Internet_20_link" text:visited-style-name="Visited_20_Internet_20_Link">https://medium.com/coinmonks/public-vs-private-blockchain-in-a-nutshell-c9fe284fa39f</text:a>
</text:p></text:note-body></text:note>Anyone can participate by submitting transactions to the blockchain, such as Ethereum or Bitcoin; transactions can be viewed on the blockchain explorer.<text:span text:style-name="Strong_20_Emphasis">Ledger Is Distributed</text:span><text:span text:style-name="Footnote_20_Anchor"><text:note-ref text:note-class="footnote" text:reference-format="text" text:ref-name="ftn0">1)</text:note-ref></text:span>The database is not centralized like in a client-server approach, and all nodes in the blockchain participate in the transaction validation.<text:span text:style-name="Strong_20_Emphasis">Immutable</text:span><text:span text:style-name="Footnote_20_Anchor"><text:note-ref text:note-class="footnote" text:reference-format="text" text:ref-name="ftn0">1)</text:note-ref></text:span>When something is written to the blockchain, it can not be changed, in other words it is <text:a xlink:type="simple" xlink:href="https://www.omgwiki.org/dido/doku.php?id=dido:public:ra:xapend.glossary:i:immutable" text:style-name="Internet_20_link" text:visited-style-name="Visited_20_Internet_20_Link">immutable</text:a><text:span text:style-name="Strong_20_Emphasis">Secure Due to Mining</text:span> (protection from the <text:a xlink:type="simple" xlink:href="https://www.omgwiki.org/dido/doku.php?id=dido:public:ra:xapend.glossary:f:fifty_one_percent_51_attack" text:style-name="Internet_20_link" text:visited-style-name="Visited_20_Internet_20_Link">fifty_one_percent_51_attack</text:a><text:span text:style-name="Footnote_20_Anchor"><text:note-ref text:note-class="footnote" text:reference-format="text" text:ref-name="ftn0">1)</text:note-ref></text:span>)For example, with Bitcoin, obtaining a majority of network power could potentially enable massive double spending, and the ability to prevent transaction confirmations, in addition to other potentially malicious a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2_network_access_ctrll:public</dc:title>
  </office:meta>
</office:document-meta>
</file>