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full:archival:1_authority"/><text:bookmark-start text:name="__RefHeading___authority_node_1"/><text:bookmark-start text:name="authority_node"/>2.3.3.1.2.1 Authority Node<text:bookmark-end text:name="__RefHeading___authority_node_1"/><text:bookmark-end text:name="authority_node"/></text:h>
      <text:p text:style-name="Text_20_body"><text:a xlink:type="simple" xlink:href="https://www.omgwiki.org/dido/doku.php?id=dido:public:ra:1.2_views:3_taxonomic:3_node_tax:full:archival" text:style-name="Internet_20_link" text:visited-style-name="Visited_20_Internet_20_Link">return to Archival Node</text:a></text:p>
      <text:p text:style-name="Text_20_body">Traditionally, the participation in <text:a xlink:type="simple" xlink:href="https://www.omgwiki.org/dido/doku.php?id=dido:public:ra:xapend.glossary:n:node_network" text:style-name="Internet_20_link" text:visited-style-name="Visited_20_Internet_20_Link"> DIDO Node Networks</text:a> to perform tasks is permissionless requiring no outside authority from anyone or anything. Having permissionless access to a Node Network is one of the original guiding principles that is integral to the decentralized nature of DIDOs<text:note text:id="ftn0" text:note-class="footnote"><text:note-citation text:label="1)">1)</text:note-citation><text:note-body><text:p text:style-name="Footnote">
S. Nakamoto, “Bitcoin: A Peer-to-Peer Electronic Cash System,” 24 May 2009. [Online]. Available: <text:a xlink:type="simple" xlink:href="https://bitcoin.org/bitcoin.pdf" text:style-name="Internet_20_link" text:visited-style-name="Visited_20_Internet_20_Link">https://bitcoin.org/bitcoin.pdf</text:a>.
</text:p></text:note-body></text:note>. </text:p>
      <text:p text:style-name="Text_20_body"><text:span text:style-name="Strong_20_Emphasis">Note:</text:span>Unfortunately, there are drawbacks to this approach; solutions involving a level of centralization for granting permission can provide benefits like increased speed because there is no need for the costly, time consuming consensus algorithms such as <text:a xlink:type="simple" xlink:href="https://www.omgwiki.org/dido/doku.php?id=dido:public:ra:xapend.glossary:d:delegated_proof_of_stake_dpos" text:style-name="Internet_20_link" text:visited-style-name="Visited_20_Internet_20_Link">delegated_proof_of_stake_dpos</text:a>, <text:a xlink:type="simple" xlink:href="https://www.omgwiki.org/dido/doku.php?id=dido:public:ra:xapend.glossary:d:delegated_byzantine" text:style-name="Internet_20_link" text:visited-style-name="Visited_20_Internet_20_Link">delegated_byzantine</text:a>, <text:a xlink:type="simple" xlink:href="https://www.omgwiki.org/dido/doku.php?id=dido:public:ra:xapend.glossary:p:proof_of_authority_poa" text:style-name="Internet_20_link" text:visited-style-name="Visited_20_Internet_20_Link">proof_of_authority_poa</text:a> and others. However, the use centralized permissioned system is vulnerable to malicious attacks such as Denial of Service and undermines many of the “democratizing” aspects of the DIDO. 

. <text:span text:style-name="Strong_20_Emphasis">&lt;todo @char&gt;Review - Not sure I interpreted and fixed this correctly.  The way it was written made no sense.  Are we saying that solutions based on consensus are inherently slower than those which centralize the permission granting process? I would think that reaching consensus is inherently a slow complicated process because who in the end declares that consensus has been reached?  are the algorithms listed here used in place of a centralized authority? &lt;/todo</text:span>&gt;Consensus algorithms include Networks making use of <text:a xlink:type="simple" xlink:href="https://www.omgwiki.org/dido/doku.php?id=dido:public:ra:xapend.glossary:p:proof_of_authority_poa" text:style-name="Internet_20_link" text:visited-style-name="Visited_20_Internet_20_Link">proof_of_authority_poa</text:a> Networks define a fixed number of <text:span text:style-name="Strong_20_Emphasis">Authority Nodes</text:span>. The number of Nodes and associated PoA designation is voted on by the PoA community or defined by the development team. Authority Nodes are similar to <text:a xlink:type="simple" xlink:href="https://www.omgwiki.org/dido/doku.php?id=dido:public:ra:1.2_views:3_taxonomic:3_node_tax:full" text:style-name="Internet_20_link" text:visited-style-name="Visited_20_Internet_20_Link">Full Nodes</text:a> and can create and validate blocks. All other Nodes in the Node Network run as <text:a xlink:type="simple" xlink:href="https://www.omgwiki.org/dido/doku.php?id=dido:public:ra:1.2_views:3_taxonomic:3_node_tax:lite" text:style-name="Internet_20_link" text:visited-style-name="Visited_20_Internet_20_Link">Lightweight Nodes</text:a>, depending on broadcasted data to participate in the blockchain.<text:note text:id="ftn1" text:note-class="footnote"><text:note-citation text:label="2)">2)</text:note-citation><text:note-body><text:p text:style-name="Footnote">
“Blockchain Nodes: An In-Depth Guide”, <text:a xlink:type="simple" xlink:href="https://nodes.com/" text:style-name="Internet_20_link" text:visited-style-name="Visited_20_Internet_20_Link">https://nodes.com/</text:a>
</text:p></text:note-body></text:note></text:p>
      <text:p text:style-name="Text_20_body"><text:a xlink:type="simple" xlink:href="https://www.omgwiki.org/dido/doku.php?id=dido:public:ra:xapend.stds:defact:iota" text:style-name="Internet_20_link" text:visited-style-name="Visited_20_Internet_20_Link"> Iota</text:a> refers to Authority Nodes as <text:span text:style-name="Strong_20_Emphasis">Permanodes</text:span> (<text:a xlink:type="simple" xlink:href="https://www.omgwiki.org/dido/doku.php?id=dido:public:ra:1.2_views:3_taxonomic:3_node_tax:perma" text:style-name="Internet_20_link" text:visited-style-name="Visited_20_Internet_20_Link">definition</text:a>) because they keep all transaction data even after <text:a xlink:type="simple" xlink:href="https://www.omgwiki.org/dido/doku.php?id=dido:public:ra:xapend.glossary:s:snapshot" text:style-name="Internet_20_link" text:visited-style-name="Visited_20_Internet_20_Link"> snapshots</text:a> are made (concept introduced by Iota <text:note text:id="ftn2" text:note-class="footnote"><text:note-citation text:label="3)">3)</text:note-citation><text:note-body><text:p text:style-name="Footnote">“Full node vs permanode”, Helmar, 5 January 2018, <text:a xlink:type="simple" xlink:href="https://iota.stackexchange.com/questions/782/full-node-vs-permanode/783" text:style-name="Internet_20_link" text:visited-style-name="Visited_20_Internet_20_Link">https://iota.stackexchange.com/questions/782/full-node-vs-permanode/783</text:a></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full:archival:1_authority</dc:title>
  </office:meta>
</office:document-meta>
</file>