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3_node_tax:full:archival:2_staking"/><text:bookmark-start text:name="__RefHeading___staking_node_1"/><text:bookmark-start text:name="staking_node"/>2.3.3.1.2.2 Staking Node<text:bookmark-end text:name="__RefHeading___staking_node_1"/><text:bookmark-end text:name="staking_node"/></text:h>
      <text:p text:style-name="Text_20_body"><text:a xlink:type="simple" xlink:href="https://www.omgwiki.org/dido/doku.php?id=dido:public:ra:1_views:3_taxonomic:3_node_tax:full:archival" text:style-name="Internet_20_link" text:visited-style-name="Visited_20_Internet_20_Link">return to Archival Node</text:a></text:p>
      <text:p text:style-name="Text_20_body">A <text:span text:style-name="Strong_20_Emphasis">Staking Node</text:span> is usually a <text:a xlink:type="simple" xlink:href="https://www.omgwiki.org/dido/doku.php?id=dido:public:ra:1_views:3_taxonomic:3_node_tax:lite" text:style-name="Internet_20_link" text:visited-style-name="Visited_20_Internet_20_Link"> Lightweight Node (Wallet)</text:a>. It allows for the aggregation of individual stakeholders stakes in <text:a xlink:type="simple" xlink:href="https://www.omgwiki.org/dido/doku.php?id=dido:public:xapend.glossary:p:proof_of_stake_pos" text:style-name="Internet_20_link" text:visited-style-name="Visited_20_Internet_20_Link">proof_of_stake_pos</text:a> a Node Network. The collection of tokens (i.e., coins) has a higher weight <text:note text:id="ftn0" text:note-class="footnote"><text:note-citation text:label="1)">1)</text:note-citation><text:note-body><text:p text:style-name="Footnote">
See <text:a xlink:type="simple" xlink:href="https://www.omgwiki.org/dido/doku.php?id=dido:public:xapend.glossary:w:weight_of_network" text:style-name="Internet_20_link" text:visited-style-name="Visited_20_Internet_20_Link">weight_of_network</text:a>
</text:p></text:note-body></text:note> and improves the chances of receiving more rewards for validating a block of transactions. <text:note text:id="ftn1" text:note-class="footnote"><text:note-citation text:label="2)">2)</text:note-citation><text:note-body><text:p text:style-name="Footnote">
“Blockchain Nodes: An In-Depth Guide”, <text:a xlink:type="simple" xlink:href="https://nodes.com/" text:style-name="Internet_20_link" text:visited-style-name="Visited_20_Internet_20_Link">https://nodes.com/</text:a>
</text:p></text:note-body></text:note></text:p>
      <text:p text:style-name="Text_20_body">Characteristics of Staking Nodes<text:note text:id="ftn2" text:note-class="footnote"><text:note-citation text:label="3)">3)</text:note-citation><text:note-body><text:p text:style-name="Footnote">
“Masternode vs Staking”, Solaris Support Center, 26 June 2019,
<text:a xlink:type="simple" xlink:href="https://solaris.helpsite.com/articles/24861-masternode-vs-staking" text:style-name="Internet_20_link" text:visited-style-name="Visited_20_Internet_20_Link">https://solaris.helpsite.com/articles/24861-masternode-vs-staking</text:a>
</text:p></text:note-body></text:note></text:p>
      <text:p text:style-name="Text_20_body">Ease of setup (basically a <text:a xlink:type="simple" xlink:href="https://www.omgwiki.org/dido/doku.php?id=dido:public:ra:1_views:3_taxonomic:3_node_tax:lite" text:style-name="Internet_20_link" text:visited-style-name="Visited_20_Internet_20_Link"> Lightweight Node (Wallet)</text:a>)No initial startup costsNo payout delayNo penalty for being off-lineNo minimum balanceNo guarantee of returnsUsually smaller returns that a <text:a xlink:type="simple" xlink:href="https://www.omgwiki.org/dido/doku.php?id=dido:public:ra:1_views:3_taxonomic:3_node_tax:full:archival:4_master" text:style-name="Internet_20_link" text:visited-style-name="Visited_20_Internet_20_Link">4_mas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3_node_tax:full:archival:2_staking</dc:title>
  </office:meta>
</office:document-meta>
</file>