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3_node_tax:full:archival:3_mining"/><text:bookmark-start text:name="__RefHeading___mining_node_1"/><text:bookmark-start text:name="mining_node"/>2.3.3.1.2.3 Mining Node<text:bookmark-end text:name="__RefHeading___mining_node_1"/><text:bookmark-end text:name="mining_node"/></text:h>
      <text:p text:style-name="Text_20_body"><text:a xlink:type="simple" xlink:href="https://www.omgwiki.org/dido/doku.php?id=dido:public:ra:1.2_views:3_taxonomic:3_node_tax:full:archival" text:style-name="Internet_20_link" text:visited-style-name="Visited_20_Internet_20_Link">return to Archival Node</text:a></text:p>
      <text:p text:style-name="Text_20_body"><text:span text:style-name="Strong_20_Emphasis">Mining Nodes</text:span> <text:note text:id="ftn0" text:note-class="footnote"><text:note-citation text:label="1)">1)</text:note-citation><text:note-body><text:p text:style-name="Footnote">Not all DIDOs use “mining” as originally defined in Bitcoin as <text:a xlink:type="simple" xlink:href="https://www.omgwiki.org/dido/doku.php?id=dido:public:ra:xapend.glossary:p:proof_of_work" text:style-name="Internet_20_link" text:visited-style-name="Visited_20_Internet_20_Link">proof_of_work</text:a>. This means other DIDO implementations (i.e., <text:a xlink:type="simple" xlink:href="https://www.omgwiki.org/dido/doku.php?id=dido:public:ra:xapend.stds:defact:iota" text:style-name="Internet_20_link" text:visited-style-name="Visited_20_Internet_20_Link">iota</text:a>) may not require a full blockchain Ledger to verify a transactions validity.
</text:p></text:note-body></text:note> <text:note text:id="ftn1" text:note-class="footnote"><text:note-citation text:label="2)">2)</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are Full Nodes or Lightweight Nodes within the Node Network that are attempting to prove they have worked and completed the required challenge before anyone else to create a block of transactions (see <text:a xlink:type="simple" xlink:href="https://www.omgwiki.org/dido/doku.php?id=dido:public:ra:xapend.glossary:p:proof_of_work" text:style-name="Internet_20_link" text:visited-style-name="Visited_20_Internet_20_Link">proof_of_work</text:a>). To complete the task, Mining Nodes perform either as <text:a xlink:type="simple" xlink:href="https://www.omgwiki.org/dido/doku.php?id=dido:public:ra:1.2_views:3_taxonomic:3_node_tax:full:archival" text:style-name="Internet_20_link" text:visited-style-name="Visited_20_Internet_20_Link"> Full Archival Nodes</text:a>;  or receive data from other <text:a xlink:type="simple" xlink:href="https://www.omgwiki.org/dido/doku.php?id=dido:public:ra:1.2_views:3_taxonomic:3_node_tax:full" text:style-name="Internet_20_link" text:visited-style-name="Visited_20_Internet_20_Link"> Full Nodes</text:a> on the Node Network in order to obtain the current state of the blockchain and parameters required to describe the next block.</text:p>
      <text:p text:style-name="Text_20_body">Mining Nodes employ hardware components (i.e., CPUs, <text:a xlink:type="simple" xlink:href="https://www.omgwiki.org/dido/doku.php?id=dido:public:ra:xapend.glossary:g:gpu" text:style-name="Internet_20_link" text:visited-style-name="Visited_20_Internet_20_Link"> GPUs</text:a> or ASICs) to solve a cryptographic problem. The first Mining Node to complete the task broadcasts the results to the Node Network for verification by <text:a xlink:type="simple" xlink:href="https://www.omgwiki.org/dido/doku.php?id=dido:public:ra:1.2_views:3_taxonomic:3_node_tax:full" text:style-name="Internet_20_link" text:visited-style-name="Visited_20_Internet_20_Link"> Full Nodes</text:a>. Once consensus is achieved on the determination that the solution to the problem is correct and the solution is the  first to be posted, the Mining Node is granted the right to add a block to the existing blockchain.</text:p>
      <text:p text:style-name="Text_20_body">As a reward for performing the work, Mining Nodes are rewarded a with preset number of tokens (i.e., coins), as well as, the transaction fees associated with the block of transactions. The preset reward is often referred to as a <text:span text:style-name="Emphasis">coinbase</text:span> or a <text:span text:style-name="Emphasis">coinbase transaction</text:span>. The reward (i.e., coinbase) is usually the first transaction in the block and free. <text:note text:id="ftn2" text:note-class="footnote"><text:note-citation text:label="3)">3)</text:note-citation><text:note-body><text:p text:style-name="Footnote">
“Blockchain Nodes: An In-Depth Guide”, <text:a xlink:type="simple" xlink:href="https://nodes.com/" text:style-name="Internet_20_link" text:visited-style-name="Visited_20_Internet_20_Link">https://nodes.com/</text:a>
</text:p></text:note-body></text:note><text:span text:style-name="sup">,</text:span><text:note text:id="ftn3" text:note-class="footnote"><text:note-citation text:label="4)">4)</text:note-citation><text:note-body><text:p text:style-name="Footnote">
Osita Chibuike, 21 May 2018, Legobox,
<text:a xlink:type="simple" xlink:href="https://dev.to/legobox/how-to-setup-an-ethereum-node-41a7" text:style-name="Internet_20_link" text:visited-style-name="Visited_20_Internet_20_Link">https://dev.to/legobox/how-to-setup-an-ethereum-node-41a7</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3_node_tax:full:archival:3_mining</dc:title>
  </office:meta>
</office:document-meta>
</file>