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0a246c3db6ca00df42370fc246b546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4_data_tax:01_cog_taxonomy:01_data"/><text:bookmark-start text:name="__RefHeading___data_cognitive_layer_1"/><text:bookmark-start text:name="data_cognitive_layer"/>2.3.4.1.1 Data Cognitive Layer<text:bookmark-end text:name="__RefHeading___data_cognitive_layer_1"/><text:bookmark-end text:name="data_cognitive_layer"/></text:h>
      <text:p text:style-name="Text_20_body"><text:a xlink:type="simple" xlink:href="https://www.omgwiki.org/dido/doku.php?id=dido:public:ra:1.2_views:3_taxonomic:4_data_tax:01_cog_taxonomy:start" text:style-name="Internet_20_link" text:visited-style-name="Visited_20_Internet_20_Link"> Return to Cognitive Taxonomy of Data</text:a></text:p>
      <text:p text:style-name="Text_20_body">The Data Cognitive Layer is the lowest level of the Cognitive Model. See: <text:a xlink:type="simple" xlink:href="https://www.omgwiki.org/dido/doku.php?id=dido:public:ra:xapend:xapend.i_cog_model:start" text:style-name="Internet_20_link" text:visited-style-name="Visited_20_Internet_20_Link">Appendix I: Cognitive Model</text:a></text:p>
      <text:p text:style-name="Text_20_body">
<draw:frame draw:style-name="mediacenter" draw:name="0" text:anchor-type="paragraph" draw:z-index="0" svg:width="15.875cm" svg:height="8.8819620253165cm"><draw:image xlink:href="Pictures/70a246c3db6ca00df42370fc246b546d.png" xlink:type="simple" xlink:show="embed" xlink:actuate="onLoad"/></draw:frame>
</text:p>
      <text:p text:style-name="Text_20_body">The Data Layer of the Cognitive Model
</text:p>
      <text:p text:style-name="Text_20_body">Yingxu Wang <text:note text:id="ftn0" text:note-class="footnote"><text:note-citation text:label="1)">1)</text:note-citation><text:note-body><text:p text:style-name="Footnote">
Yingxu Wang,
<text:span text:style-name="underline">Formal Cognitive Models of Data, Information, Knowledge, and Intelligence</text:span>,
WSEAS Transactions on Computers
Accessed: 29 September 2021,
E-ISSN: 2224-287, Column 14, 2015, Page 770-781
<text:a xlink:type="simple" xlink:href="http://www.wseas.us/journal/pdf/computers/2015/b5072610-109.pdf" text:style-name="Internet_20_link" text:visited-style-name="Visited_20_Internet_20_Link">http://www.wseas.us/journal/pdf/computers/2015/b5072610-109.pdf</text:a>
</text:p></text:note-body></text:note> describes <text:span text:style-name="Strong_20_Emphasis">Data</text:span> as the most fundamental cognitive objects in the brain that link real-world entities and their attributes to mental abstractions via sensors and quantities. Wang goes on to define <text:span text:style-name="Strong_20_Emphasis">Data</text:span> as an abstract representation of the quantity of real-world entities or abstract objects according to specific quantification scales. </text:p>
      <text:p text:style-name="Text_20_body">Stavros and Albrant <text:note text:id="ftn1" text:note-class="footnote"><text:note-citation text:label="2)">2)</text:note-citation><text:note-body><text:p text:style-name="Footnote">
Stavros, Robert W. and
Albrant, Jeremiah;
<text:span text:style-name="underline">Engineering Governance</text:span>,
SPAWAR,
October 9, 2007,
</text:p></text:note-body></text:note> define <text:span text:style-name="Strong_20_Emphasis">Data</text:span> as a raw concept; it simply exists and has no significance beyond its existence (in and of itself). It is the basis upon which <text:span text:style-name="Strong_20_Emphasis">Information</text:span> concepts are bui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4_data_tax:01_cog_taxonomy:01_data</dc:title>
  </office:meta>
</office:document-meta>
</file>