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d428b50f008c3023b6d24198d95ef2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2_views:3_taxonomic:4_data_tax:01_cog_taxonomy:02_information"/><text:bookmark-start text:name="__RefHeading___information_cognitive_layer_1"/><text:bookmark-start text:name="information_cognitive_layer"/>2.3.4.1.2 Information Cognitive Layer<text:bookmark-end text:name="__RefHeading___information_cognitive_layer_1"/><text:bookmark-end text:name="information_cognitive_layer"/></text:h>
      <text:p text:style-name="Text_20_body"><text:a xlink:type="simple" xlink:href="https://www.omgwiki.org/dido/doku.php?id=dido:public:ra:1.2_views:3_taxonomic:4_data_tax:01_cog_taxonomy:start" text:style-name="Internet_20_link" text:visited-style-name="Visited_20_Internet_20_Link"> Return to Cognitive Taxonomy of Data</text:a></text:p>
      <text:p text:style-name="Text_20_body">The Information Cognitive Layer is a level of the Cognitive Model. See: <text:a xlink:type="simple" xlink:href="https://www.omgwiki.org/dido/doku.php?id=dido:public:ra:xapend:xapend.i_cog_model:start" text:style-name="Internet_20_link" text:visited-style-name="Visited_20_Internet_20_Link">Appendix I: Cognitive Model</text:a></text:p>
      <text:p text:style-name="Text_20_body">
<draw:frame draw:style-name="mediacenter" draw:name="0" text:anchor-type="paragraph" draw:z-index="0" svg:width="15.875cm" svg:height="8.928844519966cm"><draw:image xlink:href="Pictures/7d428b50f008c3023b6d24198d95ef2d.png" xlink:type="simple" xlink:show="embed" xlink:actuate="onLoad"/></draw:frame>
</text:p>
      <text:p text:style-name="Text_20_body">The Information Layer of the Cognitive Model
</text:p>
      <text:p text:style-name="Text_20_body">Yingxu Wang <text:note text:id="ftn0" text:note-class="footnote"><text:note-citation text:label="1)">1)</text:note-citation><text:note-body><text:p text:style-name="Footnote">
Yingxu Wang,
<text:span text:style-name="underline">Formal Cognitive Models of Data, Information, Knowledge, and Intelligence</text:span>,
WSEAS Transactions on Computers
Accessed: 29 September 2021,
E-ISSN: 2224-287, Column 14, 2015, Page 770-781
<text:a xlink:type="simple" xlink:href="http://www.wseas.us/journal/pdf/computers/2015/b5072610-109.pdf" text:style-name="Internet_20_link" text:visited-style-name="Visited_20_Internet_20_Link">http://www.wseas.us/journal/pdf/computers/2015/b5072610-109.pdf</text:a>
</text:p></text:note-body></text:note> describes <text:span text:style-name="Strong_20_Emphasis">Information</text:span> as the second level of cognitive objects that represents or embodies the semantics of data  
and facts collected from the real world or yielded by mental processes.  Information is the third essence for modeling the natural world in addition to matter and energy as described in the information-matter-energy-intelligence (IME-I) model, which shows the interaction between the abstract, natural, and physical worlds.</text:p>
      <text:p text:style-name="Text_20_body">Yingxu Wang <text:span text:style-name="Footnote_20_Anchor"><text:note-ref text:note-class="footnote" text:reference-format="text" text:ref-name="ftn0">1)</text:note-ref></text:span> defines <text:span text:style-name="Strong_20_Emphasis">Information</text:span> as a general form of abstract objects perceived by human brains and represented by symbolic, mathematical, communication, computing, and cognitive systems. According to this definition, anything intangible, that the brain may acquire and process or which a computing/communication system may manipulate 
and convey, is a kind of information. However, 
anything tangible that cannot enter the brain is not 
information, even though its attributes, quantity, and 
properties are information. Any product and/or 
process of human mental activities results in the 
generation of information.  </text:p>
      <text:p text:style-name="Text_20_body">In classic information theory, 
information is treated as a probabilistic measure of 
properties of the message in signal transmission. The 
early notion of information was highly influenced by 
the thermal dynamic concept is known as entropy, 
which denotes the extent of the trend of a system 
towards disorder or randomization. Classic 
information theories focused on information 
transmission rather than the information itself. The 
the measure of the quantity of information is highly 
dependent on the receiver’s subjective judgment on 
the probability distributions of signals in the 
message. </text:p>
      <text:p text:style-name="Text_20_body">Stavros and Albrant <text:note text:id="ftn1" text:note-class="footnote"><text:note-citation text:label="2)">2)</text:note-citation><text:note-body><text:p text:style-name="Footnote">
Stavros, Robert W. and
Albrant, Jeremiah;
<text:span text:style-name="underline">Engineering Governance</text:span>,
SPAWAR,
October 9, 2007,
</text:p></text:note-body></text:note> define <text:span text:style-name="Strong_20_Emphasis">Information</text:span> as a concept aggregating data concepts together, in other words, <text:span text:style-name="Strong_20_Emphasis">Data</text:span> that has been given meaning by way of relational connec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2_views:3_taxonomic:4_data_tax:01_cog_taxonomy:02_information</dc:title>
  </office:meta>
</office:document-meta>
</file>