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b62ce883c92f52f02d885310c860e7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2_views:3_taxonomic:4_data_tax:01_cog_taxonomy:03_knowledge"/><text:bookmark-start text:name="__RefHeading___knowledge_cognitive_layer_1"/><text:bookmark-start text:name="knowledge_cognitive_layer"/>2.3.4.1.3 Knowledge Cognitive Layer<text:bookmark-end text:name="__RefHeading___knowledge_cognitive_layer_1"/><text:bookmark-end text:name="knowledge_cognitive_layer"/></text:h>
      <text:p text:style-name="Text_20_body"><text:a xlink:type="simple" xlink:href="https://www.omgwiki.org/dido/doku.php?id=dido:public:ra:1.2_views:3_taxonomic:4_data_tax:01_cog_taxonomy:start" text:style-name="Internet_20_link" text:visited-style-name="Visited_20_Internet_20_Link"> Return to Cognitive Taxonomy of Data</text:a></text:p>
      <text:p text:style-name="Text_20_body">The Knowledge Cognitive Layer is a level of the Cognitive Model. See: <text:a xlink:type="simple" xlink:href="https://www.omgwiki.org/dido/doku.php?id=dido:public:ra:xapend:xapend.i_cog_model:start" text:style-name="Internet_20_link" text:visited-style-name="Visited_20_Internet_20_Link">Appendix I: Cognitive Model</text:a></text:p>
      <text:p text:style-name="Text_20_body">
<draw:frame draw:style-name="mediacenter" draw:name="0" text:anchor-type="paragraph" draw:z-index="0" svg:width="15.875cm" svg:height="9.0482081911263cm"><draw:image xlink:href="Pictures/6b62ce883c92f52f02d885310c860e7b.png" xlink:type="simple" xlink:show="embed" xlink:actuate="onLoad"/></draw:frame>
</text:p>
      <text:p text:style-name="Text_20_body">The Knowledge Layer of the Cognitive Model
</text:p>
      <text:p text:style-name="Text_20_body">Yingxu Wang <text:note text:id="ftn0" text:note-class="footnote"><text:note-citation text:label="1)">1)</text:note-citation><text:note-body><text:p text:style-name="Footnote">
Yingxu Wang,
<text:span text:style-name="underline">Formal Cognitive Models of Data, Information, Knowledge, and Intelligence</text:span>,
WSEAS Transactions on Computers
Accessed: 29 September 2021,
E-ISSN: 2224-287, Column 14, 2015, Page 770-781
<text:a xlink:type="simple" xlink:href="http://www.wseas.us/journal/pdf/computers/2015/b5072610-109.pdf" text:style-name="Internet_20_link" text:visited-style-name="Visited_20_Internet_20_Link">http://www.wseas.us/journal/pdf/computers/2015/b5072610-109.pdf</text:a>
</text:p></text:note-body></text:note> defines <text:span text:style-name="Strong_20_Emphasis">Knowledge</text:span>, the third level of cognitive objects, as 
learned and comprehended the information. Knowledge includes 
creative products generated by the brain embodied 
by concept networks and behavioral processes. The 
former represents the form of to-be knowledge; while 
the latter embodies the form of to-do knowledge, 
more precisely classified using the following categories of intelligence: reflexive, perceptive, cognitive, and
instructive. </text:p>
      <text:p text:style-name="Text_20_body">Yingxu Wang <text:span text:style-name="Footnote_20_Anchor"><text:note-ref text:note-class="footnote" text:reference-format="text" text:ref-name="ftn0">1)</text:note-ref></text:span> summarizes <text:span text:style-name="Strong_20_Emphasis">Knowledge</text:span> as a justified true belief.</text:p>
      <text:p text:style-name="Text_20_body">Stavros and Albrant <text:note text:id="ftn1" text:note-class="footnote"><text:note-citation text:label="2)">2)</text:note-citation><text:note-body><text:p text:style-name="Footnote">
Stavros, Robert W. and
Albrant, Jeremiah;
<text:span text:style-name="underline">Engineering Governance</text:span>,
SPAWAR,
October 9, 2007,
</text:p></text:note-body></text:note> define <text:span text:style-name="Strong_20_Emphasis">Knowledge</text:span> as a concept relating appropriate collection of <text:span text:style-name="Strong_20_Emphasis">Information</text:span> concepts together, such that its intent is usefu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2_views:3_taxonomic:4_data_tax:01_cog_taxonomy:03_knowledge</dc:title>
  </office:meta>
</office:document-meta>
</file>