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3a41c80cb5f7a45328ecd5a727504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1_cog_taxonomy:04_understanding"/><text:bookmark-start text:name="__RefHeading___understanding_cognitive_layer_1"/><text:bookmark-start text:name="understanding_cognitive_layer"/>2.3.4.1.4 Understanding Cognitive Layer<text:bookmark-end text:name="__RefHeading___understanding_cognitive_layer_1"/><text:bookmark-end text:name="understanding_cognitive_layer"/></text:h>
      <text:p text:style-name="Text_20_body"><text:a xlink:type="simple" xlink:href="https://www.omgwiki.org/dido/doku.php?id=dido:public:ra:1.2_views:3_taxonomic:4_data_tax:01_cog_taxonomy:start" text:style-name="Internet_20_link" text:visited-style-name="Visited_20_Internet_20_Link"> Return to Cognitive Taxonomy of Data</text:a></text:p>
      <text:p text:style-name="Text_20_body">The Understanding Cognitive Layer is a level of the Cognitive Model. See: <text:a xlink:type="simple" xlink:href="https://www.omgwiki.org/dido/doku.php?id=dido:public:ra:xapend:xapend.i_cog_model:start" text:style-name="Internet_20_link" text:visited-style-name="Visited_20_Internet_20_Link">Appendix I: Cognitive Model</text:a></text:p>
      <text:p text:style-name="Text_20_body">
<draw:frame draw:style-name="mediacenter" draw:name="0" text:anchor-type="paragraph" draw:z-index="0" svg:width="15.875cm" svg:height="9.0850085543199cm"><draw:image xlink:href="Pictures/e3a41c80cb5f7a45328ecd5a727504bb.png" xlink:type="simple" xlink:show="embed" xlink:actuate="onLoad"/></draw:frame>
</text:p>
      <text:p text:style-name="Text_20_body">The Understanding Layer of the Cognitive Model
</text:p>
      <text:p text:style-name="Text_20_body">Yingxu Wang <text:note text:id="ftn0" text:note-class="footnote"><text:note-citation text:label="1)">1)</text:note-citation><text:note-body><text:p text:style-name="Footnote">
Yingxu Wang,
<text:span text:style-name="underline">Formal Cognitive Models of Data, Information, Knowledge, and Intelligence</text:span>,
WSEAS Transactions on Computers
Accessed: 29 September 2021,
E-ISSN: 2224-287, Colume 14, 2015, Page 770-781
<text:a xlink:type="simple" xlink:href="http://www.wseas.us/journal/pdf/computers/2015/b5072610-109.pdf" text:style-name="Internet_20_link" text:visited-style-name="Visited_20_Internet_20_Link">http://www.wseas.us/journal/pdf/computers/2015/b5072610-109.pdf</text:a>
</text:p></text:note-body></text:note> does not direcgtly define Understanding, but does describe <text:span text:style-name="Strong_20_Emphasis">Intelligence</text:span>. Wang defines <text:span text:style-name="Strong_20_Emphasis">Intelligence</text:span>  as the fourth level of cognitive objects 
in the brain. Intelligence may be classified into the
categories of reflexive, perceptive, cognitive, and 
instructive.</text:p>
      <text:p text:style-name="Text_20_body">Although all animal species possess reflexive and 
perceptive intelligence, only humans and a few 
advanced species have developed the abilities of cognitive 
and instructive intelligence. </text:p>
      <text:p text:style-name="Text_20_body">Yingxu Wang <text:note text:id="ftn1" text:note-class="footnote"><text:note-citation text:label="2)">2)</text:note-citation><text:note-body><text:p text:style-name="Footnote">
Yingxu Wang,
<text:span text:style-name="underline">Formal Cognitive Models of Data, Information, Knowledge, and Intelligence</text:span>,
WSEAS Transactions on Computers
Accessed: 29 September 2021,
E-ISSN: 2224-287, Column 14, 2015, Page 770-781
<text:a xlink:type="simple" xlink:href="http://www.wseas.us/journal/pdf/computers/2015/b5072610-109.pdf" text:style-name="Internet_20_link" text:visited-style-name="Visited_20_Internet_20_Link">http://www.wseas.us/journal/pdf/computers/2015/b5072610-109.pdf</text:a>
</text:p></text:note-body></text:note> defines <text:span text:style-name="Strong_20_Emphasis">Intelligence</text:span> as a human or a 
system’s ability that transforms information into 
behaviors.</text:p>
      <text:p text:style-name="Text_20_body">Paradigms of intelligence include natural 
intelligence, artificial intelligence, machinable 
intelligence, and computational intelligence. The 
development of cognitive robots, cognitive 
computers, intelligent systems, and software agents 
indicates that intelligence may also be created or 
implemented by machines and man-made systems. </text:p>
      <text:p text:style-name="Text_20_body">Stavros and Albrant <text:note text:id="ftn2" text:note-class="footnote"><text:note-citation text:label="3)">3)</text:note-citation><text:note-body><text:p text:style-name="Footnote">
Stavros, Robert W. and
Albrant, Jeremiah;
<text:span text:style-name="underline">Engineering Governance</text:span>,
SPAWAR,
October 9, 2007,
</text:p></text:note-body></text:note> define <text:span text:style-name="Strong_20_Emphasis">Understanding</text:span> as an interpolative and probabilistic concept that reflects <text:span text:style-name="Strong_20_Emphasis">Wisdom</text:span> concep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1_cog_taxonomy:04_understanding</dc:title>
  </office:meta>
</office:document-meta>
</file>