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f1376f1c05d0c361144ea5f10c0e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4_data_tax:01_cog_taxonomy:05_wisdom"/><text:bookmark-start text:name="__RefHeading___wisdom_cognitive_layer_1"/><text:bookmark-start text:name="wisdom_cognitive_layer"/>2.3.4.1.5 Wisdom Cognitive Layer<text:bookmark-end text:name="__RefHeading___wisdom_cognitive_layer_1"/><text:bookmark-end text:name="wisdom_cognitive_layer"/></text:h>
      <text:p text:style-name="Text_20_body"><text:a xlink:type="simple" xlink:href="https://www.omgwiki.org/dido/doku.php?id=dido:public:ra:1.2_views:3_taxonomic:4_data_tax:01_cog_taxonomy:start" text:style-name="Internet_20_link" text:visited-style-name="Visited_20_Internet_20_Link"> Return to Cognitive Taxonomy of Data</text:a></text:p>
      <text:p text:style-name="Text_20_body">The Wisdom Cognitive Layer is the highest level of the Cognitive Model. See: <text:a xlink:type="simple" xlink:href="https://www.omgwiki.org/dido/doku.php?id=dido:public:ra:xapend:xapend.i_cog_model:start" text:style-name="Internet_20_link" text:visited-style-name="Visited_20_Internet_20_Link">Appendix I: Cognitive Model</text:a></text:p>
      <text:p text:style-name="Text_20_body"><text:span text:style-name="Strong_20_Emphasis">Wisdom</text:span> is an extrapolative and non-deterministic, non-probabilistic concept built upon <text:span text:style-name="Strong_20_Emphasis">Understanding</text:span> concepts.</text:p>
      <text:p text:style-name="Text_20_body">
<draw:frame draw:style-name="mediacenter" draw:name="0" text:anchor-type="paragraph" draw:z-index="0" svg:width="15.875cm" svg:height="9.1628430531732cm"><draw:image xlink:href="Pictures/89f1376f1c05d0c361144ea5f10c0e97.png" xlink:type="simple" xlink:show="embed" xlink:actuate="onLoad"/></draw:frame>
</text:p>
      <text:p text:style-name="Text_20_body">The Wisdom Layer of the Cognitive Model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4_data_tax:01_cog_taxonomy:05_wisdom</dc:title>
  </office:meta>
</office:document-meta>
</file>