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09539d2cad8e0512697280e58ea9fe.png"/>
  <manifest:file-entry manifest:media-type="image/png" manifest:full-path="Pictures/38569a31b47f7d14de850261de1f83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1_cog_taxonomy:start"/><text:bookmark-start text:name="__RefHeading___cognitive_taxonomy_of_data_1"/><text:bookmark-start text:name="cognitive_taxonomy_of_data"/>2.3.4.1 Cognitive Taxonomy of Data<text:bookmark-end text:name="__RefHeading___cognitive_taxonomy_of_data_1"/><text:bookmark-end text:name="cognitive_taxonomy_of_data"/></text:h>
      <text:p text:style-name="Text_20_body"><text:a xlink:type="simple" xlink:href="https://www.omgwiki.org/dido/doku.php?id=dido:public:ra:1.2_views:3_taxonomic:4_data_tax:start" text:style-name="Internet_20_link" text:visited-style-name="Visited_20_Internet_20_Link"> Return to Data Taxonomy</text:a></text:p>
      <text:h text:style-name="Heading_20_2" text:outline-level="2"><text:bookmark-start text:name="__RefHeading___cognitive_layers_2"/><text:bookmark-start text:name="cognitive_layers"/>Cognitive Layers<text:bookmark-end text:name="__RefHeading___cognitive_layers_2"/><text:bookmark-end text:name="cognitive_layers"/></text:h>
      <text:p text:style-name="Text_20_body"><text:a xlink:type="simple" xlink:href="#dido:public:ra:1.2_views:3_taxonomic:4_data_tax:01_cog_taxonomy:start" text:style-name="Local_20_link" text:visited-style-name="Visited_20_Local_20_Link"> Return to Top</text:a></text:p>
      <text:p text:style-name="Text_20_body">There are five different layers in the Cognitive Model. (See <text:a xlink:type="simple" xlink:href="https://www.omgwiki.org/dido/doku.php?id=dido:public:ra:xapend:xapend.i_cog_model:start" text:style-name="Internet_20_link" text:visited-style-name="Visited_20_Internet_20_Link">Appendix I: Cognitive Model</text:a>). Each piece of “data” used within a DIDO can be classified accordingly. For example, the number of cents in a dollar might be classified as Data. <text:span text:style-name="Strong_20_Emphasis">Note:</text:span> to help differentiate the generic, general, and all-encompassing use of “data” from the specific cognitive “Data”, the cognitive layer is referred to with <text:span text:style-name="Emphasis">Title</text:span> case (i.e., the first letter is capitalized). </text:p>
      <text:p text:style-name="Text_20_body">Stavros and Albrant <text:note text:id="ftn0" text:note-class="footnote"><text:note-citation text:label="1)">1)</text:note-citation><text:note-body><text:p text:style-name="Footnote">
Stavros, Robert W. and
Albrant, Jeremiah;
<text:span text:style-name="underline">Engineering Governance</text:span>,
SPAWAR,
October 9, 2007,
</text:p></text:note-body></text:note> define the five layers of the Cognitive Model as follows:</text:p>
      <text:p text:style-name="Text_20_body">
<draw:frame draw:style-name="mediacenter" draw:name="0" text:anchor-type="paragraph" draw:z-index="0" svg:width="15.875cm" svg:height="8.8724018475751cm"><draw:image xlink:href="Pictures/a709539d2cad8e0512697280e58ea9fe.png" xlink:type="simple" xlink:show="embed" xlink:actuate="onLoad"/></draw:frame>
</text:p>
      <text:p text:style-name="Text_20_body">Cognitive Model
</text:p>
      <text:p text:style-name="Text_20_body"><text:span text:style-name="Strong_20_Emphasis">Data</text:span> - Data that is a raw concept; it simply exists and has no significance beyond its existence (in and of itself). It is the basis upon which <text:span text:style-name="Strong_20_Emphasis">Information</text:span> concepts are built.<text:span text:style-name="Strong_20_Emphasis">Information</text:span> - A concept aggregating data concepts together. In other words, <text:span text:style-name="Strong_20_Emphasis">Data</text:span> has been given meaning by way of relational connection(s).<text:span text:style-name="Strong_20_Emphasis">Knowledge</text:span> - A concept relating an appropriate collection of <text:span text:style-name="Strong_20_Emphasis">Information</text:span> concepts together, such that its intent is useful.<text:span text:style-name="Strong_20_Emphasis">Understanding</text:span> - An interpolative and probabilistic concept that reflects <text:span text:style-name="Strong_20_Emphasis">Wisdom</text:span> concepts.<text:span text:style-name="Strong_20_Emphasis">Wisdom</text:span> - An extrapolative and nondeterministic, non-probabilistic concept, which is built upon <text:span text:style-name="Strong_20_Emphasis">Understanding</text:span> concepts.The flow between the cognitive layers is bidirectional and can have many-to-many relationships. For example, any particular <text:span text:style-name="Strong_20_Emphasis">Wisdom</text:span> concept can be associated with any number of <text:span text:style-name="Strong_20_Emphasis">Understanding</text:span> concepts. The inverse is also true; <text:span text:style-name="Strong_20_Emphasis">Understanding</text:span> concepts can also be used to help support any number of <text:span text:style-name="Strong_20_Emphasis">Wisdom</text:span> Concepts. </text:p>
      <text:h text:style-name="Heading_20_2" text:outline-level="2"><text:bookmark-start text:name="__RefHeading___data_protection_3"/><text:bookmark-start text:name="data_protection"/>Data Protection<text:bookmark-end text:name="__RefHeading___data_protection_3"/><text:bookmark-end text:name="data_protection"/></text:h>
      <text:p text:style-name="Text_20_body"><text:a xlink:type="simple" xlink:href="#dido:public:ra:1.2_views:3_taxonomic:4_data_tax:01_cog_taxonomy:start" text:style-name="Local_20_link" text:visited-style-name="Visited_20_Local_20_Link"> Return to Top</text:a></text:p>
      <text:p text:style-name="Text_20_body">When it comes to Data Protection, it is important to differentiate between the raw content in the system and the system in which the raw data is stored. The raw data is generally considered as facts, whereas, the system in which it is stored is referred to as the <text:a xlink:type="simple" xlink:href="https://www.omgwiki.org/dido/doku.php?id=dido:public:ra:xapend:xapend.a_glossary:d:database" text:style-name="Internet_20_link" text:visited-style-name="Visited_20_Internet_20_Link">Database</text:a>.</text:p>
      <text:p text:style-name="Text_20_body">Facts are not by themselves protected under U.S. Copyright law. For example, you can not copyright the temperature recorded outdoors. </text:p>
      <text:p text:style-name="Text_20_body">The U.S. does provide some protection of data (i.e., facts) organized into a data store (i.e., databases) <text:note text:id="ftn1" text:note-class="footnote"><text:note-citation text:label="2)">2)</text:note-citation><text:note-body><text:p text:style-name="Footnote">
<text:span text:style-name="underline">Feist Publicans, Inc., Petitioner v. Rural Telephone Service Company, Inc.</text:span>,
499 U.S. 340(1991)
Argued Jan. 9, 1991.,
Decided March 27, 1991.
<text:a xlink:type="simple" xlink:href="https://sco.library.emory.edu/research-data-management/publishing/copyright-data.html" text:style-name="Internet_20_link" text:visited-style-name="Visited_20_Internet_20_Link">https://sco.library.emory.edu/research-data-management/publishing/copyright-data.html</text:a>
</text:p></text:note-body></text:note>:</text:p>
      <text:p text:style-name="Text_20_body"><text:span text:style-name="Emphasis">In the United States, facts by themselves are not protected by copyright. Therefore, data, as a collection of facts, is not protected by U.S. copyright law.</text:span><text:span text:style-name="Emphasis">Databases as a whole can be protected by copyright as a compilation, but only under certain conditions. The first is that mere collection of data is not enough. The arrangement and selection of data must be sufficiently creative or original.</text:span><text:note text:id="ftn2" text:note-class="footnote"><text:note-citation text:label="3)">3)</text:note-citation><text:note-body><text:p text:style-name="Footnote">
<text:span text:style-name="underline">Copyright and Licensing for Data</text:span>,
Emory Libraries,
Scholarly Communications Office,
Accessed: 30 September 2021,
<text:a xlink:type="simple" xlink:href="https://sco.library.emory.edu/research-data-management/publishing/copyright-data.html" text:style-name="Internet_20_link" text:visited-style-name="Visited_20_Internet_20_Link">https://sco.library.emory.edu/research-data-management/publishing/copyright-data.html</text:a>
</text:p></text:note-body></text:note>The European Union (EU), under the Directive 96/9/EC, provides no protection of data <text:note text:id="ftn3" text:note-class="footnote"><text:note-citation text:label="4)">4)</text:note-citation><text:note-body><text:p text:style-name="Footnote">
<text:span text:style-name="underline">Directive 96/9/EC of the European Parliament and of the Council on the Legal Protection of Databases</text:span>,
Official Journal of the European Communities,
11 March 1996,
Accessed: 30 September 2021,
<text:a xlink:type="simple" xlink:href="https://eur-lex.europa.eu/LexUriServ/LexUriServ.do?uri=CELEX:31996L0009:EN:HTML" text:style-name="Internet_20_link" text:visited-style-name="Visited_20_Internet_20_Link">https://eur-lex.europa.eu/LexUriServ/LexUriServ.do?uri=CELEX:31996L0009:EN:HTML</text:a>
</text:p></text:note-body></text:note></text:p>
      <text:p text:style-name="Text_20_body">
<draw:frame draw:style-name="mediacenter" draw:name="1" text:anchor-type="paragraph" draw:z-index="1" svg:width="10.583333333333cm" svg:height="9.1648050810337cm"><draw:image xlink:href="Pictures/38569a31b47f7d14de850261de1f83d9.png" xlink:type="simple" xlink:show="embed" xlink:actuate="onLoad"/></draw:frame>
</text:p>
      <text:p text:style-name="Text_20_body">The relationship between Cognitive Layer and Intellectual Property Protection.
</text:p>
      <text:h text:style-name="Heading_20_2" text:outline-level="2"><text:bookmark-start text:name="__RefHeading___detailed_discussion_4"/><text:bookmark-start text:name="detailed_discussion"/>Detailed Discussion<text:bookmark-end text:name="__RefHeading___detailed_discussion_4"/><text:bookmark-end text:name="detailed_discussion"/></text:h>
      <text:p text:style-name="Text_20_body"><text:a xlink:type="simple" xlink:href="#dido:public:ra:1.2_views:3_taxonomic:4_data_tax:01_cog_taxonomy:start" text:style-name="Local_20_link" text:visited-style-name="Visited_20_Local_20_Link"> Return to Top</text:a></text:p>
      <text:list text:style-name="List_20_1" text:continue-numbering="false">
        <text:list-item>
          <text:p text:style-name="List_20_1_Content_First"><text:a xlink:type="simple" xlink:href="https://www.omgwiki.org/dido/doku.php?id=dido:public:ra:1.2_views:3_taxonomic:4_data_tax:01_cog_taxonomy:01_data" text:style-name="Internet_20_link" text:visited-style-name="Visited_20_Internet_20_Link">2.3.4.1.1 Data Cognitive Layer</text:a></text:p>
        </text:list-item>
        <text:list-item>
          <text:p text:style-name="List_20_1_Content"><text:a xlink:type="simple" xlink:href="https://www.omgwiki.org/dido/doku.php?id=dido:public:ra:1.2_views:3_taxonomic:4_data_tax:01_cog_taxonomy:02_information" text:style-name="Internet_20_link" text:visited-style-name="Visited_20_Internet_20_Link">2.3.4.1.2 Information Cognitive Layer</text:a></text:p>
        </text:list-item>
        <text:list-item>
          <text:p text:style-name="List_20_1_Content"><text:a xlink:type="simple" xlink:href="https://www.omgwiki.org/dido/doku.php?id=dido:public:ra:1.2_views:3_taxonomic:4_data_tax:01_cog_taxonomy:03_knowledge" text:style-name="Internet_20_link" text:visited-style-name="Visited_20_Internet_20_Link">2.3.4.1.3 Knowledge Cognitive Layer</text:a></text:p>
        </text:list-item>
        <text:list-item>
          <text:p text:style-name="List_20_1_Content"><text:a xlink:type="simple" xlink:href="https://www.omgwiki.org/dido/doku.php?id=dido:public:ra:1.2_views:3_taxonomic:4_data_tax:01_cog_taxonomy:04_understanding" text:style-name="Internet_20_link" text:visited-style-name="Visited_20_Internet_20_Link">2.3.4.1.4 Understanding Cognitive Layer</text:a></text:p>
        </text:list-item>
        <text:list-item>
          <text:p text:style-name="List_20_1_Content_Last"><text:a xlink:type="simple" xlink:href="https://www.omgwiki.org/dido/doku.php?id=dido:public:ra:1.2_views:3_taxonomic:4_data_tax:01_cog_taxonomy:05_wisdom" text:style-name="Internet_20_link" text:visited-style-name="Visited_20_Internet_20_Link">2.3.4.1.5 Wisdom Cognitive Layer</text:a></text:p>
        </text:list-item>
      </text:list>
      <text:line-break/>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1_cog_taxonomy:start</dc:title>
  </office:meta>
</office:document-meta>
</file>