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b74e06b9969d2649d4624c58cef713d.png"/>
  <manifest:file-entry manifest:media-type="image/png" manifest:full-path="Pictures/27efb26565aaaece4ede5f0ce84c9f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5_lifecycle:start"/><text:bookmark-start text:name="__RefHeading___data_lifecycles_1"/><text:bookmark-start text:name="data_lifecycles"/>2.3.4.5 Data Lifecycles<text:bookmark-end text:name="__RefHeading___data_lifecycles_1"/><text:bookmark-end text:name="data_lifecycles"/></text:h>
      <text:p text:style-name="Text_20_body"><text:a xlink:type="simple" xlink:href="https://www.omgwiki.org/dido/doku.php?id=dido:public:ra:1.2_views:3_taxonomic:4_data_tax:start" text:style-name="Internet_20_link" text:visited-style-name="Visited_20_Internet_20_Link"> Return to Data Taxonomy</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dido/doku.php?id=dido:public:ra:1.2_views:3_taxonomic:4_data_tax:05_lifecycle" text:style-name="Internet_20_link" text:visited-style-name="Visited_20_Internet_20_Link"> Return to Top</text:a></text:p>
      <text:p text:style-name="Text_20_body">The <text:span text:style-name="Strong_20_Emphasis">Data Lifecycle</text:span> covers the stages a particular piece of data transitions through from its initial generation or capture to its eventual archival and/or deletion at the end of its useful life. The <text:a xlink:type="simple" xlink:href="https://www.omgwiki.org/dido/doku.php?id=dido:public:ra:xapend:xapend.a_glossary:d:data_management" text:style-name="Internet_20_link" text:visited-style-name="Visited_20_Internet_20_Link">Data Management (DM)</text:a> is the coordination and administratoin of all data associated with a project, program or effort. DataManagement includes the meta data as well as the inidivaul pieces of data as it progresses through the Data Lifecycle. Data management follows a <text:a xlink:type="simple" xlink:href="https://www.omgwiki.org/dido/doku.php?id=dido:public:ra:xapend:xapend.a_glossary:d:data_strategy" text:style-name="Internet_20_link" text:visited-style-name="Visited_20_Internet_20_Link">Data Strategy</text:a> which also includes the required business rules, especially those captured in any governing Legal Documents such as the Charter, By-Laws, and policy and Procedures. Figure  reflects the major stages in the Data Lifecycle:</text:p>
      <text:p text:style-name="Text_20_body"><text:span text:style-name="Strong_20_Emphasis">Create</text:span> - The data is created, captured, copied from other sources<text:span text:style-name="Strong_20_Emphasis">Store</text:span> - The data is stored into a <text:a xlink:type="simple" xlink:href="https://www.omgwiki.org/dido/doku.php?id=dido:public:ra:xapend:xapend.a_glossary:d:datastore" text:style-name="Internet_20_link" text:visited-style-name="Visited_20_Internet_20_Link">Datastore</text:a> (i.e., <text:a xlink:type="simple" xlink:href="https://www.omgwiki.org/dido/doku.php?id=dido:public:ra:xapend:xapend.a_glossary:d:database" text:style-name="Internet_20_link" text:visited-style-name="Visited_20_Internet_20_Link">Database</text:a>, <text:a xlink:type="simple" xlink:href="https://www.omgwiki.org/dido/doku.php?id=dido:public:ra:xapend:xapend.a_glossary:d:dom" text:style-name="Internet_20_link" text:visited-style-name="Visited_20_Internet_20_Link"> Document</text:a>, Files, etc)<text:span text:style-name="Strong_20_Emphasis">Use</text:span> - The Data is actually used, accesed and referenced by an on-going business process. Often a  <text:a xlink:type="simple" xlink:href="https://www.omgwiki.org/dido/doku.php?id=dido:public:ra:xapend:xapend.a_glossary:d:data_management_platform" text:style-name="Internet_20_link" text:visited-style-name="Visited_20_Internet_20_Link">Data Management Platform (DMP)</text:a> is a non-datastore specific way to access data.<text:span text:style-name="Strong_20_Emphasis">Propagate</text:span> - The Data is copied to other data structures or to other nodes within the system. For example, servers, clients, tiers, and alternative formats (i.e., RDBMS to XML or JSON)<text:span text:style-name="Strong_20_Emphasis">Share</text:span> - The data is made public and can be shared with other internal or external business processes using any number of mechanisms such as <text:a xlink:type="simple" xlink:href="https://www.omgwiki.org/dido/doku.php?id=dido:public:ra:xapend:xapend.a_glossary:h:https" text:style-name="Internet_20_link" text:visited-style-name="Visited_20_Internet_20_Link">HTTP(S)</text:a>, 
<text:a xlink:type="simple" xlink:href="https://www.omgwiki.org/dido/doku.php?id=dido:public:ra:xapend:xapend.a_glossary:f:ftp" text:style-name="Internet_20_link" text:visited-style-name="Visited_20_Internet_20_Link">File Transfer Protocol (FTP)</text:a>, SMTP, SMS, IPFS, DDS, 
]]dido:public:ra:xapend:xapend.a_glossary:b:blockchain]],
<text:a xlink:type="simple" xlink:href="https://www.omgwiki.org/dido/doku.php?id=dido:public:ra:xapend:xapend.a_glossary:d:dlt" text:style-name="Internet_20_link" text:visited-style-name="Visited_20_Internet_20_Link">Distributed Ledger Technology (DLT)</text:a>, etc.</text:p>
      <text:p text:style-name="Text_20_body"><text:span text:style-name="Strong_20_Emphasis">Archive</text:span> - The data is preserved as part of the system legacy. In the past, the amount of data archived was limited primarily due to the cost of storage, but with the advent of inexpensive offline storage, most data is now preserved.<text:span text:style-name="Strong_20_Emphasis">Destroy</text:span> - The data is considered as having no value, become a laibility or is required to be destroyed by law (i.e., The Right to Be Forgotten). In traditional data systems, the data is usually overwritten with newer, more germain data. For example, old room temperatures are replaces with new ones if there is no requirement to archive the old temperature.  <text:span text:style-name="Strong_20_Emphasis">Note:</text:span> Figure  also includes a <text:span text:style-name="Strong_20_Emphasis">Plan</text:span> Stage, however, since the data does not exist during planning, it is not considered as an actual Data Sage, but this in no way means it is not an important stage for data. It is during this stage  the requirements for the data are identfied using system architecture and engineering and modeling. Planning usually includes <text:a xlink:type="simple" xlink:href="https://www.omgwiki.org/dido/doku.php?id=dido:public:ra:xapend:xapend.a_glossary:u:use_case" text:style-name="Internet_20_link" text:visited-style-name="Visited_20_Internet_20_Link"> Use-Cases</text:a>, <text:a xlink:type="simple" xlink:href="https://www.omgwiki.org/dido/doku.php?id=dido:public:ra:xapend:xapend.a_glossary:p:prototype" text:style-name="Internet_20_link" text:visited-style-name="Visited_20_Internet_20_Link"> Prototypes</text:a>, and the various <text:a xlink:type="simple" xlink:href="https://www.omgwiki.org/dido/doku.php?id=dido:public:ra:1.2_views:3_taxonomic:4_data_tax:04_modeltypes" text:style-name="Internet_20_link" text:visited-style-name="Visited_20_Internet_20_Link"> Data Models</text:a> (i.e., Conceptual, Logical and Physical), <text:a xlink:type="simple" xlink:href="https://www.omgwiki.org/dido/doku.php?id=dido:public:ra:1.3_gov:1_legaldocs" text:style-name="Internet_20_link" text:visited-style-name="Visited_20_Internet_20_Link"> legal conciderations</text:a> and the pragmatics of things like the quanity and quality of data. Sometimes during this stage, the “planned” data never comes to fruition.
<draw:frame draw:style-name="mediacenter" draw:name="0" text:anchor-type="paragraph" draw:z-index="0" svg:width="18.520833333333cm" style:rel-width="100%" svg:height="8.6245781983568cm" style:rel-height="scale"><draw:image xlink:href="Pictures/6b74e06b9969d2649d4624c58cef713d.png" xlink:type="simple" xlink:show="embed" xlink:actuate="onLoad"/></draw:frame>
</text:p>
      <text:p text:style-name="Text_20_body">Traditional Data Lifecycle Stages
</text:p>
      <text:p text:style-name="Text_20_body">Wigmore<text:note text:id="ftn0" text:note-class="footnote"><text:note-citation text:label="1)">1)</text:note-citation><text:note-body><text:p text:style-name="Footnote">
Ivy Wigmore,
<text:span text:style-name="underline">data Life Cycle</text:span>,
TechTarget,
July 2017,
Accessed: 12 October 2021,
<text:a xlink:type="simple" xlink:href="https://whatis.techtarget.com/definition/data-life-cycle" text:style-name="Internet_20_link" text:visited-style-name="Visited_20_Internet_20_Link">https://whatis.techtarget.com/definition/data-life-cycle</text:a>
</text:p></text:note-body></text:note> defines only six stages for the Data Lifecycle:</text:p>
      <text:p text:style-name="Text_20_body"><text:span text:style-name="Strong_20_Emphasis">Generation</text:span> or <text:span text:style-name="Strong_20_Emphasis">capture</text:span>: In this phase, data comes into an organization, usually through data entry, acquisition from an external source or signal reception, such as transmitted sensor data.<text:span text:style-name="Strong_20_Emphasis">Maintenance</text:span>: In this phase, data is processed prior to its use. The data may be subjected to processes such as integration, scrubbing and extract-transform-load (ETL).<text:span text:style-name="Strong_20_Emphasis">Active use</text:span>: In this phase, data is used to support the organization’s objectives and operations.<text:span text:style-name="Strong_20_Emphasis">Publication</text:span>: In this phase, data isn’t necessarily made available to the broader public but is just sent outside the organization. Publication may or may not be part of the life cycle for a particular unit of data.<text:span text:style-name="Strong_20_Emphasis">Archiving</text:span>: In this phase, data is removed from all active production environments. It is no longer processed, used or published but is stored in case it is needed again in the future.<text:span text:style-name="Strong_20_Emphasis">Purging:</text:span> In this phase, every copy of data is deleted. Typically, this is performed on data that is already archived.<text:span text:style-name="Strong_20_Emphasis">Note:</text:span> These six stgaes are roughly the same as the ones in Figure {ref&gt;dataLifecycle}} with slightly different names. Wigmore's model combines the <text:span text:style-name="Strong_20_Emphasis">Propagation</text:span> and <text:span text:style-name="Strong_20_Emphasis">Sharing</text:span> stages into a single <text:span text:style-name="Strong_20_Emphasis">Publication</text:span> stage.<text:span text:style-name="Strong_20_Emphasis">Note:</text:span> It is important to have a <text:a xlink:type="simple" xlink:href="https://www.omgwiki.org/dido/doku.php?id=dido:public:ra:xapend:xapend.a_glossary:d:data_retention_policy" text:style-name="Internet_20_link" text:visited-style-name="Visited_20_Internet_20_Link">Data Retention Policy</text:a> in place during all the stages of the Data Life Cycle. During <text:span text:style-name="Strong_20_Emphasis">Planning</text:span>, knowing the Data Reterntion Policies governing the data can influence the kinds of information collected and how the data is stored. For example, partitioning the data by it's data retention policy allows data with similar governing policies to be <text:span text:style-name="Strong_20_Emphasis">Archived</text:span> and <text:span text:style-name="Strong_20_Emphasis">Deleted</text:span> at the same time while retaining other less sensitive data. </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https://www.omgwiki.org/dido/doku.php?id=dido:public:ra:1.2_views:3_taxonomic:4_data_tax:05_lifecycle" text:style-name="Internet_20_link" text:visited-style-name="Visited_20_Internet_20_Link"> Return to Top</text:a></text:p>
      <text:p text:style-name="Text_20_body">The main differences betwen a generic Data Lifecycle and a DIDO Data Lifecycle is that in the idealized DIDO Data Lifecycle the <text:span text:style-name="Strong_20_Emphasis">Destory</text:span> and <text:span text:style-name="Strong_20_Emphasis">Archive</text:span> stages are non-existent or modified. See Figure . However, because the data within a DIDO is theoretically immutable and no data is ever lost, the panacea of “unlimited” data storage is being challeneged. As an example, to overcome this issue, Ethereum now uses <text:a xlink:type="simple" xlink:href="https://www.omgwiki.org/dido/doku.php?id=dido:public:ra:xapend:xapend.a_glossary:s:sharding" text:style-name="Internet_20_link" text:visited-style-name="Visited_20_Internet_20_Link">Sharding</text:a>. Sharding splits a database horizontally into <text:a xlink:type="simple" xlink:href="https://www.omgwiki.org/dido/doku.php?id=dido:public:ra:xapend:xapend.a_glossary:s:shard_shards" text:style-name="Internet_20_link" text:visited-style-name="Visited_20_Internet_20_Link">shard Shards</text:a> to spread the load across the many Shards. In an Ethereum context, Sharding is intended to reduce network congestion and increase transactions per second by creating new Shards referred to as <text:span text:style-name="Strong_20_Emphasis">Chains</text:span> in Ethereum.</text:p>
      <text:p text:style-name="Text_20_body">available and has further classified nodes into Full Nodes and Archival Nodes. </text:p>
      <text:p text:style-name="Text_20_body">
<draw:frame draw:style-name="mediacenter" draw:name="1" text:anchor-type="paragraph" draw:z-index="1" svg:width="18.520833333333cm" style:rel-width="100%" svg:height="9.4769372002398cm" style:rel-height="scale"><draw:image xlink:href="Pictures/27efb26565aaaece4ede5f0ce84c9ff2.png" xlink:type="simple" xlink:show="embed" xlink:actuate="onLoad"/></draw:frame>
</text:p>
      <text:p text:style-name="Text_20_body">Immutable Data Lifecyc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5_lifecycle:start</dc:title>
  </office:meta>
</office:document-meta>
</file>