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c06f84197248df94aba565dc3d13ea.png"/>
  <manifest:file-entry manifest:media-type="image/png" manifest:full-path="Pictures/d8e521097893469274702b8328f7d0ac.png"/>
  <manifest:file-entry manifest:media-type="image/png" manifest:full-path="Pictures/b19ea406843d9a98aaa258837cf56b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4" style:family="text">
      <style:text-properties fo:color="#9933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16" style:family="text">
      <style:text-properties fo:font-family="Consolas" fo:font-size="10.5pt" fo:color="#333333"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98.61pt"/>
    </style:style>
    <style:style style:name="highlight_br0" style:family="text">
      <style:text-properties fo:color="#66cc66" fo:font-family="Consolas" fo:font-size="10.5pt" fo:font-style="normal"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98.61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98.61pt"/>
    </style:style>
    <style:style style:name="highlight_st0" style:family="text">
      <style:text-properties fo:color="#ff0000" fo:font-family="Consolas" fo:font-size="10.5pt" fo:font-style="normal" fo:border="0pt none"/>
    </style:style>
    <style:style style:name="highlight_kw1" style:family="text">
      <style:text-properties fo:color="#b1b100"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98.61pt"/>
    </style:style>
    <style:style style:name="PluginODTAutoStyle_Text_11" style:family="text">
      <style:text-properties fo:color="#00008B" fo:font-style="normal" fo:font-size="10.5pt" fo:font-family="Garamond" fo:border="0pt none"/>
    </style:style>
    <style:style style:name="PluginODTAutoStyle_Text_12" style:family="text">
      <style:text-properties fo:color="#FF0000" fo:font-style="normal" fo:font-size="10.5pt" fo:font-family="Garamond" fo:border="0pt none"/>
    </style:style>
    <style:style style:name="PluginODTAutoStyle_Text_13"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7_volitility:start"/><text:bookmark-start text:name="__RefHeading___data_memory_taxonomy_1"/><text:bookmark-start text:name="data_memory_taxonomy"/>2.3.4.7 Data Memory Taxonomy<text:bookmark-end text:name="__RefHeading___data_memory_taxonomy_1"/><text:bookmark-end text:name="data_memory_taxonomy"/></text:h>
      <text:p text:style-name="Text_20_body"><text:a xlink:type="simple" xlink:href="https://www.omgwiki.org/dido/doku.php?id=dido:public:ra:1.2_views:3_taxonomic:4_data_tax:start" text:style-name="Internet_20_link" text:visited-style-name="Visited_20_Internet_20_Link"> Return to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7_volitility:start" text:style-name="Local_20_link" text:visited-style-name="Visited_20_Local_20_Link"> Return to Top</text:a></text:p>
      <text:p text:style-name="Text_20_body">Data is tied to the memory where it is used during the <text:a xlink:type="simple" xlink:href="https://www.omgwiki.org/dido/doku.php?id=dido:public:ra:1.2_views:3_taxonomic:4_data_tax:02_state_taxonomy:data_in_use" text:style-name="Internet_20_link" text:visited-style-name="Visited_20_Internet_20_Link"> Data-In-Use </text:a> state. Basically, there are six different taxons that cover Data-In-Use. Although memory categories presented in Figure  are shown as having definite boundaries with definite rules governing the use of the categories; there are situations where these classification and boundaries deviate from the definiton. For example, the use dynamic code written as strings and processed at runtime, intepretive code, and reflection. </text:p>
      <text:p text:style-name="Text_20_body">
<draw:frame draw:style-name="mediacenter" draw:name="0" text:anchor-type="paragraph" draw:z-index="0" svg:width="15.875cm" svg:height="11.747136311569cm"><draw:image xlink:href="Pictures/9ac06f84197248df94aba565dc3d13ea.png" xlink:type="simple" xlink:show="embed" xlink:actuate="onLoad"/></draw:frame>
</text:p>
      <text:p text:style-name="Text_20_body">Traditional Memory Taxonomy
</text:p>
      <text:h text:style-name="Heading_20_2" text:outline-level="2"><text:bookmark-start text:name="__RefHeading___instruction_data_3"/><text:bookmark-start text:name="instruction_data"/>Instruction Data<text:bookmark-end text:name="__RefHeading___instruction_data_3"/><text:bookmark-end text:name="instruction_data"/></text:h>
      <text:p text:style-name="Text_20_body"><text:a xlink:type="simple" xlink:href="#dido:public:ra:1.2_views:3_taxonomic:4_data_tax:07_volitility:start" text:style-name="Local_20_link" text:visited-style-name="Visited_20_Local_20_Link"> Return to Top</text:a></text:p>
      <text:p text:style-name="Text_20_body">A computer program is a ordered sequence of computer instructions that when executed in order accomplish a goal or task. Each computer architecture defines its own <text:a xlink:type="simple" xlink:href="https://www.omgwiki.org/dido/doku.php?id=dido:public:ra:xapend:xapend.a_glossary:i:instruction_set" text:style-name="Internet_20_link" text:visited-style-name="Visited_20_Internet_20_Link">Instruction Set</text:a>. When a program is executed, a Program Counter is set to the first instruction in the program. As the program executes each individual instruction, the program can modify data within the Variable area or it can modify the program counter (i.e., <text:span text:style-name="Source_20_Text">GO TO</text:span> a specific instruction in the instruction set). As a general rule, the Instruction data can not be changed during the execution of a program. When the programs do change the contents of the excuting program, it is usually considered a fault and the program stops executing (see <text:a xlink:type="simple" xlink:href="https://www.omgwiki.org/dido/doku.php?id=dido:public:ra:xapend:xapend.a_glossary:s:segfault" text:style-name="Internet_20_link" text:visited-style-name="Visited_20_Internet_20_Link">Segmentation Fault (SEGFAULT)</text:a>). </text:p>
      <text:h text:style-name="Heading_20_2" text:outline-level="2"><text:bookmark-start text:name="__RefHeading___constant_data_4"/><text:bookmark-start text:name="constant_data"/>Constant Data<text:bookmark-end text:name="__RefHeading___constant_data_4"/><text:bookmark-end text:name="constant_data"/></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Constant Data</text:span> is a value that is expected to remain constant overtime (i.e., the number of pennies in a dollar, the number of seconds in a minute, the value of Pi, the gravitation constant, speed of light, etc.). In software, constants are usually hardcoded into the software and require a recompile and link in order to change them. Therefore, although in programming constants can change, it is generally not a trival task. Sometimes constants might need to change or updated is when the precision used to represent the constant value needs to change (i.e., the value of Pi going from single precison <text:span text:style-name="Source_20_Text">3.1415927</text:span> to double precision <text:span text:style-name="Source_20_Text">3.14159265358979323846</text:span>. Constants in programming should not change during the normal execution of the program. Sometimes the “constancy” canbe violated or pruposely circumvented by by overwriting the memory location where the value is stored or by using self-modifying code or dynamic code. Using constants in software can:</text:p>
      <text:p text:style-name="Text_20_body">Alow for compile-time or editing-time checking of operations such as assigning a value to a constant. In the following examle, most modern editors and all compilers raise erros on the second line. </text:p>
      <table:table table:style-name="Table">
        <table:table-column table:style-name="odt_auto_style_table_column_1_1"/>
        <table:table-row>
          <table:table-cell office:value-type="string" table:style-name="PluginODTAutoStyle_TableCell_1">
            <text:p text:style-name="Preformatted_20_Text"><text:s text:c="2"/><text:span text:style-name="highlight_kw4">const</text:span> <text:span text:style-name="highlight_kw4">float</text:span> PI <text:span text:style-name="highlight_sy0">=</text:span> <text:span text:style-name="highlight_nu16">3.1415927</text:span><text:span text:style-name="highlight_sy0">;</text:span><text:line-break/><text:s text:c="2"/>PI <text:span text:style-name="highlight_sy0">=</text:span> <text:span text:style-name="highlight_nu0">42</text:span><text:span text:style-name="highlight_sy0">;</text:span></text:p>
          </table:table-cell>
        </table:table-row>
      </table:table>
      <text:p text:style-name="Text_20_body">Increase reability (i.e., myVar*PI where PI is the value of the numerical constant 3.1415927 is more readable than myVar*3.1415927)</text:p>
      <table:table table:style-name="Table">
        <table:table-column table:style-name="odt_auto_style_table_column_2_1"/>
        <table:table-row>
          <table:table-cell office:value-type="string" table:style-name="PluginODTAutoStyle_TableCell_3">
            <text:p text:style-name="Preformatted_20_Text"><text:s text:c="2"/><text:span text:style-name="highlight_kw4">const</text:span> <text:span text:style-name="highlight_kw4">float</text:span> PI <text:span text:style-name="highlight_sy0">=</text:span> <text:span text:style-name="highlight_nu16">3.1415927</text:span><text:span text:style-name="highlight_sy0">;</text:span><text:line-break/><text:s text:c="2"/><text:span text:style-name="highlight_kw4">float</text:span> radius <text:span text:style-name="highlight_sy0">=</text:span> <text:span text:style-name="highlight_nu0">4</text:span><text:span text:style-name="highlight_sy0">;</text:span><text:line-break/><text:s text:c="2"/><text:span text:style-name="highlight_kw4">float</text:span> areaVar <text:span text:style-name="highlight_sy0">=</text:span> <text:span text:style-name="highlight_nu0">0</text:span><text:span text:style-name="highlight_sy0">;</text:span><text:line-break/><text:s text:c="2"/>areaVar <text:span text:style-name="highlight_sy0">=</text:span> PI <text:span text:style-name="highlight_sy0">*</text:span> <text:span text:style-name="highlight_br0">(</text:span>radius<text:span text:style-name="highlight_sy0">*</text:span>radius<text:span text:style-name="highlight_br0">)</text:span><text:span text:style-name="highlight_sy0">;</text:span> <text:span text:style-name="highlight_sy0">--</text:span> PI<text:span text:style-name="highlight_sy0">*</text:span>r<text:span text:style-name="highlight_sy0">^</text:span><text:span text:style-name="highlight_nu0">2</text:span></text:p>
          </table:table-cell>
        </table:table-row>
      </table:table>
      <text:p text:style-name="Text_20_body">Icrease performance by aiding in compiler optimation (i.e., allocating memory once to hold the constant rather than once per usage)</text:p>
      <table:table table:style-name="Table">
        <table:table-column table:style-name="odt_auto_style_table_column_3_1"/>
        <table:table-row>
          <table:table-cell office:value-type="string" table:style-name="PluginODTAutoStyle_TableCell_5">
            <text:p text:style-name="Preformatted_20_Text"><text:s text:c="2"/><text:span text:style-name="highlight_kw4">const</text:span> <text:span text:style-name="highlight_kw4">float</text:span> PI <text:span text:style-name="highlight_sy0">=</text:span> <text:span text:style-name="highlight_nu16">3.1415927</text:span><text:span text:style-name="highlight_sy0">;</text:span><text:line-break/><text:s text:c="2"/><text:span text:style-name="highlight_kw4">float</text:span> radius1 <text:span text:style-name="highlight_sy0">=</text:span> <text:span text:style-name="highlight_nu0">4</text:span><text:span text:style-name="highlight_sy0">;</text:span><text:line-break/><text:s text:c="2"/><text:span text:style-name="highlight_kw4">float</text:span> radius2 <text:span text:style-name="highlight_sy0">=</text:span> <text:span text:style-name="highlight_nu0">6</text:span><text:span text:style-name="highlight_sy0">;</text:span><text:line-break/><text:s text:c="2"/><text:span text:style-name="highlight_kw4">float</text:span> areaVar1 <text:span text:style-name="highlight_sy0">=</text:span> <text:span text:style-name="highlight_nu0">0</text:span><text:span text:style-name="highlight_sy0">;</text:span><text:line-break/><text:s text:c="2"/><text:span text:style-name="highlight_kw4">float</text:span> areaVar2 <text:span text:style-name="highlight_sy0">=</text:span> <text:span text:style-name="highlight_nu0">0</text:span><text:span text:style-name="highlight_sy0">;</text:span><text:line-break/><text:s text:c="2"/>areaVar1 <text:span text:style-name="highlight_sy0">=</text:span> <text:span text:style-name="highlight_nu16">3.1415927</text:span> <text:span text:style-name="highlight_sy0">*</text:span> <text:span text:style-name="highlight_br0">(</text:span>radius1<text:span text:style-name="highlight_sy0">*</text:span>radius1<text:span text:style-name="highlight_br0">)</text:span><text:span text:style-name="highlight_sy0">;</text:span> <text:line-break/><text:s text:c="2"/>areaVar2 <text:span text:style-name="highlight_sy0">=</text:span> <text:span text:style-name="highlight_nu16">3.1415927</text:span> <text:span text:style-name="highlight_sy0">*</text:span> <text:span text:style-name="highlight_br0">(</text:span>radius2<text:span text:style-name="highlight_sy0">*</text:span>radius2<text:span text:style-name="highlight_br0">)</text:span><text:span text:style-name="highlight_sy0">;</text:span></text:p>
          </table:table-cell>
        </table:table-row>
      </table:table>
      <text:p text:style-name="Text_20_body">There are two kinds of Constants used in most programming languages:</text:p>
      <text:a xlink:type="simple" xlink:href="#__RefHeading___literal_constants_5" text:style-name="Local_20_link" text:visited-style-name="Visited_20_Local_20_Link"> Literal</text:a>
      <text:a xlink:type="simple" xlink:href="#__RefHeading___named_constants_6" text:style-name="Local_20_link" text:visited-style-name="Visited_20_Local_20_Link"> Named</text:a>
      <text:h text:style-name="Heading_20_3" text:outline-level="3"><text:bookmark-start text:name="__RefHeading___literal_constants_5"/><text:bookmark-start text:name="literal_constants"/>Literal Constants<text:bookmark-end text:name="__RefHeading___literal_constants_5"/><text:bookmark-end text:name="literal_constants"/></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Literal Constansts</text:span> are the actual numeric values (i.e., 3.1415927) or are characters (i.e., <text:span text:style-name="Source_20_Text">'H</text:span>'), or strings of characters (i.e., <text:span text:style-name="Source_20_Text">“Hello World”</text:span>) used in the software. In the following example, <text:span text:style-name="Source_20_Text">“Helo World! %d”</text:span>, <text:span text:style-name="Source_20_Text">42</text:span> and <text:span text:style-name="Source_20_Text">0</text:span> are literal constants.</text:p>
      <table:table table:style-name="Table">
        <table:table-column table:style-name="odt_auto_style_table_column_4_1"/>
        <table:table-row>
          <table:table-cell office:value-type="string" table:style-name="PluginODTAutoStyle_TableCell_7">
            <text:p text:style-name="Preformatted_20_Text"><text:span text:style-name="highlight_kw4">int</text:span> main<text:span text:style-name="highlight_br0">(</text:span><text:span text:style-name="highlight_br0">)</text:span><text:line-break/><text:span text:style-name="highlight_br0">{</text:span><text:s text:c="2"/>cout<text:span text:style-name="highlight_sy0">&lt;&lt;</text:span><text:span text:style-name="highlight_st0">"Hello World! %d"</text:span><text:span text:style-name="highlight_sy0">,</text:span> <text:span text:style-name="highlight_nu0">42</text:span><text:span text:style-name="highlight_sy0">;</text:span><text:line-break/><text:s text:c="3"/><text:span text:style-name="highlight_kw1">return</text:span> <text:span text:style-name="highlight_nu0">0</text:span><text:span text:style-name="highlight_sy0">;</text:span><text:line-break/><text:span text:style-name="highlight_br0">}</text:span></text:p>
          </table:table-cell>
        </table:table-row>
      </table:table>
      <text:h text:style-name="Heading_20_3" text:outline-level="3"><text:bookmark-start text:name="__RefHeading___named_constants_6"/><text:bookmark-start text:name="named_constants"/>Named Constants<text:bookmark-end text:name="__RefHeading___named_constants_6"/><text:bookmark-end text:name="named_constants"/></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Named Constants</text:span> are similar to variables in most programming languages, however, by convention many programmers will use-upper case names for the Constants to help the programmer visually “see” they are working with a Named Constant rather than a variable. In the following example, <text:span text:style-name="Source_20_Text">ANSWER</text:span> and <text:span text:style-name="Source_20_Text">GREETING</text:span> are named constants. <text:span text:style-name="Source_20_Text">“%s %d”</text:span> and <text:span text:style-name="Source_20_Text">0</text:span> are literal constants. </text:p>
      <table:table table:style-name="Table">
        <table:table-column table:style-name="odt_auto_style_table_column_5_1"/>
        <table:table-row>
          <table:table-cell office:value-type="string" table:style-name="PluginODTAutoStyle_TableCell_9">
            <text:p text:style-name="Preformatted_20_Text"><text:span text:style-name="highlight_kw4">int</text:span> main<text:span text:style-name="highlight_br0">(</text:span><text:span text:style-name="highlight_br0">)</text:span><text:line-break/><text:span text:style-name="highlight_br0">{</text:span><text:s text:c="2"/><text:span text:style-name="highlight_kw4">const</text:span> <text:span text:style-name="highlight_kw4">int</text:span> ANSWER <text:span text:style-name="highlight_sy0">=</text:span> <text:span text:style-name="highlight_nu0">42</text:span><text:span text:style-name="highlight_sy0">;</text:span><text:line-break/><text:s text:c="3"/><text:span text:style-name="highlight_kw4">const</text:span> string GREETING <text:span text:style-name="highlight_sy0">=</text:span> <text:span text:style-name="highlight_st0">"Hello World"</text:span><text:span text:style-name="highlight_sy0">;</text:span><text:line-break/><text:s text:c="3"/>cout<text:span text:style-name="highlight_sy0">&lt;&lt;</text:span><text:span text:style-name="highlight_st0">"%s %d"</text:span><text:span text:style-name="highlight_sy0">,</text:span> greeting<text:span text:style-name="highlight_sy0">,</text:span> answerToUniverse<text:span text:style-name="highlight_sy0">;</text:span><text:line-break/><text:s text:c="3"/><text:span text:style-name="highlight_kw1">return</text:span> <text:span text:style-name="highlight_nu0">0</text:span><text:span text:style-name="highlight_sy0">;</text:span><text:line-break/><text:span text:style-name="highlight_br0">}</text:span></text:p>
          </table:table-cell>
        </table:table-row>
      </table:table>
      <text:h text:style-name="Heading_20_2" text:outline-level="2"><text:bookmark-start text:name="__RefHeading___variable_data_7"/><text:bookmark-start text:name="variable_data"/>Variable Data<text:bookmark-end text:name="__RefHeading___variable_data_7"/><text:bookmark-end text:name="variable_data"/></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Variable Data</text:span>, in contrast to <text:span text:style-name="Strong_20_Emphasis"><text:a xlink:type="simple" xlink:href="#__RefHeading___constant_data_4" text:style-name="Local_20_link" text:visited-style-name="Visited_20_Local_20_Link"> Constant Data</text:a></text:span>, is a data item whose value can change during the program’s execution. In other words, the <text:span text:style-name="Strong_20_Emphasis">Variable Data</text:span> value varies over time. There are two main categories based on the lifespan of the of <text:span text:style-name="Strong_20_Emphasis">Variable Data</text:span>:</text:p>
      <text:a xlink:type="simple" xlink:href="#__RefHeading___static_data_8" text:style-name="Local_20_link" text:visited-style-name="Visited_20_Local_20_Link"> Static Data</text:a>
      <text:a xlink:type="simple" xlink:href="#__RefHeading___dynamic_data_9" text:style-name="Local_20_link" text:visited-style-name="Visited_20_Local_20_Link"> Dynamic Data</text:a>
      <text:h text:style-name="Heading_20_3" text:outline-level="3"><text:bookmark-start text:name="__RefHeading___static_data_8"/><text:bookmark-start text:name="static_data"/>Static Data<text:bookmark-end text:name="__RefHeading___static_data_8"/><text:bookmark-end text:name="static_data"/></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Static Data</text:span> is data that does not change after it has been set. Static Data is usually defined during startup or initialization os a system or subsystem. Some comon examples of Static Data are setup parameters of a system; or properties or attributes of objects within a system (i.e., constructor settings). Data that is static differs form immutable data because immutable data can have newer values, but the original values are never replaced, lost or destroyed. Generally, newer immutable data has pointers to the privious values of the data.</text:p>
      <text:p text:style-name="Text_20_body">It is a fixed data set. Experts contrast static data with dynamic data, where dynamic data may change after it is recorded, and has to be continually updated.</text:p>
      <text:h text:style-name="Heading_20_3" text:outline-level="3"><text:bookmark-start text:name="__RefHeading___dynamic_data_9"/><text:bookmark-start text:name="dynamic_data"/>Dynamic Data<text:bookmark-end text:name="__RefHeading___dynamic_data_9"/><text:bookmark-end text:name="dynamic_data"/></text:h>
      <text:p text:style-name="Text_20_body"><text:a xlink:type="simple" xlink:href="#dido:public:ra:1.2_views:3_taxonomic:4_data_tax:07_volitility:start" text:style-name="Local_20_link" text:visited-style-name="Visited_20_Local_20_Link"> Return to Top</text:a></text:p>
      <text:p text:style-name="Text_20_body">Dynamic Data is usually data is created, updated and maintained by the programs. It is generally divided into two areas, the <text:span text:style-name="Strong_20_Emphasis">Heap</text:span> and the <text:span text:style-name="Strong_20_Emphasis">Stack</text:span>. The two areas are organized and managed differently and the boundary between the two areas is fluid (i.e., the amount of space allocated to either the <text:span text:style-name="Strong_20_Emphasis">Heap</text:span> or the <text:span text:style-name="Strong_20_Emphasis">Stack</text:span> can expand and contract as long as the total amount of memory in the <text:span text:style-name="Strong_20_Emphasis">Heap</text:span> or the <text:span text:style-name="Strong_20_Emphasis">Stack</text:span> does not exceed the amount of <text:span text:style-name="Strong_20_Emphasis">Dynamic Data</text:span> allocated for the program.</text:p>
      <text:h text:style-name="Heading_20_4" text:outline-level="4"><text:bookmark-start text:name="__RefHeading___stack_data_10"/><text:bookmark-start text:name="stack_data"/>Stack Data<text:bookmark-end text:name="__RefHeading___stack_data_10"/><text:bookmark-end text:name="stack_data"/></text:h>
      <text:p text:style-name="Text_20_body"><text:a xlink:type="simple" xlink:href="#dido:public:ra:1.2_views:3_taxonomic:4_data_tax:07_volitility:start" text:style-name="Local_20_link" text:visited-style-name="Visited_20_Local_20_Link"> Return to Top</text:a></text:p>
      <text:p text:style-name="Text_20_body"><text:span text:style-name="Strong_20_Emphasis"><text:a xlink:type="simple" xlink:href="https://www.omgwiki.org/dido/doku.php?id=dido:public:ra:xapend:xapend.a_glossary:s:stack_memory" text:style-name="Internet_20_link" text:visited-style-name="Visited_20_Internet_20_Link">Stack Memory</text:a></text:span> is generally allocated and unallocated from contiguous blocks of memory automatically during the execution of a program. When a program is executed, memory is allocated for all the parameters passed to the program and all the variables declared in the program. Upon the completion of the program, all the memory allocated for the program is released to be used by the next program. Often, the first program executed is often referred to as the <text:span text:style-name="Strong_20_Emphasis">Main</text:span> program.</text:p>
      <text:p text:style-name="Text_20_body">Any other programs (i.e., subprograms) called during the program are again allocated more memory for its parameters and declared variables from the <text:span text:style-name="Strong_20_Emphasis">Stack</text:span>. Upon termination of the subprogram, the memory allocated to the subprogram is released back to the system to be reused for other subprograms. <text:span text:style-name="Strong_20_Emphasis">Note:</text:span> the original memory allocated for the main (or calling program) program remains allocated until that program ends. This repetitive and successive allocation creates a <text:span text:style-name="Strong_20_Emphasis">stack</text:span> of allocation, with the most recent subprogram being at the top of the <text:span text:style-name="Strong_20_Emphasis">stack</text:span>. The <text:span text:style-name="Strong_20_Emphasis">stack</text:span> gets deeper and shallower depending on the depth of subprogram allocations.  </text:p>
      <text:p text:style-name="Text_20_body">Figure  illustrates a simple example of how the <text:span text:style-name="Strong_20_Emphasis">stack</text:span> works:</text:p>
      <text:p text:style-name="Text_20_body">A program is written into a file that contains two routines: <text:span text:style-name="Strong_20_Emphasis"><text:span text:style-name="Source_20_Text">greetings</text:span></text:span> and a <text:span text:style-name="Strong_20_Emphasis"><text:span text:style-name="Source_20_Text">main</text:span></text:span>During compilation of the file, the compiler determines the amount of memory required to run <text:span text:style-name="Strong_20_Emphasis"><text:span text:style-name="Source_20_Text">main</text:span></text:span> routineDuring compilation of the file, the compiler determines the amount of memory required to run <text:span text:style-name="Strong_20_Emphasis"><text:span text:style-name="Source_20_Text">greetings</text:span></text:span> routineThe <text:span text:style-name="Strong_20_Emphasis"><text:span text:style-name="Source_20_Text">main</text:span></text:span> program is executed from the command lime and the amount of memory required to run the <text:span text:style-name="Strong_20_Emphasis"><text:span text:style-name="Source_20_Text">main</text:span></text:span> is allocated and placed on the <text:span text:style-name="Strong_20_Emphasis">stack</text:span>When the <text:span text:style-name="Strong_20_Emphasis"><text:span text:style-name="Source_20_Text">main</text:span></text:span> program executes the line that invokes the <text:span text:style-name="Strong_20_Emphasis"><text:span text:style-name="Source_20_Text">greetings</text:span></text:span> routine, the memory required for it is allocated and place onto the <text:span text:style-name="Strong_20_Emphasis">stack</text:span>When the <text:span text:style-name="Strong_20_Emphasis"><text:span text:style-name="Source_20_Text">greetings</text:span></text:span> routine is finished, the memory used to execute the routine is removed from the <text:span text:style-name="Strong_20_Emphasis">stack</text:span> and released for re-useWhen the <text:span text:style-name="Strong_20_Emphasis"><text:span text:style-name="Source_20_Text">main</text:span></text:span> routine is finished, the memory used to execute the routine is removed from the <text:span text:style-name="Strong_20_Emphasis">stack</text:span> and released for re-use
<draw:frame draw:style-name="mediacenter" draw:name="1" text:anchor-type="paragraph" draw:z-index="1" svg:width="18.520833333333cm" style:rel-width="100%" svg:height="10.730073236633cm" style:rel-height="scale"><draw:image xlink:href="Pictures/d8e521097893469274702b8328f7d0ac.png" xlink:type="simple" xlink:show="embed" xlink:actuate="onLoad"/></draw:frame>
</text:p>
      <text:p text:style-name="Text_20_body">A Simple Example of <text:span text:style-name="Strong_20_Emphasis">Stack</text:span> Memory
</text:p>
      <text:h text:style-name="Heading_20_4" text:outline-level="4"><text:bookmark-start text:name="__RefHeading___heap_data_11"/><text:bookmark-start text:name="heap_data"/>Heap Data<text:bookmark-end text:name="__RefHeading___heap_data_11"/><text:bookmark-end text:name="heap_data"/></text:h>
      <text:p text:style-name="Text_20_body"><text:a xlink:type="simple" xlink:href="#dido:public:ra:1.2_views:3_taxonomic:4_data_tax:07_volitility:start" text:style-name="Local_20_link" text:visited-style-name="Visited_20_Local_20_Link"> Return to Top</text:a></text:p>
      <text:p text:style-name="Text_20_body">The <text:a xlink:type="simple" xlink:href="https://www.omgwiki.org/dido/doku.php?id=dido:public:ra:xapend:xapend.a_glossary:h:heap" text:style-name="Internet_20_link" text:visited-style-name="Visited_20_Internet_20_Link">Heap Memory</text:a> is essentially a large pool of memory (typically per process) from which a running program requests chunks of memory for use within the program. The memory is dynamically allocated during the execution of a program using allocation operations such as <text:span text:style-name="Strong_20_Emphasis"><text:span text:style-name="Source_20_Text">malloc</text:span></text:span> or new operators on arrays or objects. When the program (i.e., process terminates, the chunks of memory allocated during the execution of the program are returned. Because the memory is allocated as it is needed and returned as it is required, the memory available for allocation often gets fragmented into small blocks which is very difficult to use and can result in memory exhaustion. This is why modern programming languages have implemented automatic memory management and a process called garbage collection. </text:p>
      <text:p text:style-name="Text_20_body">A program is written into a file that contains a <text:span text:style-name="Strong_20_Emphasis"><text:span text:style-name="Source_20_Text">main</text:span></text:span>. <text:span text:style-name="Strong_20_Emphasis">Note:</text:span> During compilation of the file, the compiler determines the amount of memory required to run <text:span text:style-name="Strong_20_Emphasis"><text:span text:style-name="Source_20_Text">main</text:span></text:span> routineThe <text:span text:style-name="Strong_20_Emphasis"><text:span text:style-name="Source_20_Text">main</text:span></text:span> program is executed from the command lime and the amount of memory required to run the <text:span text:style-name="Strong_20_Emphasis"><text:span text:style-name="Source_20_Text">main</text:span></text:span> is allocated and placed on the <text:span text:style-name="Strong_20_Emphasis">stack</text:span>When the <text:span text:style-name="Strong_20_Emphasis"><text:span text:style-name="Source_20_Text">main</text:span></text:span> program executes the line that invokes the <text:span text:style-name="Strong_20_Emphasis"><text:span text:style-name="Source_20_Text">malloc</text:span></text:span> statement, the memory required for it is allocated from the <text:span text:style-name="Strong_20_Emphasis">heap</text:span>When the <text:span text:style-name="Strong_20_Emphasis"><text:span text:style-name="Source_20_Text">main</text:span></text:span> program executes the line that invokes the <text:span text:style-name="Strong_20_Emphasis"><text:span text:style-name="Source_20_Text">free</text:span></text:span> statement, the memory required for it is returned to the *Heap<text:span text:style-name="Strong_20_Emphasis"> for later use (see
  - When the </text:span><text:span text:style-name="Source_20_Text">main</text:span><text:span text:style-name="Strong_20_Emphasis"> program executes the line that invokes the next </text:span><text:span text:style-name="Source_20_Text">malloc</text:span><text:span text:style-name="Strong_20_Emphasis"> statement, the memory required for it is allocated from the *Heap</text:span>. <text:span text:style-name="Strong_20_Emphasis">Note:</text:span> This may or may not be the same memory allocated in the previous <text:span text:style-name="Strong_20_Emphasis"><text:span text:style-name="Source_20_Text">malloc</text:span></text:span>.When the <text:span text:style-name="Strong_20_Emphasis"><text:span text:style-name="Source_20_Text">main</text:span></text:span> program executes the line that invokes the next <text:span text:style-name="Strong_20_Emphasis"><text:span text:style-name="Source_20_Text">free</text:span></text:span> statement, the memory required for it is returned to the <text:span text:style-name="Strong_20_Emphasis">Heap</text:span> for later useWhen the <text:span text:style-name="Strong_20_Emphasis"><text:span text:style-name="Source_20_Text">main</text:span></text:span> routine is finished, the memory used to execute the routine is removed from the <text:span text:style-name="Strong_20_Emphasis">stack</text:span> and released for re-use
<draw:frame draw:style-name="mediacenter" draw:name="2" text:anchor-type="paragraph" draw:z-index="2" svg:width="18.520833333333cm" style:rel-width="100%" svg:height="10.587902993667cm" style:rel-height="scale"><draw:image xlink:href="Pictures/b19ea406843d9a98aaa258837cf56b1b.png" xlink:type="simple" xlink:show="embed" xlink:actuate="onLoad"/></draw:frame>
</text:p>
      <text:p text:style-name="Text_20_body">A Simple Example of <text:span text:style-name="Strong_20_Emphasis">Heap</text:span> Memory
</text:p>
      <text:h text:style-name="Heading_20_2" text:outline-level="2"><text:bookmark-start text:name="__RefHeading___attribute_property_data_12"/><text:bookmark-start text:name="attribute_property_data"/>Attribute / Property Data<text:bookmark-end text:name="__RefHeading___attribute_property_data_12"/><text:bookmark-end text:name="attribute_property_data"/></text:h>
      <text:p text:style-name="Text_20_body"><text:a xlink:type="simple" xlink:href="#dido:public:ra:1.2_views:3_taxonomic:4_data_tax:07_volitility:start" text:style-name="Local_20_link" text:visited-style-name="Visited_20_Local_20_Link"> Return to Top</text:a></text:p>
      <text:p text:style-name="Text_20_body">Often the two terms: <text:span text:style-name="Strong_20_Emphasis">Attribute</text:span> and <text:span text:style-name="Strong_20_Emphasis">Property</text:span> are used interchageable in Computer Science because we often use them to describe the elements of an <text:a xlink:type="simple" xlink:href="https://www.omgwiki.org/dido/doku.php?id=dido:public:ra:xapend:xapend.a_glossary:o:object" text:style-name="Internet_20_link" text:visited-style-name="Visited_20_Internet_20_Link">Object</text:a> in <text:a xlink:type="simple" xlink:href="https://www.omgwiki.org/dido/doku.php?id=dido:public:ra:xapend:xapend.a_glossary:o:oop" text:style-name="Internet_20_link" text:visited-style-name="Visited_20_Internet_20_Link">Object-Oriented Programming (OOP)</text:a>. However, it is useful to understand the difference between the two gramatically:</text:p>
      <text:p text:style-name="Text_20_body">An <text:span text:style-name="Strong_20_Emphasis">Attribute</text:span> is a quality or object that we attribute to someone or something. For example, intelligence is an attribute of a person. You can not go to the store and buy intelligence, it is an attribute of the individual. Another example would be a planet belonging to a solar system. Planets do not usually exist outside a solar system. A <text:span text:style-name="Strong_20_Emphasis">Property</text:span> is a quality that exists without any attribution. Geometric shapes are properties in their own right. They can be used to independently describe many things. For example, a planet or a ball can be described as a sphere<text:note text:id="ftn0" text:note-class="footnote"><text:note-citation text:label="1)">1)</text:note-citation><text:note-body><text:p text:style-name="Footnote">
Sphere, In geometry, the set of all points in three-dimensional space lying the same distance (the radius) from a given point (the center), or the result of rotating a circle about one of its diameters. The components and properties of a sphere are analogous to those of a circle.<text:a xlink:type="simple" xlink:href="https://www.britannica.com/science/sphere" text:style-name="Internet_20_link" text:visited-style-name="Visited_20_Internet_20_Link">https://www.britannica.com/science/sphere</text:a>
</text:p></text:note-body></text:note>. A definition of the sphere exists without the attribution to a planet or a ball. Therefore, we say that a planet or a ball have spherical properties. In UML, an <text:span text:style-name="Strong_20_Emphasis">Attribute</text:span> and a <text:span text:style-name="Strong_20_Emphasis">Property</text:span> both represent a structural association between two entities. <text:span text:style-name="Strong_20_Emphasis">Attributes</text:span> are most often represented as <text:span text:style-name="Strong_20_Emphasis">Composition</text:span><text:note text:id="ftn1" text:note-class="footnote"><text:note-citation text:label="2)">2)</text:note-citation><text:note-body><text:p text:style-name="Footnote">
The <text:span text:style-name="Strong_20_Emphasis">Composition</text:span> is a part of aggregation, and it portrays the whole-part relationship. It depicts dependency between a composite (parent) and its parts (children), which means that if the composite is discarded, so will its parts get deleted. It exists between similar objects. 
<text:a xlink:type="simple" xlink:href="https://www.javatpoint.com/uml-association-vs-aggregation-vs-composition" text:style-name="Internet_20_link" text:visited-style-name="Visited_20_Internet_20_Link">https://www.javatpoint.com/uml-association-vs-aggregation-vs-composition</text:a>
</text:p></text:note-body></text:note>, while <text:span text:style-name="Strong_20_Emphasis">Property</text:span> is best represented by <text:span text:style-name="Strong_20_Emphasis">Aggregation</text:span> <text:note text:id="ftn2" text:note-class="footnote"><text:note-citation text:label="3)">3)</text:note-citation><text:note-body><text:p text:style-name="Footnote">
Aggregation is a subset of association, is a collection of different things. It represents a relationship. It is more specific than an association and describes a part-whole or part-of relationship. Furthermore, it is a binary association, i.e., it only involves two classes. It is a kind of relationship in which the child is independent of its parent.
<text:a xlink:type="simple" xlink:href="https://www.javatpoint.com/uml-association-vs-aggregation-vs-composition" text:style-name="Internet_20_link" text:visited-style-name="Visited_20_Internet_20_Link">https://www.javatpoint.com/uml-association-vs-aggregation-vs-composition</text:a>
</text:p></text:note-body></text:note>. </text:p>
      <text:p text:style-name="Text_20_body">In <text:a xlink:type="simple" xlink:href="https://www.omgwiki.org/dido/doku.php?id=dido:public:ra:xapend:xapend.a_glossary:u:uml" text:style-name="Internet_20_link" text:visited-style-name="Visited_20_Internet_20_Link">Unified Modeling Language (UML)</text:a> according to Lenny Delligatti<text:note text:id="ftn3" text:note-class="footnote"><text:note-citation text:label="4)">4)</text:note-citation><text:note-body><text:p text:style-name="Footnote">
Lenny Delligatti,
<text:span text:style-name="underline">SysML Distilled: A Brief Guide to the Systems Modeling Language</text:span>,
FIrst Edition,
Addison-Wesley Professional ,
8 November 2013,
ISBN-13: 978-0321927866
</text:p></text:note-body></text:note>, “UML Attributes are DataTypes (e.g., Strings, Integers, etc.) whereas <text:a xlink:type="simple" xlink:href="https://www.omgwiki.org/dido/doku.php?id=dido:public:ra:xapend:xapend.a_glossary:s:sysml" text:style-name="Internet_20_link" text:visited-style-name="Visited_20_Internet_20_Link">Systems Modeling Language (SysML)</text:a> properties are ValueTypes (e.g., can be assigned computed values).”</text:p>
      <text:p text:style-name="Text_20_body">Some parameters are Mutable and others are <text:a xlink:type="simple" xlink:href="https://www.omgwiki.org/dido/doku.php?id=dido:public:ra:xapend:xapend.a_glossary:i:immutable" text:style-name="Internet_20_link" text:visited-style-name="Visited_20_Internet_20_Link">Immutable</text:a>. Mutable parameters can be changed inside an operation, and an immutable parameter can not. When a parameter is marked as <text:span text:style-name="Strong_20_Emphasis">Immutable</text:span> (i.e., <text:span text:style-name="Strong_20_Emphasis"><text:span text:style-name="Source_20_Text">in</text:span></text:span>) in some programming languages, a copy of the original value is made and passed to the operation on the Stack. One the operation is completed, the copied value is lost as the stack is unwound. Some languages such as the C, all values are passed by value (i.e., are <text:span text:style-name="Strong_20_Emphasis">immutable</text:span>) unless the value is passed by reference using a pointer to the variable. When a parameter is marked as mutable, then a new values is returned. In C, the general way to do this is by returning the value via a <text:span text:style-name="Strong_20_Emphasis"><text:span text:style-name="Source_20_Text">return</text:span></text:span> statement. If the <text:span text:style-name="Strong_20_Emphasis">mutable</text:span> parameter is a pointer, then the value that the pointer points to can be changed, but not the pointer itself. In C, it is possible to have a ppointer to a pointer allowing the value pointed to be changed, but not the original pointer.</text:p>
      <text:p text:style-name="Text_20_body">Mutability of parameter values.</text:p>
      <table:table table:style-name="Table">
        <table:table-column/>
        <table:table-column/>
        <table:table-column/>
        <table:table-row>
          <table:table-cell office:value-type="string" table:style-name="tableheader">
            <text:p text:style-name="Table_20_Heading">  Parameter Diection  </text:p>
          </table:table-cell>
          <table:table-cell office:value-type="string" table:style-name="tableheader">
            <text:p text:style-name="Table_20_Heading">  Internal Mutability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in                   </text:p>
          </table:table-cell>
          <table:table-cell office:value-type="string" table:style-name="tablecell">
            <text:p text:style-name="tablealignleft"> immutable             </text:p>
          </table:table-cell>
          <table:table-cell office:value-type="string" table:style-name="tablecell">
            <text:p text:style-name="tablealignleft"> An input Parameter (may not be modified). </text:p>
          </table:table-cell>
        </table:table-row>
        <table:table-row>
          <table:table-cell office:value-type="string" table:style-name="tableheader">
            <text:p text:style-name="Table_20_Heading"> out                  </text:p>
          </table:table-cell>
          <table:table-cell office:value-type="string" table:style-name="tablecell">
            <text:p text:style-name="tablealignleft"> mutable               </text:p>
          </table:table-cell>
          <table:table-cell office:value-type="string" table:style-name="tablecell">
            <text:p text:style-name="tablealignleft"> An output Parameter (may be modified to communicate information to the caller).</text:p>
          </table:table-cell>
        </table:table-row>
        <table:table-row>
          <table:table-cell office:value-type="string" table:style-name="tableheader">
            <text:p text:style-name="Table_20_Heading"> inout                </text:p>
          </table:table-cell>
          <table:table-cell office:value-type="string" table:style-name="tablecell">
            <text:p text:style-name="tablealignleft"> mutabe                </text:p>
          </table:table-cell>
          <table:table-cell office:value-type="string" table:style-name="tablecell">
            <text:p text:style-name="tablealignleft"> An input Parameter that may be modified. </text:p>
          </table:table-cell>
        </table:table-row>
        <table:table-row>
          <table:table-cell office:value-type="string" table:style-name="tableheader">
            <text:p text:style-name="Table_20_Heading"> return               </text:p>
          </table:table-cell>
          <table:table-cell office:value-type="string" table:style-name="tablecell">
            <text:p text:style-name="tablealignleft"> mutable               </text:p>
          </table:table-cell>
          <table:table-cell office:value-type="string" table:style-name="tablecell">
            <text:p text:style-name="tablealignleft"> A return value of a call. </text:p>
          </table:table-cell>
        </table:table-row>
      </table:table>
      <text:p text:style-name="Text_20_body"> ^ Fortran | </text:p>
      <text:p text:style-name="Text_20_body">Always used the inout semantics modelBefore Fortran 77: pass-by-referenceFortran 77 and later: scalar variables are often passed by value-result |</text:p>
      <table:table table:style-name="Table">
        <table:table-column/>
        <table:table-column/>
        <table:table-row>
          <table:table-cell office:value-type="string" table:style-name="tableheader">
            <text:p text:style-name="Table_20_Heading"> C  </text:p>
          </table:table-cell>
          <table:table-cell office:value-type="string" table:style-name="tablecell">
            <text:p text:style-name="tablealignleft"> Pass-by-valuePass-by-reference is achieved by using pointers as parameters</text:p>
          </table:table-cell>
        </table:table-row>
        <table:table-row>
          <table:table-cell office:value-type="string" table:style-name="tableheader">
            <text:p text:style-name="Table_20_Heading"> C++  </text:p>
          </table:table-cell>
          <table:table-cell office:value-type="string" table:style-name="tablecell">
            <text:p text:style-name="tablealignleft"> A special pointer type called reference type. Reference parameters are implicitlydereferenced in the function or method, and their semantics is pass-by-reference</text:p>
            <table:table table:style-name="Table">
              <table:table-column/>
              <table:table-column/>
              <table:table-row>
                <table:table-cell office:value-type="string" table:style-name="tablecell"/>
                <table:table-cell office:value-type="string" table:style-name="tablecell"/>
              </table:table-row>
            </table:table>
            <text:p text:style-name="Text_20_body">could have
void fun(const int &amp;p1, int p2, int &amp;p3) { . . . }</text:p>
            <text:p text:style-name="Text_20_body">p1 is pass-by-reference: p1 cannot be changed in the function funp2 is pass-by-valuep3 is pass-by-referenceNeither p1 nor p3 need be explicitly dereference in fun</text:p>
          </table:table-cell>
        </table:table-row>
        <table:table-row>
          <table:table-cell office:value-type="string" table:style-name="tableheader">
            <text:p text:style-name="Table_20_Heading"> Java  </text:p>
          </table:table-cell>
          <table:table-cell office:value-type="string" table:style-name="tablecell">
            <text:p text:style-name="tablealignleft"> All parameters are passed are passed by valueHowever, because objects can be accessed only through reference variables, objectparameters are in effect passed by reference</text:p>
            <text:p text:style-name="Text_20_body">Although an object reference passed as a parameter cannot itself be changed in thecalled subprogram, the referenced object can be changed if a method is available to
cause the change</text:p>
          </table:table-cell>
        </table:table-row>
        <table:table-row>
          <table:table-cell office:value-type="string" table:style-name="tableheader">
            <text:p text:style-name="Table_20_Heading"> Ada  </text:p>
          </table:table-cell>
          <table:table-cell office:value-type="string" table:style-name="tablecell">
            <text:p text:style-name="tablealignleft"> Three semantics modes of parameter transmission: in, out, inout; in is the default modeFormal parameters declared out can be assigned but not referenced; those declared in canbe referenced but not assigned; inout parameters can be referenced and assigned</text:p>
          </table:table-cell>
        </table:table-row>
        <table:table-row>
          <table:table-cell office:value-type="string" table:style-name="tableheader">
            <text:p text:style-name="Table_20_Heading"> C#  </text:p>
          </table:table-cell>
          <table:table-cell office:value-type="string" table:style-name="tablecell">
            <text:p text:style-name="tablealignleft"> Default method: pass-by-valuePass-by-reference can be specified by preceding both a formal parameter and its actualparameter with ref
void sumer(ref int oldSum, int newOne) { . . . }
. . .
sumer(ref sum, newValue);
▪ The first parameter to sumer is passed-by-reference; the second is passed-by-value</text:p>
          </table:table-cell>
        </table:table-row>
        <table:table-row>
          <table:table-cell office:value-type="string" table:style-name="tableheader">
            <text:p text:style-name="Table_20_Heading"> PHP:  </text:p>
          </table:table-cell>
          <table:table-cell office:value-type="string" table:style-name="tablecell">
            <text:p text:style-name="tablealignleft"> very similar to C#</text:p>
          </table:table-cell>
        </table:table-row>
        <table:table-row>
          <table:table-cell office:value-type="string" table:style-name="tableheader">
            <text:p text:style-name="Table_20_Heading"> Perl:  </text:p>
          </table:table-cell>
          <table:table-cell office:value-type="string" table:style-name="tablecell">
            <text:p text:style-name="tablealignleft"> all actual parameters are implicitly placed in a predefined array named @_</text:p>
          </table:table-cell>
        </table:table-row>
        <table:table-row>
          <table:table-cell office:value-type="string" table:style-name="tableheader">
            <text:p text:style-name="Table_20_Heading"> Python and Ruby  </text:p>
          </table:table-cell>
          <table:table-cell office:value-type="string" table:style-name="tablecell">
            <text:p text:style-name="tablealignleft"> use pass-by-assignment (all data values are objects)</text:p>
            <text:p text:style-name="Text_20_body">The process of changing the value of a variable with an assignment statement, as in
x = x + 1does not change the object referenced by x. Rather, it takes the object referenced by x,increments it by 1, thereby creating a new object (with the value x + 1), and then x to
reference the new object</text:p>
          </table:table-cell>
        </table:table-row>
      </table:table>
      <text:p text:style-name="Text_20_body"><text:span text:style-name="PluginODTAutoStyle_Text_11"/><text:line-break/>
<text:span text:style-name="PluginODTAutoStyle_Text_12"><text:span text:style-name="Plugin_Wrap_Span_Highlighted">Page is still being updated -- especially the sections above that are still blank</text:span></text:span><text:line-break/>
<text:span text:style-name="PluginODTAutoStyle_Text_1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pt" style:rel-width="%"/>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98.61pt"/>
    </style:style>
    <style:style style:name="highlight_kw4" style:family="text">
      <style:text-properties fo:color="#993333"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16" style:family="text">
      <style:text-properties fo:font-family="Consolas" fo:font-size="10.5pt" fo:color="#333333"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98.61pt"/>
    </style:style>
    <style:style style:name="highlight_br0" style:family="text">
      <style:text-properties fo:color="#66cc66" fo:font-family="Consolas" fo:font-size="10.5pt" fo:font-style="normal" fo:border="0pt none"/>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98.61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98.61pt"/>
    </style:style>
    <style:style style:name="highlight_st0" style:family="text">
      <style:text-properties fo:color="#ff0000" fo:font-family="Consolas" fo:font-size="10.5pt" fo:font-style="normal" fo:border="0pt none"/>
    </style:style>
    <style:style style:name="highlight_kw1" style:family="text">
      <style:text-properties fo:color="#b1b100" fo:font-family="Consolas" fo:font-size="10.5pt" fo:font-style="normal"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98.61pt"/>
    </style:style>
    <style:style style:name="PluginODTAutoStyle_Text_11" style:family="text">
      <style:text-properties fo:color="#00008B" fo:font-style="normal" fo:font-size="10.5pt" fo:font-family="Garamond" fo:border="0pt none"/>
    </style:style>
    <style:style style:name="PluginODTAutoStyle_Text_12" style:family="text">
      <style:text-properties fo:color="#FF0000" fo:font-style="normal" fo:font-size="10.5pt" fo:font-family="Garamond" fo:border="0pt none"/>
    </style:style>
    <style:style style:name="PluginODTAutoStyle_Text_13"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7_volitility:start</dc:title>
  </office:meta>
</office:document-meta>
</file>