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1_char:start"/><text:bookmark-start text:name="__RefHeading___characteristic_data_1"/><text:bookmark-start text:name="characteristic_data"/>2.3.4.8.1 Characteristic Data<text:bookmark-end text:name="__RefHeading___characteristic_data_1"/><text:bookmark-end text:name="characteristic_data"/></text:h>
      <text:p text:style-name="Text_20_body"><text:a xlink:type="simple" xlink:href="https://www.omgwiki.org/dido/doku.php?id=dido:public:ra:1.2_views:3_taxonomic:4_data_tax:08_objects:start" text:style-name="Internet_20_link" text:visited-style-name="Visited_20_Internet_20_Link"> Return to Object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8_objects:01_char:start" text:style-name="Local_20_link" text:visited-style-name="Visited_20_Local_20_Link"> Return to Top</text:a></text:p>
      <text:p text:style-name="Text_20_body">Every Object has characteristics that contextually describe the object. For example, the Object's name, if it implements and interfaces or if it is an extension of another object. </text:p>
      <text:p text:style-name="Text_20_body"><text:span text:style-name="Strong_20_Emphasis">Name</text:span> is a textual name that uniquely identifies the object with the context of the <text:a xlink:type="simple" xlink:href="https://www.omgwiki.org/dido/doku.php?id=dido:public:ra:xapend:xapend.a_glossary:n:namespace" text:style-name="Internet_20_link" text:visited-style-name="Visited_20_Internet_20_Link">Namespace</text:a>. For example, there are multiple objects with the name <text:span text:style-name="Strong_20_Emphasis">Tank</text:span>. The first is in the namespace (i.e., context) of the oil and gas industry and refers to a fuel tank. Another <text:span text:style-name="Strong_20_Emphasis">Tank</text:span> object has a military namespace and refers to a military vehicle, and another <text:span text:style-name="Strong_20_Emphasis">Tank</text:span> object has a clothing namespace and refers to a “tank top” tee shirt. All the rest of the data for the object is dependent on context (i.e., namespace).<text:span text:style-name="Strong_20_Emphasis">Implements</text:span> is a way to describe which <text:a xlink:type="simple" xlink:href="https://www.omgwiki.org/dido/doku.php?id=dido:public:ra:xapend:xapend.a_glossary:i:interface" text:style-name="Internet_20_link" text:visited-style-name="Visited_20_Internet_20_Link"> Interfaces</text:a> this object provides an implementation for. An example is the <text:a xlink:type="simple" xlink:href="https://www.omgwiki.org/dido/doku.php?id=dido:public:ra:xapend:xapend.b_stds:defact:ethereum:eip:erc_0020" text:style-name="Internet_20_link" text:visited-style-name="Visited_20_Internet_20_Link"> ERC-20</text:a> interface used for many <text:a xlink:type="simple" xlink:href="https://www.omgwiki.org/dido/doku.php?id=dido:public:ra:xapend:xapend.a_glossary:c:cryptocurrency" text:style-name="Internet_20_link" text:visited-style-name="Visited_20_Internet_20_Link"> Cryptocurrencies</text:a>. <text:a xlink:type="simple" xlink:href="https://www.omgwiki.org/dido/doku.php?id=dido:public:ra:xapend:xapend.b_stds:defact:orcle:java" text:style-name="Internet_20_link" text:visited-style-name="Visited_20_Internet_20_Link"> Java</text:a> defines standardized collection interfaces for things like List, Set, Queue, Maps and Iterators<text:note text:id="ftn0" text:note-class="footnote"><text:note-citation text:label="1)">1)</text:note-citation><text:note-body><text:p text:style-name="Footnote">
Programiz.com
<text:span text:style-name="underline">Java Collection Frameworks</text:span>,
Accessed: 27 October 2021,
<text:a xlink:type="simple" xlink:href="https://www.programiz.com/java-programming/collections" text:style-name="Internet_20_link" text:visited-style-name="Visited_20_Internet_20_Link">https://www.programiz.com/java-programming/collections</text:a>
</text:p></text:note-body></text:note>. C++ has similar interfaces to those described for Java <text:note text:id="ftn1" text:note-class="footnote"><text:note-citation text:label="2)">2)</text:note-citation><text:note-body><text:p text:style-name="Footnote">
Geeksforgeeks.com,
<text:span text:style-name="underline">The C++ Standard Template Library (STL)</text:span>,
Accessed: Accessed: 27 October 2021,
<text:a xlink:type="simple" xlink:href="https://www.geeksforgeeks.org/the-c-standard-template-library-stl/" text:style-name="Internet_20_link" text:visited-style-name="Visited_20_Internet_20_Link">https://www.geeksforgeeks.org/the-c-standard-template-library-stl/</text:a>
</text:p></text:note-body></text:note>. The exact way interfaces are implemented differs from language to language, and can even differ from versions of the same language.<text:span text:style-name="Strong_20_Emphasis">Extends</text:span> is a way to describe a hierarchical tree for an object (i.e., its <text:a xlink:type="simple" xlink:href="https://www.omgwiki.org/dido/doku.php?id=dido:public:ra:xapend:xapend.a_glossary:i:inheritance" text:style-name="Internet_20_link" text:visited-style-name="Visited_20_Internet_20_Link">Inheritance</text:a>). For example, a graphics program may have a base object called a <text:span text:style-name="Strong_20_Emphasis"><text:span text:style-name="Source_20_Text">GeographicShape</text:span>'</text:span>. Other objects within the graphics program such as <text:span text:style-name="Strong_20_Emphasis"><text:span text:style-name="Source_20_Text">Square</text:span></text:span>, <text:span text:style-name="Strong_20_Emphasis"><text:span text:style-name="Source_20_Text">Circle</text:span></text:span> and <text:span text:style-name="Strong_20_Emphasis"><text:span text:style-name="Source_20_Text">Triangle</text:span></text:span> are said to <text:span text:style-name="Strong_20_Emphasis">extend</text:span> the original definition of <text:span text:style-name="Strong_20_Emphasis"><text:span text:style-name="Source_20_Text">GeographicShape</text:span></text:span>.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2_views:3_taxonomic:4_data_tax:08_objects:01_char:start" text:style-name="Local_20_link" text:visited-style-name="Visited_20_Local_20_Link"> Return to Top</text:a></text:p>
      <text:p text:style-name="Text_20_body">Smart Contracts are akin to classes in <text:a xlink:type="simple" xlink:href="https://www.omgwiki.org/dido/doku.php?id=dido:public:ra:xapend:xapend.a_glossary:o:oop" text:style-name="Internet_20_link" text:visited-style-name="Visited_20_Internet_20_Link">Object-Oriented Programming (OOP)</text:a> languages; they can have <text:a xlink:type="simple" xlink:href="https://www.omgwiki.org/dido/doku.php?id=dido:public:ra:xapend:xapend.a_glossary:i:inheritance" text:style-name="Internet_20_link" text:visited-style-name="Visited_20_Internet_20_Link">Inheritance</text:a> and <text:a xlink:type="simple" xlink:href="https://www.omgwiki.org/dido/doku.php?id=dido:public:ra:xapend:xapend.a_glossary:i:interface" text:style-name="Internet_20_link" text:visited-style-name="Visited_20_Internet_20_Link"> Interfaces</text:a>. There are two very well-known examples of <text:span text:style-name="Strong_20_Emphasis">interfaces</text:span> in use within <text:a xlink:type="simple" xlink:href="https://www.omgwiki.org/dido/doku.php?id=dido:public:ra:xapend:xapend.a_glossary:e:ethereum" text:style-name="Internet_20_link" text:visited-style-name="Visited_20_Internet_20_Link">Ethereum</text:a>:</text:p>
      <text:a xlink:type="simple" xlink:href="https://www.omgwiki.org/dido/doku.php?id=dido:public:ra:xapend:xapend.b_stds:defact:ethereum:eip:erc_0020" text:style-name="Internet_20_link" text:visited-style-name="Visited_20_Internet_20_Link">EIP 20: ERC-20 Token Standard</text:a>
      <text:a xlink:type="simple" xlink:href="https://www.omgwiki.org/dido/doku.php?id=dido:public:ra:xapend:xapend.b_stds:defact:ethereum:eip:erc_0721" text:style-name="Internet_20_link" text:visited-style-name="Visited_20_Internet_20_Link">EIP 721: ERC-721 Non-Fungible Token Standard</text:a>
      <text:p text:style-name="Text_20_body">However, many of the <text:a xlink:type="simple" xlink:href="https://www.omgwiki.org/dido/doku.php?id=dido:public:ra:xapend:xapend.b_stds:defact:ethereum:eip" text:style-name="Internet_20_link" text:visited-style-name="Visited_20_Internet_20_Link">Ethereum: Ethereum Improvement Proposals (EIPs)</text:a> define interfaces. </text:p>
      <text:p text:style-name="Text_20_body"><text:span text:style-name="Strong_20_Emphasis">Interfaces</text:span> are similar to <text:span text:style-name="Strong_20_Emphasis">abstract contracts</text:span>, but they are limited to what the contract’s ABI can represent. In other words, you could convert an ABI into an interface, or vice versa, and no information would be lost. According to the Solidity docs they have a few additional restrictions. For example, Doug Crescenzi,
13 June 2018,
Accessed 3 November 2022,
<text:a xlink:type="simple" xlink:href="https://medium.com/upstate-interactive/solidity-how-to-know-when-to-use-abstract-contracts-vs-interfaces-874cab860c56" text:style-name="Internet_20_link" text:visited-style-name="Visited_20_Internet_20_Link">https://medium.com/upstate-interactive/solidity-how-to-know-when-to-use-abstract-contracts-vs-interfaces-874cab860c56</text:a>
)) outlines the following restrictions:</text:p>
      <text:p text:style-name="Text_20_body"><text:span text:style-name="Emphasis">Interfaces cannot have any functions implemented</text:span><text:span text:style-name="Emphasis">Interfaces cannot inherit other contracts or interfaces (contracts can however inherit interfaces just as they would inherit other contracts)</text:span><text:span text:style-name="Emphasis">Interfaces cannot define a constructor</text:span><text:span text:style-name="Emphasis">Interfaces cannot define variables</text:span><text:span text:style-name="Emphasis">Interfaces cannot define structs</text:span><text:span text:style-name="Emphasis">Interfaces cannot define enums</text:span>Interfaces are expressed using the interface keyword. Here’s an example:</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1_char:start</dc:title>
  </office:meta>
</office:document-meta>
</file>