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fdb0a2612a6742f8b713aaddcb6e67.png"/>
  <manifest:file-entry manifest:media-type="image/png" manifest:full-path="Pictures/5d7c96c0cce2ed1e5d5b0f5431c6da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00008B" fo:font-style="normal" fo:font-size="10.5pt" fo:font-family="Garamond" fo:border="0pt none"/>
    </style:style>
    <style:style style:name="PluginODTAutoStyle_Text_3"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05_field:start"/><text:bookmark-start text:name="__RefHeading___field_data_1"/><text:bookmark-start text:name="field_data"/>2.3.4.8.3 Field Data<text:bookmark-end text:name="__RefHeading___field_data_1"/><text:bookmark-end text:name="field_data"/></text:h>
      <text:p text:style-name="Text_20_body"><text:a xlink:type="simple" xlink:href="https://www.omgwiki.org/dido/doku.php?id=dido:public:ra:1.2_views:3_taxonomic:4_data_tax:08_objects:start" text:style-name="Internet_20_link" text:visited-style-name="Visited_20_Internet_20_Link"> Return to Object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8_objects:05_field:start" text:style-name="Local_20_link" text:visited-style-name="Visited_20_Local_20_Link"> Return to Top</text:a></text:p>
      <text:p text:style-name="Text_20_body"><text:span text:style-name="Strong_20_Emphasis">Field Data</text:span>, or <text:span text:style-name="Strong_20_Emphasis">Element Data</text:span>,  are the values stored within the Object and in many ways represent the reason for the Object (i.e., <text:a xlink:type="simple" xlink:href="https://www.omgwiki.org/dido/doku.php?id=dido:public:ra:xapend:xapend.a_glossary:c:class" text:style-name="Internet_20_link" text:visited-style-name="Visited_20_Internet_20_Link">Class</text:a> in C++ or Java) to exist. In <text:a xlink:type="simple" xlink:href="https://www.omgwiki.org/dido/doku.php?id=dido:public:ra:xapend:xapend.a_glossary:p:procedurallanguage" text:style-name="Internet_20_link" text:visited-style-name="Visited_20_Internet_20_Link">Procedural Language</text:a>) <text:span text:style-name="Strong_20_Emphasis">Field Data</text:span> can be thought of as a <text:a xlink:type="simple" xlink:href="https://www.omgwiki.org/dido/doku.php?id=dido:public:ra:xapend:xapend.a_glossary:v:variable" text:style-name="Internet_20_link" text:visited-style-name="Visited_20_Internet_20_Link">Variable</text:a> with some variables having their values set at compile time (i.e., constants) and those during the execution of the procedure. <text:span text:style-name="Strong_20_Emphasis">Note:</text:span> <text:a xlink:type="simple" xlink:href="https://www.omgwiki.org/dido/doku.php?id=dido:public:ra:1.2_views:3_taxonomic:4_data_tax:08_objects:start#operation_data" text:style-name="Internet_20_link" text:visited-style-name="Visited_20_Internet_20_Link"> Methods or Operations</text:a> in Objects are procedural in nature, generally represented by a block of code that executes from the top to the bottom, but can be circuitous within the block of code having logical expressions, looping and exceptions to control the flow within the block. </text:p>
      <text:p text:style-name="Text_20_body"><text:span text:style-name="Strong_20_Emphasis">Constant Data</text:span> is a quality of the data to not be modifiable during the execution of the procedure. There are two broad categories of constants: <text:span text:style-name="Strong_20_Emphasis"><text:a xlink:type="simple" xlink:href="https://www.omgwiki.org/dido/doku.php?id=dido:public:ra:1.2_views:3_taxonomic:4_data_tax:07_volitility:start#named_constants" text:style-name="Internet_20_link" text:visited-style-name="Visited_20_Internet_20_Link"> Named Constants</text:a></text:span> and <text:span text:style-name="Strong_20_Emphasis"><text:a xlink:type="simple" xlink:href="https://www.omgwiki.org/dido/doku.php?id=dido:public:ra:1.2_views:3_taxonomic:4_data_tax:07_volitility:start#literal_constants" text:style-name="Internet_20_link" text:visited-style-name="Visited_20_Internet_20_Link"> Literal COnstants</text:a></text:span>. <text:span text:style-name="Strong_20_Emphasis">Note:</text:span> <text:span text:style-name="Strong_20_Emphasis">Constants</text:span> can be scoped to the particular procedure, the package of procedures or during the execution of the program. </text:p>
      <text:p text:style-name="Text_20_body">Often the two terms: <text:span text:style-name="Strong_20_Emphasis">Attribute</text:span> and <text:span text:style-name="Strong_20_Emphasis">Property</text:span> are used interchangeable in Computer Science because we often use them to describe the fields (i.e., elements) of an <text:a xlink:type="simple" xlink:href="https://www.omgwiki.org/dido/doku.php?id=dido:public:ra:xapend:xapend.a_glossary:o:object" text:style-name="Internet_20_link" text:visited-style-name="Visited_20_Internet_20_Link">Object</text:a> in an <text:a xlink:type="simple" xlink:href="https://www.omgwiki.org/dido/doku.php?id=dido:public:ra:xapend:xapend.a_glossary:o:oop" text:style-name="Internet_20_link" text:visited-style-name="Visited_20_Internet_20_Link">Object-Oriented Programming (OOP)</text:a>. However, it is useful to understand the difference between the two grammatically:</text:p>
      <text:p text:style-name="Text_20_body"><text:span text:style-name="Strong_20_Emphasis">Attribute Data</text:span> is the quality or object that we attribute to someone or something. For example, intelligence is an attribute of a person. You can not go to the store and buy intelligence, it is an attribute of the individual. Another example would be a planet belonging to a solar system. Planets do not usually exist outside a solar system. </text:p>
      <text:p text:style-name="Text_20_body"><text:span text:style-name="Strong_20_Emphasis">Property Data</text:span> is a quality that exists without any attribution. Geometric shapes are properties in their own right. They can be used to independently describe many things. For example, a planet or a ball can be described as a sphere<text:note text:id="ftn0" text:note-class="footnote"><text:note-citation text:label="1)">1)</text:note-citation><text:note-body><text:p text:style-name="Footnote">
Sphere, In geometry, the set of all points in three-dimensional space lying the same distance (the radius) from a given point (the center), or the result of rotating a circle about one of its diameters. The components and properties of a sphere are analogous to those of a circle.<text:a xlink:type="simple" xlink:href="https://www.britannica.com/science/sphere" text:style-name="Internet_20_link" text:visited-style-name="Visited_20_Internet_20_Link">https://www.britannica.com/science/sphere</text:a>
</text:p></text:note-body></text:note>. A definition of the sphere exists without the attribution to a planet or a ball. Therefore, we say that a planet or a ball has spherical properties. </text:p>
      <text:p text:style-name="Text_20_body">In <text:a xlink:type="simple" xlink:href="https://www.omgwiki.org/dido/doku.php?id=dido:public:ra:xapend:xapend.a_glossary:u:uml" text:style-name="Internet_20_link" text:visited-style-name="Visited_20_Internet_20_Link">Unified Modeling Language (UML)</text:a>, an <text:span text:style-name="Strong_20_Emphasis">Attribute</text:span> and a <text:span text:style-name="Strong_20_Emphasis">Property</text:span> both represent an structural association between two entities. <text:span text:style-name="Strong_20_Emphasis">Attributes</text:span> are most often represented as <text:span text:style-name="Strong_20_Emphasis">Composition</text:span><text:note text:id="ftn1" text:note-class="footnote"><text:note-citation text:label="2)">2)</text:note-citation><text:note-body><text:p text:style-name="Footnote">
The <text:span text:style-name="Strong_20_Emphasis">Composition</text:span> is a part of aggregation, and it portrays the whole-part relationship. It depicts dependency between a composite (parent) and its parts (children), which means that if the composite is discarded, so will its parts get deleted. It exists between similar objects. 
<text:a xlink:type="simple" xlink:href="https://www.javatpoint.com/uml-association-vs-aggregation-vs-composition" text:style-name="Internet_20_link" text:visited-style-name="Visited_20_Internet_20_Link">https://www.javatpoint.com/uml-association-vs-aggregation-vs-composition</text:a>
</text:p></text:note-body></text:note>, while <text:span text:style-name="Strong_20_Emphasis">Property</text:span> is best represented by <text:span text:style-name="Strong_20_Emphasis">Aggregation</text:span> <text:note text:id="ftn2" text:note-class="footnote"><text:note-citation text:label="3)">3)</text:note-citation><text:note-body><text:p text:style-name="Footnote">
Aggregation is a subset of association; it is a collection of different things. It represents a “has a” relationship.It is more specific than an associationIt describes a part-whole or part-of relationshipIt is a binary association, i.e., it only involves two classesIt is a kind of relationship in which the child is independent of their parent.<text:a xlink:type="simple" xlink:href="https://www.javatpoint.com/uml-association-vs-aggregation-vs-composition" text:style-name="Internet_20_link" text:visited-style-name="Visited_20_Internet_20_Link">https://www.javatpoint.com/uml-association-vs-aggregation-vs-composition</text:a>
</text:p></text:note-body></text:note>. </text:p>
      <text:p text:style-name="Text_20_body">According to Lenny Delligatti<text:note text:id="ftn3" text:note-class="footnote"><text:note-citation text:label="4)">4)</text:note-citation><text:note-body><text:p text:style-name="Footnote">
Lenny Delligatti,
<text:span text:style-name="underline">SysML Distilled: A Brief Guide to the Systems Modeling Language</text:span>,
FIrst Edition,
Addison-Wesley Professional ,
8 November 2013,
ISBN-13: 978-0321927866
</text:p></text:note-body></text:note>, “UML Attributes are <text:a xlink:type="simple" xlink:href="https://www.omgwiki.org/dido/doku.php?id=dido:public:ra:xapend:xapend.a_glossary:d:data_type" text:style-name="Internet_20_link" text:visited-style-name="Visited_20_Internet_20_Link"> Data Types</text:a> (e.g., Strings, Integers, etc.) whereas <text:a xlink:type="simple" xlink:href="https://www.omgwiki.org/dido/doku.php?id=dido:public:ra:xapend:xapend.a_glossary:s:sysml" text:style-name="Internet_20_link" text:visited-style-name="Visited_20_Internet_20_Link">Systems Modeling Language (SysML)</text:a> properties are ValueTypes (e.g., can be assigned computed values).”</text:p>
      <text:p text:style-name="Text_20_body">There are different ways that <text:span text:style-name="Strong_20_Emphasis">Field Data</text:span> can be stored. In most programming paradigms, the <text:span text:style-name="Strong_20_Emphasis">Field Data</text:span> is <text:span text:style-name="Strong_20_Emphasis">Mutable</text:span>, meaning the values are simply replaced or overwritten with new values. The Object Accessor Methods and responsible for making sure the new values are syntactically and semantically correct. Figure  graphically illustrates the concept of <text:span text:style-name="Strong_20_Emphasis"><text:span text:style-name="Source_20_Text">mutable</text:span></text:span>. Each time the <text:span text:style-name="Strong_20_Emphasis"><text:span text:style-name="Source_20_Text">setter</text:span></text:span> is called, the contents of the <text:span text:style-name="Strong_20_Emphasis">Field Data</text:span> within the <text:span text:style-name="Strong_20_Emphasis">Data Object</text:span> are changed. <text:span text:style-name="Strong_20_Emphasis">Note:</text:span> There can be <text:span text:style-name="Strong_20_Emphasis"><text:span text:style-name="Source_20_Text">setters</text:span></text:span> for <text:span text:style-name="Strong_20_Emphasis">Attribute</text:span> and <text:span text:style-name="Strong_20_Emphasis">Property</text:span> data. In the example, the first time the <text:span text:style-name="Strong_20_Emphasis"><text:span text:style-name="Source_20_Text">setter</text:span></text:span> is called, the value of the <text:span text:style-name="Strong_20_Emphasis">attribute</text:span> is set to <text:span text:style-name="Strong_20_Emphasis"><text:span text:style-name="Source_20_Text">2</text:span></text:span>, the next time it is <text:span text:style-name="Strong_20_Emphasis"><text:span text:style-name="Source_20_Text">4</text:span></text:span>.</text:p>
      <text:p text:style-name="Text_20_body">
<draw:frame draw:style-name="mediacenter" draw:name="0" text:anchor-type="paragraph" draw:z-index="0" svg:width="18.520833333333cm" style:rel-width="100%" svg:height="8.1632836233085cm" style:rel-height="scale"><draw:image xlink:href="Pictures/22fdb0a2612a6742f8b713aaddcb6e67.png" xlink:type="simple" xlink:show="embed" xlink:actuate="onLoad"/></draw:frame>
</text:p>
      <text:p text:style-name="Text_20_body">Each time the <text:span text:style-name="Strong_20_Emphasis"><text:span text:style-name="Source_20_Text">setter</text:span></text:span> is called, the value of the <text:span text:style-name="Strong_20_Emphasis"><text:span text:style-name="Source_20_Text">Filed Data</text:span></text:span> is changed.
</text:p>
      <text:p text:style-name="Text_20_body">However, in DIDOs, most of the <text:span text:style-name="Strong_20_Emphasis">Field Data</text:span> is considered <text:span text:style-name="Strong_20_Emphasis">immutable</text:span>, meaning that updates and modifications to the <text:span text:style-name="Strong_20_Emphasis">Field Data</text:span> are made while not destroying the previous data, but a new entry is made for the Field Data that points back to the original value. See Section <text:a xlink:type="simple" xlink:href="https://www.omgwiki.org/dido/doku.php?id=dido:public:s_cli:05_contents:01_prt:02_basics:01_commondef:mmutable" text:style-name="Internet_20_link" text:visited-style-name="Visited_20_Internet_20_Link">2.1.6 Immutable Data Objects</text:a> and Figure . <text:span text:style-name="Strong_20_Emphasis">Note:</text:span> The concepts of <text:span text:style-name="Strong_20_Emphasis">mutable</text:span> and <text:span text:style-name="Strong_20_Emphasis">immutable</text:span> are different from those built into C/C++, which describes <text:span text:style-name="Strong_20_Emphasis">immutable</text:span> more like constants. </text:p>
      <text:p text:style-name="Text_20_body">
<draw:frame draw:style-name="mediacenter" draw:name="1" text:anchor-type="paragraph" draw:z-index="1" svg:width="15.875cm" svg:height="14.758919202518cm"><draw:image xlink:href="Pictures/5d7c96c0cce2ed1e5d5b0f5431c6dafe.png" xlink:type="simple" xlink:show="embed" xlink:actuate="onLoad"/></draw:frame>
</text:p>
      <text:p text:style-name="Text_20_body">The Immutable Data Chain where the current value of a <text:span text:style-name="Strong_20_Emphasis">Field Data</text:span> points to the previous value.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2_views:3_taxonomic:4_data_tax:08_objects:05_field:start"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span text:style-name="PluginODTAutoStyle_Text_2"/><text:line-break/>
<text:span text:style-name="PluginODTAutoStyle_Text_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00008B" fo:font-style="normal" fo:font-size="10.5pt" fo:font-family="Garamond" fo:border="0pt none"/>
    </style:style>
    <style:style style:name="PluginODTAutoStyle_Text_3"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05_field:start</dc:title>
  </office:meta>
</office:document-meta>
</file>