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style:style style:name="PluginODTAutoStyle_Text_3" style:family="text">
      <style:text-properties fo:color="#FF0000" fo:font-style="normal" fo:font-size="10.5pt" fo:font-family="Garamond" fo:border="0pt none"/>
    </style:style>
    <style:style style:name="PluginODTAutoStyle_Text_4"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8_objects:07_opers:01_except"/><text:bookmark-start text:name="__RefHeading___exceptions_1"/><text:bookmark-start text:name="exceptions"/>2.3.4.8.4.1 Exceptions<text:bookmark-end text:name="__RefHeading___exceptions_1"/><text:bookmark-end text:name="exceptions"/></text:h>
      <text:p text:style-name="Text_20_body"><text:a xlink:type="simple" xlink:href="https://www.omgwiki.org/dido/doku.php?id=dido:public:ra:1.2_views:3_taxonomic:4_data_tax:08_objects:07_opers:start" text:style-name="Internet_20_link" text:visited-style-name="Visited_20_Internet_20_Link"> Return to Operational Data</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1.2_views:3_taxonomic:4_data_tax:08_objects:07_opers:01_except" text:style-name="Local_20_link" text:visited-style-name="Visited_20_Local_20_Link"> Return to Top</text:a></text:p>
      <text:p text:style-name="Text_20_body">An important aspect of executing any set of instructions is <text:span text:style-name="Strong_20_Emphasis"><text:span text:style-name="Source_20_Text">What happens if there is an error?</text:span></text:span>. </text:p>
      <text:p text:style-name="Text_20_body">The error condition could arise from system errors such as:</text:p>
      <text:p text:style-name="Text_20_body"><text:span text:style-name="Strong_20_Emphasis">Access denied <text:a xlink:type="simple" xlink:href="https://www.omgwiki.org/dido/doku.php?id=dido:public:ra:xapend:xapend.a_glossary:s:segfault" text:style-name="Internet_20_link" text:visited-style-name="Visited_20_Internet_20_Link">Segmentation Fault (SEGFAULT)</text:a></text:span> occurs when the user does not have privileges to a resource, such as a file, or when the resources are locked by some program or user. Other examples would be trying to access memory that is outside the current program space or trying to execute a null instruction. <text:span text:style-name="Strong_20_Emphasis">Device not ready</text:span> occurs when an external device is not ready or available. For example, a disk drive that has not been mounted or accessing a monitor that has been disconnected. The resource may have been powered down, disconnected, damaged, moved, deleted, or had a fault. Alternatively, the resource as specified may simply not exist (i.e., typographical errors in its name).<text:span text:style-name="Strong_20_Emphasis">Low Disk Space</text:span> occurs when the disk system is full or nearly full.<text:span text:style-name="Strong_20_Emphasis">Out of memory</text:span> occurs when the system runs out of <text:span text:style-name="Strong_20_Emphasis">Heap</text:span> and/or <text:span text:style-name="Strong_20_Emphasis"><text:a xlink:type="simple" xlink:href="https://www.omgwiki.org/dido/doku.php?id=dido:public:ra:xapend:xapend.a_glossary:s:stack_memory" text:style-name="Internet_20_link" text:visited-style-name="Visited_20_Internet_20_Link">Stack Memory</text:a></text:span> memory. The system can not load new programs or functions (i.e., <text:span text:style-name="Strong_20_Emphasis">Stack</text:span>) or execute the existing ones (i.e., <text:span text:style-name="Strong_20_Emphasis">Heap</text:span> limit).The error conditions could arise from runtime errors such as:</text:p>
      <text:p text:style-name="Text_20_body"><text:span text:style-name="Strong_20_Emphasis">Dividing by zero</text:span> occurs when, during execution, an attempt is made to divide a number by zero. Because these types of errors can not be c=found at compile-time, they occur at runtime. <text:span text:style-name="Strong_20_Emphasis">Out of Bound</text:span> occurs when a program tries to access an element in an array that is out of range of the array. Many languages dimension arrays 0 to +number), some allow negative indexing and others do not. <text:span text:style-name="Strong_20_Emphasis">Type Mismatch</text:span> occurs when an attempt is made to store a value into an array that is not compatible (i.e., trying to store an integer in an array of strings).<text:span text:style-name="Strong_20_Emphasis">Range Error</text:span> occurs when a value does not meet the allowable range of values specified by the code. For example, trying to set a value of 200 into a value described by a percent type that ranges from 0 to 100.<text:span text:style-name="Strong_20_Emphasis">Number Format Error</text:span> occurs when an attempt is made to convert a string to a number, but the string does not match the described format. For Example, trying to convert the String <text:span text:style-name="Strong_20_Emphasis"><text:span text:style-name="Source_20_Text">“one”</text:span></text:span> to a number. The error conditions could arise from syntax or semantic errors. <text:span text:style-name="Strong_20_Emphasis">Note:</text:span> strongly typed systems avoid these errors) such as</text:p>
      <text:p text:style-name="Text_20_body"><text:span text:style-name="Strong_20_Emphasis"><text:span text:style-name="Source_20_Text">Value must be an Unsigned Integer</text:span></text:span> occurs when the basic types of parameters do not match. Usually, this occurs when the code has changed or the correct <text:a xlink:type="simple" xlink:href="https://www.omgwiki.org/dido/doku.php?id=dido:public:ra:xapend:xapend.a_glossary:s:shared_libraries" text:style-name="Internet_20_link" text:visited-style-name="Visited_20_Internet_20_Link">Shared Library</text:a> can not be found. <text:span text:style-name="Strong_20_Emphasis"><text:span text:style-name="Source_20_Text">Too Few Parameters</text:span></text:span> occurs when the code tries to call a procedure, function or method that requires more parameters than can be found in the existing libraries. This can occur due to changes in the calling signature or when a <text:a xlink:type="simple" xlink:href="https://www.omgwiki.org/dido/doku.php?id=dido:public:ra:xapend:xapend.a_glossary:s:shared_libraries" text:style-name="Internet_20_link" text:visited-style-name="Visited_20_Internet_20_Link">Shared Library</text:a> is not found.<text:span text:style-name="Strong_20_Emphasis"><text:span text:style-name="Source_20_Text">Class Not Found</text:span></text:span> occurs when the code is trying to instantiate a class whose definition is not included in the current program or any of the other <text:a xlink:type="simple" xlink:href="https://www.omgwiki.org/dido/doku.php?id=dido:public:ra:xapend:xapend.a_glossary:s:shared_libraries" text:style-name="Internet_20_link" text:visited-style-name="Visited_20_Internet_20_Link">Shared Library</text:a>. <text:span text:style-name="Strong_20_Emphasis"><text:span text:style-name="Source_20_Text">Interrupted</text:span></text:span> occurs when one thread or process interrupts another thread or process.In most modern <text:a xlink:type="simple" xlink:href="https://www.omgwiki.org/dido/doku.php?id=dido:public:ra:xapend:xapend.a_glossary:o:oo" text:style-name="Internet_20_link" text:visited-style-name="Visited_20_Internet_20_Link">Object-Oriented (OO)</text:a> languages ( i.e., Java, C#, C++, Python, etc.) these <text:span text:style-name="Strong_20_Emphasis">Error Conditions</text:span> are processed through the use of <text:span text:style-name="Strong_20_Emphasis">Exceptions</text:span>. When an error occurs, regardless of where an <text:a xlink:type="simple" xlink:href="https://www.omgwiki.org/dido/doku.php?id=dido:public:ra:xapend:xapend.a_glossary:e:exception" text:style-name="Internet_20_link" text:visited-style-name="Visited_20_Internet_20_Link">Exception</text:a> is thrown which terminates the current process. Terminating the process amounts to “popping” the <text:span text:style-name="Strong_20_Emphasis"><text:a xlink:type="simple" xlink:href="https://www.omgwiki.org/dido/doku.php?id=dido:public:ra:xapend:xapend.a_glossary:s:stack_memory" text:style-name="Internet_20_link" text:visited-style-name="Visited_20_Internet_20_Link">Stack Memory</text:a></text:span> for the most recent call and (if possible) releasing memory from the <text:span text:style-name="Strong_20_Emphasis">Heap</text:span>. This process of unwinding the <text:span text:style-name="Strong_20_Emphasis">Stack</text:span> and the <text:span text:style-name="Strong_20_Emphasis">Heap</text:span> until the <text:span text:style-name="Strong_20_Emphasis">Exception</text:span> is caught by an <text:a xlink:type="simple" xlink:href="https://www.omgwiki.org/dido/doku.php?id=dido:public:ra:xapend:xapend.a_glossary:e:exception_handler" text:style-name="Internet_20_link" text:visited-style-name="Visited_20_Internet_20_Link">Exception Handler</text:a> programmed to handle the particular kind of error thrown. If an <text:span text:style-name="Strong_20_Emphasis">Exception Handler</text:span> is encountered that does not handle the error, the exception is rethrown until an <text:span text:style-name="Strong_20_Emphasis">Exception Handler</text:span> is found that does handle the error or the program <text:span text:style-name="Strong_20_Emphasis">Stack</text:span> is empty (nothing left to pop), which terminates the program and control reverts to the <text:a xlink:type="simple" xlink:href="https://www.omgwiki.org/dido/doku.php?id=dido:public:ra:xapend:xapend.a_glossary:o:os" text:style-name="Internet_20_link" text:visited-style-name="Visited_20_Internet_20_Link">Operating System (OS)</text:a>. </text:p>
      <text:p text:style-name="Text_20_body"><text:span text:style-name="Strong_20_Emphasis">Exception Handlers</text:span> can be quite specific in which <text:span text:style-name="Strong_20_Emphasis">Exceptions</text:span> they can handle, or they can be very generic.</text:p>
      <text:p text:style-name="Text_20_body">To catch specific <text:span text:style-name="Strong_20_Emphasis">Exceptions</text:span> that can arise from a method, many OO languages allow for a method to declare what known exceptions can be thrown from the method. For example, if a method allocates memory from the <text:span text:style-name="Strong_20_Emphasis">Heap</text:span>, it may need to indicate it can throw an <text:span text:style-name="Strong_20_Emphasis"><text:span text:style-name="Source_20_Text"> Out of Memory</text:span></text:span> exception. The following example of a writeMessage routing demonstrates how a method can inform a caller of the potential exceptions it can throw (i.e., <text:span text:style-name="Strong_20_Emphasis"><text:span text:style-name="Source_20_Text">IOEception</text:span></text:span>).</text:p>
      <text:p text:style-name="Text_20_body"> Example of throwing an exception in Java.</text:p>
      <text:p text:style-name="Text_20_body">To generically catch all <text:span text:style-name="Strong_20_Emphasis">Exceptions</text:span> in most OO languages, using a simple <text:span text:style-name="Strong_20_Emphasis"><text:span text:style-name="Source_20_Text">Catch (Exception e)</text:span></text:span> block within the <text:span text:style-name="Strong_20_Emphasis">Exception Handler</text:span> is all it takes. It is considered good programming practice to do this at most component, subsystem or system boundaries and to log these conditions for later review. These log entries also usually include a <text:span text:style-name="Strong_20_Emphasis"><text:a xlink:type="simple" xlink:href="https://www.omgwiki.org/dido/doku.php?id=dido:public:ra:xapend:xapend.a_glossary:s:stack_trace" text:style-name="Internet_20_link" text:visited-style-name="Visited_20_Internet_20_Link">Stack Trace</text:a></text:span>, which in simple terms is a list of the method calls that the application was in middle of when an Exception was thrown. <text:note text:id="ftn0" text:note-class="footnote"><text:note-citation text:label="1)">1)</text:note-citation><text:note-body><text:p text:style-name="Footnote">
Stackoverflow,
<text:span text:style-name="underline">What is a stack trace, and how can I use it to debug my application errors?</text:span>,
2010,
Accessed: 6 November 2021,
<text:a xlink:type="simple" xlink:href="https://stackoverflow.com/questions/3988788/what-is-a-stack-trace-and-how-can-i-use-it-to-debug-my-application-errors" text:style-name="Internet_20_link" text:visited-style-name="Visited_20_Internet_20_Link">https://stackoverflow.com/questions/3988788/what-is-a-stack-trace-and-how-can-i-use-it-to-debug-my-application-errors</text:a>
</text:p></text:note-body></text:note></text:p>
      <text:p text:style-name="Text_20_body"> Example of defining an exception in Java.</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2_views:3_taxonomic:4_data_tax:08_objects:07_opers:01_except" text:style-name="Local_20_link" text:visited-style-name="Visited_20_Local_20_Link"> Return to Top</text:a></text:p>
      <text:p text:style-name="Text_20_body">Ethereum's Solidity is considered the “standard” for creating smart contracts. The language supports multiple mechanisms (language constructs) that allow for raising of exceptions:</text:p>
      <text:h text:style-name="Heading_20_3" text:outline-level="3"><text:bookmark-start text:name="__RefHeading___throw_4"/><text:bookmark-start text:name="throw"/>throw<text:bookmark-end text:name="__RefHeading___throw_4"/><text:bookmark-end text:name="throw"/></text:h>
      <text:p text:style-name="Text_20_body">Originally, Solidity had a <text:span text:style-name="Strong_20_Emphasis"><text:span text:style-name="Source_20_Text">throw</text:span></text:span> expression which was analogous to the <text:span text:style-name="Strong_20_Emphasis"><text:span text:style-name="Source_20_Text">throw</text:span></text:span> in other languages such as Ada, C++, C#, Java, etc. However, there is a major difference: in the Solidity <text:span text:style-name="Strong_20_Emphasis"><text:span text:style-name="Source_20_Text">throw</text:span></text:span>, all the state changes made in a smart contract are undone automatically when the <text:span text:style-name="Strong_20_Emphasis"><text:span text:style-name="Source_20_Text">throw</text:span></text:span> occurs, similarly to a database performing a rollback within a transaction. The Solidity keyword <text:span text:style-name="Strong_20_Emphasis"><text:span text:style-name="Source_20_Text">throw</text:span></text:span> has been deprecated in Solidity version 0.4.13 and removed in version 0.5.0. It has been replaced with a <text:span text:style-name="Strong_20_Emphasis"><text:span text:style-name="Source_20_Text">revert()</text:span></text:span> expression with the same semantics as the original <text:span text:style-name="Strong_20_Emphasis"><text:span text:style-name="Source_20_Text">throw</text:span></text:span> expression. However, <text:span text:style-name="Strong_20_Emphasis"><text:span text:style-name="Source_20_Text">throw</text:span></text:span>. It has been reported that the <text:span text:style-name="Strong_20_Emphasis"><text:span text:style-name="Source_20_Text">revert</text:span></text:span> was more readable and semantically also implied the rollback functionality. In addition, the original <text:span text:style-name="Strong_20_Emphasis"><text:span text:style-name="Source_20_Text">throw</text:span></text:span> did not refund any unused gas while the <text:span text:style-name="Strong_20_Emphasis"><text:span text:style-name="Source_20_Text">revert</text:span></text:span> expression does.   </text:p>
      <text:h text:style-name="Heading_20_3" text:outline-level="3"><text:bookmark-start text:name="__RefHeading___revert_5"/><text:bookmark-start text:name="revert"/>revert<text:bookmark-end text:name="__RefHeading___revert_5"/><text:bookmark-end text:name="revert"/></text:h>
      <text:p text:style-name="Text_20_body">Does not evaluate any condition and does not depend on any state or statement. It is used to generate exceptions, display errors, and revert the function call. This statement contains a string message which indicates the issue related to the information of the exception. Calling a revert statement implies an exception is thrown, the unused gas is returned, and the state reverts to its original state.</text:p>
      <text:p text:style-name="Text_20_body"> Example of using the <text:span text:style-name="Strong_20_Emphasis"><text:span text:style-name="Source_20_Text">revert</text:span></text:span> exception mechanism</text:p>
      <text:p text:style-name="Text_20_body"><text:span text:style-name="Strong_20_Emphasis">Note:</text:span> The reason displayed for the error in the console is <text:span text:style-name="PluginODTAutoStyle_Text_1">quantityInStock must be greater than or equal to 0</text:span>.</text:p>
      <text:h text:style-name="Heading_20_3" text:outline-level="3"><text:bookmark-start text:name="__RefHeading___require_6"/><text:bookmark-start text:name="require"/>require<text:bookmark-end text:name="__RefHeading___require_6"/><text:bookmark-end text:name="require"/></text:h>
      <text:p text:style-name="Text_20_body">Evaluates a boolean expression representing prerequisites for running the function (i.e., it declares the constraints which should be satisfied before executing the code). The <text:span text:style-name="Strong_20_Emphasis"><text:span text:style-name="Source_20_Text">require</text:span></text:span> accepts a single argument and returns a boolean value after evaluation, it supports another optional argument a custom string message option. If <text:span text:style-name="Strong_20_Emphasis"><text:span text:style-name="Source_20_Text">false</text:span></text:span>, an exception is raised and execution is terminated. The unused gas is returned to the caller and the state is reversed to its original state.</text:p>
      <text:p text:style-name="Text_20_body"> Example of using the <text:span text:style-name="Strong_20_Emphasis"><text:span text:style-name="Source_20_Text">require</text:span></text:span> exception mechanism</text:p>
      <text:p text:style-name="Text_20_body"><text:span text:style-name="Strong_20_Emphasis">Note:</text:span> The reason displayed for the error in the console is <text:span text:style-name="PluginODTAutoStyle_Text_2">quantityInStock must be greater than or equal to 0</text:span>.</text:p>
      <text:h text:style-name="Heading_20_3" text:outline-level="3"><text:bookmark-start text:name="__RefHeading___assert_7"/><text:bookmark-start text:name="assert"/>assert<text:bookmark-end text:name="__RefHeading___assert_7"/><text:bookmark-end text:name="assert"/></text:h>
      <text:p text:style-name="Text_20_body">Evaluates a boolean expression and either the program will continue its execution (<text:span text:style-name="Strong_20_Emphasis"><text:span text:style-name="Source_20_Text">true</text:span></text:span>) or when (<text:span text:style-name="Strong_20_Emphasis"><text:span text:style-name="Source_20_Text">false</text:span></text:span>) throws an exception. Instead of returning the unused gas, the assert statement consumes the entire gas supply and the state is then reversed to the original state. <text:span text:style-name="Strong_20_Emphasis"><text:span text:style-name="Source_20_Text">Assert</text:span></text:span> is used to check the current state and function conditions before the execution of the contract. The <text:span text:style-name="Strong_20_Emphasis"><text:span text:style-name="Source_20_Text">assert</text:span></text:span> should only be used during testing and should check for conditions that should never occur in a finished <text:span text:style-name="Strong_20_Emphasis">Smart Contract</text:span>.</text:p>
      <text:p text:style-name="Text_20_body"> Example of using the <text:span text:style-name="Strong_20_Emphasis"><text:span text:style-name="Source_20_Text">assert</text:span></text:span> exception mechanism</text:p>
      <text:p text:style-name="Text_20_body"><text:span text:style-name="Strong_20_Emphasis">Note:</text:span> The reason displayed for the error in the console is <text:span text:style-name="PluginODTAutoStyle_Text_3">Invalid Opcode</text:span>.</text:p>
      <text:h text:style-name="Heading_20_3" text:outline-level="3"><text:bookmark-start text:name="__RefHeading___propagated_exceptions_8"/><text:bookmark-start text:name="propagated_exceptions"/>propagated exceptions<text:bookmark-end text:name="__RefHeading___propagated_exceptions_8"/><text:bookmark-end text:name="propagated_exceptions"/></text:h>
      <text:p text:style-name="Text_20_body">Occurs when an exception (<text:span text:style-name="Strong_20_Emphasis"><text:span text:style-name="Source_20_Text">throw</text:span></text:span>, <text:span text:style-name="Strong_20_Emphasis"><text:span text:style-name="Source_20_Text">revert</text:span></text:span>, <text:span text:style-name="Strong_20_Emphasis"><text:span text:style-name="Source_20_Text">require</text:span></text:span>, <text:span text:style-name="Strong_20_Emphasis"><text:span text:style-name="Source_20_Text">assert</text:span></text:span>, <text:span text:style-name="Strong_20_Emphasis"><text:span text:style-name="Source_20_Text">illegal op-code</text:span></text:span>) occurs somewhere within the <text:a xlink:type="simple" xlink:href="https://www.omgwiki.org/dido/doku.php?id=dido:public:ra:xapend:xapend.a_glossary:s:stack_memory" text:style-name="Internet_20_link" text:visited-style-name="Visited_20_Internet_20_Link"> call stack</text:a>. The call stack is unwound (i.e., popped) until the exception is caught, or the main program is terminated because of the exception. Within Solidity, this occurs when one smart contract calls another smart contract or library function and an exception occurs. </text:p>
      <text:h text:style-name="Heading_20_4" text:outline-level="4"><text:bookmark-start text:name="__RefHeading___no_error_recover_9"/><text:bookmark-start text:name="no_error_recover"/>No Error Recover<text:bookmark-end text:name="__RefHeading___no_error_recover_9"/><text:bookmark-end text:name="no_error_recover"/></text:h>
      <text:p text:style-name="Text_20_body">In the following example:</text:p>
      <text:p text:style-name="Text_20_body">There are two contracts, <text:span text:style-name="Strong_20_Emphasis"><text:span text:style-name="Source_20_Text">Inventory</text:span></text:span> and <text:span text:style-name="Strong_20_Emphasis"><text:span text:style-name="Source_20_Text">ShoppingCart</text:span></text:span> defined (lines 3 and 12 respectively). The <text:span text:style-name="Strong_20_Emphasis"><text:span text:style-name="Source_20_Text">ShoppingCart</text:span></text:span> contract makes a call to the <text:span text:style-name="Strong_20_Emphasis"><text:span text:style-name="Source_20_Text">Inventory</text:span></text:span> contract by creating a pointer (line 17) to a new instance of the <text:span text:style-name="Strong_20_Emphasis"><text:span text:style-name="Source_20_Text">Inventory</text:span></text:span> contract. The <text:span text:style-name="Strong_20_Emphasis"><text:span text:style-name="Source_20_Text">ShoppingCart</text:span></text:span> then makes a call to the <text:span text:style-name="Strong_20_Emphasis"><text:span text:style-name="Source_20_Text">Inventory</text:span></text:span> the operation (i.e., function) <text:span text:style-name="Strong_20_Emphasis"><text:span text:style-name="Source_20_Text">checkInventory</text:span></text:span> (line 18).Since we have never changed the <text:span text:style-name="Strong_20_Emphasis"><text:span text:style-name="Source_20_Text">quantityInStock</text:span></text:span> from its original zero value, an error condition is detected at (line 6).An exception is called using the <text:span text:style-name="Strong_20_Emphasis"><text:span text:style-name="Source_20_Text">revert</text:span></text:span> statement (line 7). Any changes made to <text:span text:style-name="Strong_20_Emphasis"><text:span text:style-name="Source_20_Text">Inventory</text:span></text:span> are unwound and the stack is popped, returning control to <text:span text:style-name="Strong_20_Emphasis"><text:span text:style-name="Source_20_Text">ShoppingCart</text:span></text:span> with an exception which causes the <text:span text:style-name="Strong_20_Emphasis"><text:span text:style-name="Source_20_Text">ShoppingCart</text:span></text:span> contract to <text:span text:style-name="Strong_20_Emphasis">undo</text:span> all the state changes made and terminates the <text:span text:style-name="Strong_20_Emphasis"><text:span text:style-name="Source_20_Text">ShoppingCart</text:span></text:span>. <text:span text:style-name="Strong_20_Emphasis">Note:</text:span> This process is repeated until the stack is empty, or the exception is caught. (See next sections). Example of a propagated exceptions.</text:p>
      <text:h text:style-name="Heading_20_4" text:outline-level="4"><text:bookmark-start text:name="__RefHeading___with_error_recover_10"/><text:bookmark-start text:name="with_error_recover"/>With Error Recover<text:bookmark-end text:name="__RefHeading___with_error_recover_10"/><text:bookmark-end text:name="with_error_recover"/></text:h>
      <text:p text:style-name="Text_20_body">An alternative to having no error recovery during the execution of a subordinate smart contract (i.e., <text:span text:style-name="Strong_20_Emphasis"><text:span text:style-name="Source_20_Text">Inventory</text:span></text:span> from inside <text:span text:style-name="Strong_20_Emphasis"><text:span text:style-name="Source_20_Text">ShoppingCart</text:span></text:span>), is to:</text:p>
      <text:p text:style-name="Text_20_body">Use the low-level <text:span text:style-name="Strong_20_Emphasis"><text:span text:style-name="Source_20_Text">call</text:span></text:span> mechanism to invoke <text:span text:style-name="Strong_20_Emphasis"><text:span text:style-name="Source_20_Text">checkInventory()</text:span></text:span> which returns a pointer to the new <text:span text:style-name="Strong_20_Emphasis"><text:span text:style-name="Source_20_Text">Inventory</text:span></text:span> contract. (Line 17).Save the address of the pointer (i.e., <text:span text:style-name="Strong_20_Emphasis"><text:span text:style-name="Source_20_Text">inventoryPointer</text:span></text:span>) to <text:span text:style-name="Strong_20_Emphasis"><text:span text:style-name="Source_20_Text">inventoryAddress</text:span></text:span> by casting the pointer to an <text:span text:style-name="Strong_20_Emphasis"><text:span text:style-name="Source_20_Text">address</text:span></text:span> (Line 18)Determine if there is any inventory by calling the <text:span text:style-name="Strong_20_Emphasis"><text:span text:style-name="Source_20_Text">checkInventory()</text:span></text:span> method of the <text:span text:style-name="Strong_20_Emphasis"><text:span text:style-name="Source_20_Text">Inventory</text:span></text:span> contract (Line 29).If there is inventory (i.e., <text:span text:style-name="Strong_20_Emphasis"><text:span text:style-name="Source_20_Text">hasInventory</text:span></text:span> is true) (Line 20)Then determine if there is enough inventory to fulfill the request (line 21)If there is not enough inventory to fill the request, use the <text:span text:style-name="Strong_20_Emphasis"><text:span text:style-name="Source_20_Text">revert</text:span></text:span> error (Line 22)Else, do something to fulfill the order and decrement the quantity in the <text:span text:style-name="Strong_20_Emphasis"><text:span text:style-name="Source_20_Text">Inventory</text:span></text:span> as appropriate (Line 23) Alternate of catching an Exception without propagating up the stack.</text:p>
      <text:p text:style-name="Text_20_body"><text:span text:style-name="Strong_20_Emphasis">Note:</text:span> The <text:span text:style-name="Strong_20_Emphasis"><text:span text:style-name="Source_20_Text">call</text:span></text:span> is a low-level mechanism used to invoke smart contract operations, but it is subject to re-entrance attacks:
<text:span text:style-name="Emphasis">Computer scientists say that a procedure is re-entrant if its execution can be interrupted in the middle, initiated over (re-entered), and both runs can complete without any errors in execution. In the context of Ethereum smart contracts, re-entrancy can lead to serious vulnerabilities. </text:span><text:note text:id="ftn1" text:note-class="footnote"><text:note-citation text:label="2)">2)</text:note-citation><text:note-body><text:p text:style-name="Footnote">
Martin Derka,
<text:span text:style-name="underline">What is a Re-Entrancy Attack?</text:span>,
Quantstamp,
19 August 2019,
Accessed: 30 November 2021,
<text:a xlink:type="simple" xlink:href="https://quantstamp.com/blog/what-is-a-re-entrancy-attack" text:style-name="Internet_20_link" text:visited-style-name="Visited_20_Internet_20_Link">https://quantstamp.com/blog/what-is-a-re-entrancy-attack</text:a>
</text:p></text:note-body></text:note>.</text:p>
      <text:h text:style-name="Heading_20_4" text:outline-level="4"><text:bookmark-start text:name="__RefHeading___with_error_catching_11"/><text:bookmark-start text:name="with_error_catching"/>With Error Catching<text:bookmark-end text:name="__RefHeading___with_error_catching_11"/><text:bookmark-end text:name="with_error_catching"/></text:h>
      <text:p text:style-name="Text_20_body">Catching errors is easy and efficient in Solidity after version 0.6.0 with its introduction of <text:span text:style-name="Strong_20_Emphasis"><text:span text:style-name="Source_20_Text">try/catch</text:span></text:span> blocks. The previous <text:span text:style-name="Strong_20_Emphasis">Error Recovery</text:span> method might be acceptable when there are one to a few smart contracts executed within a smart contract. However, when there are many subordinate contracts called from within a smart contract, the control flow can become very complex and hard to read (see Lines 19-25 above). The <text:span text:style-name="Strong_20_Emphasis"><text:span text:style-name="Source_20_Text">try/catch</text:span></text:span> blocks allow a section of code to be surrounded with an exception handler that can covert a single subordinate contract call (i.e., <text:span text:style-name="Strong_20_Emphasis"><text:span text:style-name="Source_20_Text">Inventory</text:span></text:span>) or multiple contract invocations l using the same exception handling software.</text:p>
      <text:p text:style-name="Text_20_body">An attempt is made to call <text:span text:style-name="Strong_20_Emphasis"><text:span text:style-name="Source_20_Text">checkInventory</text:span></text:span> (Line 19).Block is executed if the call to <text:span text:style-name="Strong_20_Emphasis"><text:span text:style-name="Source_20_Text">checkInventory</text:span></text:span> did not raise an exception (Line 20-22).The <text:span text:style-name="Strong_20_Emphasis"><text:span text:style-name="Source_20_Text">successFlag</text:span></text:span> is set to <text:span text:style-name="Strong_20_Emphasis"><text:span text:style-name="Source_20_Text">true</text:span></text:span> (Line 21). Block is executed in case a <text:span text:style-name="Strong_20_Emphasis"><text:span text:style-name="Source_20_Text">revert</text:span></text:span> with a reason string was called inside <text:span text:style-name="Strong_20_Emphasis"><text:span text:style-name="Source_20_Text">Inventory</text:span></text:span> contract  (Line 23-26).The <text:span text:style-name="Strong_20_Emphasis"><text:span text:style-name="Source_20_Text">successFlag</text:span></text:span> is set to <text:span text:style-name="Strong_20_Emphasis"><text:span text:style-name="Source_20_Text">false</text:span></text:span> (Line 24). Block is executed in case a <text:span text:style-name="Strong_20_Emphasis"><text:span text:style-name="Source_20_Text">revert()</text:span></text:span> was used or there was a failing assertion, <text:span text:style-name="Strong_20_Emphasis"><text:span text:style-name="Source_20_Text">division by zero</text:span></text:span>, etc. inside <text:span text:style-name="Strong_20_Emphasis"><text:span text:style-name="Source_20_Text">Inventory</text:span></text:span> contract (Line 27-30).The <text:span text:style-name="Strong_20_Emphasis"><text:span text:style-name="Source_20_Text">successFlag</text:span></text:span> is set to <text:span text:style-name="Strong_20_Emphasis"><text:span text:style-name="Source_20_Text">false</text:span></text:span> (Line 28). There is only one place where the program returns to the caller (Line 31). Alternate of catching an Exception with a <text:span text:style-name="Strong_20_Emphasis"><text:span text:style-name="Source_20_Text">try/catch</text:span></text:span> block.</text:p>
      <text:p text:style-name="Text_20_body"><text:span text:style-name="PluginODTAutoStyle_Text_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style:style style:name="PluginODTAutoStyle_Text_3" style:family="text">
      <style:text-properties fo:color="#FF0000" fo:font-style="normal" fo:font-size="10.5pt" fo:font-family="Garamond" fo:border="0pt none"/>
    </style:style>
    <style:style style:name="PluginODTAutoStyle_Text_4"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8_objects:07_opers:01_except</dc:title>
  </office:meta>
</office:document-meta>
</file>