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ext_1" style:family="text">
      <style:text-properties fo:color="#0000FF" fo:font-style="normal" fo:font-size="10.5pt" fo:font-family="Garamond" fo:border="0pt none"/>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public:ra:1.2_views:3_taxonomic:4_data_tax:08_objects:07_opers:02_tructor"/><text:bookmark-start text:name="__RefHeading___constructor_destructor_methods_1"/><text:bookmark-start text:name="constructor_destructor_methods"/>2.3.4.8.4.2 Constructor / Destructor Methods<text:bookmark-end text:name="__RefHeading___constructor_destructor_methods_1"/><text:bookmark-end text:name="constructor_destructor_methods"/></text:h>
      <text:p text:style-name="Text_20_body"><text:a xlink:type="simple" xlink:href="https://www.omgwiki.org/dido/doku.php?id=dido:public:ra:1.2_views:3_taxonomic:4_data_tax:08_objects:07_opers:start" text:style-name="Internet_20_link" text:visited-style-name="Visited_20_Internet_20_Link"> Return to Operational Data</text:a></text:p>
      <text:h text:style-name="Heading_20_2" text:outline-level="2"><text:bookmark-start text:name="__RefHeading___constructor_2"/><text:bookmark-start text:name="constructor"/>Constructor<text:bookmark-end text:name="__RefHeading___constructor_2"/><text:bookmark-end text:name="constructor"/></text:h>
      <text:p text:style-name="Text_20_body"><text:a xlink:type="simple" xlink:href="#dido:public:ra:1.2_views:3_taxonomic:4_data_tax:08_objects:07_opers:02_tructor" text:style-name="Local_20_link" text:visited-style-name="Visited_20_Local_20_Link"> Return to Top</text:a></text:p>
      <text:h text:style-name="Heading_20_3" text:outline-level="3"><text:bookmark-start text:name="__RefHeading___overview_3"/><text:bookmark-start text:name="overview"/>Overview<text:bookmark-end text:name="__RefHeading___overview_3"/><text:bookmark-end text:name="overview"/></text:h>
      <text:p text:style-name="Text_20_body"><text:a xlink:type="simple" xlink:href="#dido:public:ra:1.2_views:3_taxonomic:4_data_tax:08_objects:07_opers:02_tructor" text:style-name="Local_20_link" text:visited-style-name="Visited_20_Local_20_Link"> Return to Top</text:a></text:p>
      <text:p text:style-name="Text_20_body">A <text:span text:style-name="Strong_20_Emphasis">Constructor</text:span> is a special group of Operators that are called when an <text:span text:style-name="Strong_20_Emphasis">Object</text:span> is first created. In most <text:a xlink:type="simple" xlink:href="https://www.omgwiki.org/dido/doku.php?id=dido:public:ra:xapend:xapend.a_glossary:o:oop" text:style-name="Internet_20_link" text:visited-style-name="Visited_20_Internet_20_Link">Object-Oriented Programming (OOP)</text:a> languages (e.g., C++, Java and C#), the <text:span text:style-name="Strong_20_Emphasis">Constructor</text:span> has the same name as the <text:span text:style-name="Strong_20_Emphasis">Object</text:span>. It is the initial stage in the Lifecycle of Object Data (see <text:a xlink:type="simple" xlink:href="https://www.omgwiki.org/dido/doku.php?id=dido:public:ra:1.2_views:3_taxonomic:4_data_tax:05_lifecycle:start" text:style-name="Internet_20_link" text:visited-style-name="Visited_20_Internet_20_Link">2.3.4.5 Data Lifecycle Taxonomy</text:a>). For example, for an <text:span text:style-name="Strong_20_Emphasis">Object</text:span> called <text:span text:style-name="Strong_20_Emphasis"><text:span text:style-name="Source_20_Text">Vehicle</text:span></text:span>, the <text:span text:style-name="Strong_20_Emphasis">Constructor</text:span> would also be called <text:span text:style-name="Strong_20_Emphasis"><text:span text:style-name="Source_20_Text">Vehicle</text:span></text:span>. The constructor is responsible for the setup of the <text:span text:style-name="Strong_20_Emphasis">Object</text:span>, the initialization of <text:span text:style-name="Strong_20_Emphasis"><text:a xlink:type="simple" xlink:href="https://www.omgwiki.org/dido/doku.php?id=dido:public:ra:1.2_views:3_taxonomic:4_data_tax:08_objects:start#field_data" text:style-name="Internet_20_link" text:visited-style-name="Visited_20_Internet_20_Link"> Field Data</text:a></text:span>, and the allocation of memory from the <text:span text:style-name="Strong_20_Emphasis"><text:a xlink:type="simple" xlink:href="https://www.omgwiki.org/dido/doku.php?id=dido:public:ra:1.2_views:3_taxonomic:4_data_tax:07_volitility:start#heap_data" text:style-name="Internet_20_link" text:visited-style-name="Visited_20_Internet_20_Link"> Heap</text:a></text:span>. For example, if there are dynamic Field Data, then the memory needed for those Fields is usually allocated from the <text:span text:style-name="Strong_20_Emphasis">Heap</text:span>. Although <text:span text:style-name="Strong_20_Emphasis">Constants</text:span> are generally managed and allocated by the compiler and are from the <text:span text:style-name="Strong_20_Emphasis"><text:a xlink:type="simple" xlink:href="https://www.omgwiki.org/dido/doku.php?id=dido:public:ra:1.2_views:3_taxonomic:4_data_tax:07_volitility:start#stack_data" text:style-name="Internet_20_link" text:visited-style-name="Visited_20_Internet_20_Link"> Stack</text:a></text:span>, <text:span text:style-name="Strong_20_Emphasis"><text:a xlink:type="simple" xlink:href="https://www.omgwiki.org/dido/doku.php?id=dido:public:ra:1.2_views:3_taxonomic:4_data_tax:07_volitility:start#static_data" text:style-name="Internet_20_link" text:visited-style-name="Visited_20_Internet_20_Link"> Static Field Data</text:a></text:span> can be allocated from the <text:span text:style-name="Strong_20_Emphasis">Heap</text:span> and can be set during construction. For example, the values of <text:span text:style-name="Strong_20_Emphasis">Field Data</text:span> initialized by using initialization parameters on the <text:span text:style-name="Strong_20_Emphasis">Constructor</text:span> or read from initialization or setup files.</text:p>
      <text:p text:style-name="Text_20_body">Generally, there are three kinds of constructors available in OO:</text:p>
      <text:p text:style-name="Text_20_body"><text:span text:style-name="Strong_20_Emphasis">Default Constructor</text:span> is a constructor which does not take any arguments (i.e.parameters) when it is called.<text:span text:style-name="Strong_20_Emphasis">Parametrized Constructor</text:span> is a constructor which is generally called after the <text:span text:style-name="Strong_20_Emphasis">Default Constructor</text:span> and has arguments (i.e., parameters) that it can use during the construction process.<text:span text:style-name="Strong_20_Emphasis">Copy Constructor</text:span> is a constructor that is called to create a replica of the first object. The designer of the <text:span text:style-name="Strong_20_Emphasis">Copy Constructor</text:span> needs to understand the object to determine what needs to be part of a <text:a xlink:type="simple" xlink:href="https://www.omgwiki.org/dido/doku.php?id=dido:public:ra:xapend:xapend.a_glossary:d:deep_copy" text:style-name="Internet_20_link" text:visited-style-name="Visited_20_Internet_20_Link">Deep Copy</text:a> and what can remain as part of a <text:a xlink:type="simple" xlink:href="https://www.omgwiki.org/dido/doku.php?id=dido:public:ra:xapend:xapend.a_glossary:s:shallow_copy" text:style-name="Internet_20_link" text:visited-style-name="Visited_20_Internet_20_Link">Shallow Copy</text:a>.   There is always a default <text:span text:style-name="Strong_20_Emphasis">Constructor</text:span> that required no parameters, however, there can be other <text:span text:style-name="Strong_20_Emphasis">Constructors</text:span> allowing for the passing of values to be used during initialization. For example, the minimum or maximum values used for the Field Data.</text:p>
      <text:p text:style-name="Text_20_body">Regardless of the number of <text:span text:style-name="Strong_20_Emphasis">Constructors</text:span>, there is always a <text:span text:style-name="Strong_20_Emphasis">Constructor</text:span> that is called when an object is created. Often the calling of a <text:span text:style-name="Strong_20_Emphasis">Constructor</text:span> is automatic and used the default <text:span text:style-name="Strong_20_Emphasis">Constructor</text:span>, but the programmer can use any of the <text:span text:style-name="Strong_20_Emphasis">Constructors</text:span> defined for the <text:span text:style-name="Strong_20_Emphasis">Object</text:span>. See: <text:a xlink:type="simple" xlink:href="https://www.tutorialspoint.com/solidity/solidity_constructors.htm" text:style-name="Internet_20_link" text:visited-style-name="Visited_20_Internet_20_Link">https://www.tutorialspoint.com/solidity/solidity_constructors.htm</text:a></text:p>
      <text:h text:style-name="Heading_20_3" text:outline-level="3"><text:bookmark-start text:name="__RefHeading___dido_specifics_4"/><text:bookmark-start text:name="dido_specifics"/>DIDO Specifics<text:bookmark-end text:name="__RefHeading___dido_specifics_4"/><text:bookmark-end text:name="dido_specifics"/></text:h>
      <text:p text:style-name="Text_20_body"><text:a xlink:type="simple" xlink:href="#dido:public:ra:1.2_views:3_taxonomic:4_data_tax:08_objects:07_opers:02_tructor" text:style-name="Local_20_link" text:visited-style-name="Visited_20_Local_20_Link"> Return to Top</text:a></text:p>
      <text:p text:style-name="Text_20_body">When Data Object is deployed in Ethereum, the following occurs:</text:p>
      <text:p text:style-name="Text_20_body">The contract is initialized using the optional <text:span text:style-name="Strong_20_Emphasis">Constructor</text:span> method named: <text:span text:style-name="Strong_20_Emphasis"><text:span text:style-name="Source_20_Text">constructor()</text:span></text:span>. A <text:span text:style-name="Strong_20_Emphasis">Constructor</text:span> is a special function declared using the <text:span text:style-name="Strong_20_Emphasis"><text:span text:style-name="Source_20_Text">constructor</text:span></text:span> keyword. It is an <text:span text:style-name="Strong_20_Emphasis"><text:span text:style-name="Emphasis">optional</text:span></text:span> function and is used to initialize state variables of a contract. Following are the key characteristics of a constructor<text:note text:id="ftn0" text:note-class="footnote"><text:note-citation text:label="1)">1)</text:note-citation><text:note-body><text:p text:style-name="Footnote">
<text:a xlink:type="simple" xlink:href="https://www.tutorialspoint.com/solidity/solidity_constructors.htm" text:style-name="Internet_20_link" text:visited-style-name="Visited_20_Internet_20_Link">https://www.tutorialspoint.com/solidity/solidity_constructors.htm</text:a>
</text:p></text:note-body></text:note></text:p>
      <text:p text:style-name="Text_20_body">A <text:span text:style-name="Strong_20_Emphasis">contract</text:span> can have only one <text:span text:style-name="Strong_20_Emphasis">constructor</text:span>A <text:span text:style-name="Strong_20_Emphasis">constructor</text:span> code is executed once when a contract is created, and it is used to initialize the contract state. <text:span text:style-name="Strong_20_Emphasis">Note:</text:span> When the <text:span text:style-name="Strong_20_Emphasis">constructor</text:span> does not explicitly set any state variables, they are set to zeroAfter the <text:span text:style-name="Strong_20_Emphasis">constructor</text:span> code is executed, the final code is deployed to the blockchain. This code include <text:span text:style-name="Strong_20_Emphasis">public</text:span> functions and code reachable through <text:span text:style-name="Strong_20_Emphasis">public</text:span> functions. <text:span text:style-name="Strong_20_Emphasis">Note:</text:span> <text:span text:style-name="Strong_20_Emphasis">Constructor</text:span> code or any internal method used only by <text:span text:style-name="Strong_20_Emphasis">constructor</text:span> is not included in the final codeA <text:span text:style-name="Strong_20_Emphasis">constructor</text:span> is either <text:span text:style-name="Strong_20_Emphasis">public</text:span> or <text:span text:style-name="Strong_20_Emphasis">internal</text:span>A <text:span text:style-name="Strong_20_Emphasis">internal</text:span> <text:span text:style-name="Strong_20_Emphasis">constructor</text:span> marks the contract as <text:span text:style-name="Strong_20_Emphasis">abstract</text:span>In case, no <text:span text:style-name="Strong_20_Emphasis">constructor</text:span> is defined, a default constructor is present in the contract which initializes all values to zero</text:p>
      <text:h text:style-name="Heading_20_4" text:outline-level="4"><text:bookmark-start text:name="__RefHeading___simple_constructor_5"/><text:bookmark-start text:name="simple_constructor"/>Simple Constructor<text:bookmark-end text:name="__RefHeading___simple_constructor_5"/><text:bookmark-end text:name="simple_constructor"/></text:h>
      <text:p text:style-name="Text_20_body"> Example of a simple Constructor</text:p>
      <text:h text:style-name="Heading_20_4" text:outline-level="4"><text:bookmark-start text:name="__RefHeading___constructor_with_arguments_6"/><text:bookmark-start text:name="constructor_with_arguments"/>Constructor with Arguments<text:bookmark-end text:name="__RefHeading___constructor_with_arguments_6"/><text:bookmark-end text:name="constructor_with_arguments"/></text:h>
      <text:p text:style-name="Text_20_body"> Example of a Constructor with arguments that initialize the state variables</text:p>
      <text:h text:style-name="Heading_20_2" text:outline-level="2"><text:bookmark-start text:name="__RefHeading___destructor_7"/><text:bookmark-start text:name="destructor"/>Destructor<text:bookmark-end text:name="__RefHeading___destructor_7"/><text:bookmark-end text:name="destructor"/></text:h>
      <text:p text:style-name="Text_20_body"><text:a xlink:type="simple" xlink:href="#dido:public:ra:1.2_views:3_taxonomic:4_data_tax:08_objects:07_opers:02_tructor" text:style-name="Local_20_link" text:visited-style-name="Visited_20_Local_20_Link"> Return to Top</text:a></text:p>
      <text:h text:style-name="Heading_20_3" text:outline-level="3"><text:bookmark-start text:name="__RefHeading___overview_8"/><text:bookmark-start text:name="overview1"/>Overview<text:bookmark-end text:name="__RefHeading___overview_8"/><text:bookmark-end text:name="overview1"/></text:h>
      <text:p text:style-name="Text_20_body"><text:a xlink:type="simple" xlink:href="#dido:public:ra:1.2_views:3_taxonomic:4_data_tax:08_objects:07_opers:02_tructor" text:style-name="Local_20_link" text:visited-style-name="Visited_20_Local_20_Link"> Return to Top</text:a></text:p>
      <text:p text:style-name="Text_20_body"><text:span text:style-name="Strong_20_Emphasis">Destructor</text:span> is a special method called automatically during the destruction of an object. Actions executed in the destructor include the following:</text:p>
      <text:p text:style-name="Text_20_body">Recovering <text:a xlink:type="simple" xlink:href="https://www.omgwiki.org/dido/doku.php?id=dido:public:ra:1.2_views:3_taxonomic:4_data_tax:07_volitility:start#heap_data" text:style-name="Internet_20_link" text:visited-style-name="Visited_20_Internet_20_Link"> Heap</text:a> space allocated during the lifetime of an object (see <text:a xlink:type="simple" xlink:href="https://www.omgwiki.org/dido/doku.php?id=dido:public:ra:1.2_views:3_taxonomic:4_data_tax:05_lifecycle:start" text:style-name="Internet_20_link" text:visited-style-name="Visited_20_Internet_20_Link">2.3.4.5 Data Lifecycle Taxonomy</text:a>)Releasing <text:a xlink:type="simple" xlink:href="https://www.omgwiki.org/dido/doku.php?id=dido:public:ra:xapend:xapend.a_glossary:s:shared_resources" text:style-name="Internet_20_link" text:visited-style-name="Visited_20_Internet_20_Link"> Shared or Network Resources</text:a> such as printers, faxes, scanners or outside Voice over Internet Protocol (VOIP) resourcesReleasing <text:a xlink:type="simple" xlink:href="https://www.omgwiki.org/dido/doku.php?id=dido:public:ra:xapend:xapend.a_glossary:r:resource_lock" text:style-name="Internet_20_link" text:visited-style-name="Visited_20_Internet_20_Link">Resource Lock</text:a>, for example, Web Servers, banking systems read versus update, travel reservations, etcClosing connections such as database, file or serviceOther housekeeping tasks<text:span text:style-name="Strong_20_Emphasis">Note:</text:span> Often the first use of the <text:span text:style-name="Strong_20_Emphasis">Destructor</text:span>, Recovering <text:span text:style-name="Strong_20_Emphasis">Heap</text:span> memory, is automated in many modern systems (i.e., Java, .NET, Python, JavaScript, etc.) but the remaining reasons for a destructor remain in place, and it is up to the architect to determine what resources need to be freed upon the end of a Data Object (see <text:a xlink:type="simple" xlink:href="https://www.omgwiki.org/dido/doku.php?id=dido:public:ra:1.2_views:3_taxonomic:4_data_tax:05_lifecycle:start" text:style-name="Internet_20_link" text:visited-style-name="Visited_20_Internet_20_Link">2.3.4.5 Data Lifecycle Taxonomy</text:a>).</text:p>
      <text:h text:style-name="Heading_20_3" text:outline-level="3"><text:bookmark-start text:name="__RefHeading___dido_specifics_9"/><text:bookmark-start text:name="dido_specifics1"/>DIDO Specifics<text:bookmark-end text:name="__RefHeading___dido_specifics_9"/><text:bookmark-end text:name="dido_specifics1"/></text:h>
      <text:p text:style-name="Text_20_body"><text:a xlink:type="simple" xlink:href="#dido:public:ra:1.2_views:3_taxonomic:4_data_tax:08_objects:07_opers:02_tructor" text:style-name="Local_20_link" text:visited-style-name="Visited_20_Local_20_Link"> Return to Top</text:a></text:p>
      <text:p text:style-name="Text_20_body">Although the original intent of a DIDO is built around the concept of the immutability of the data, why is there a need for destruction of the data (see <text:a xlink:type="simple" xlink:href="https://www.omgwiki.org/dido/doku.php?id=dido:public:ra:1.2_views:3_taxonomic:4_data_tax:05_lifecycle:start" text:style-name="Internet_20_link" text:visited-style-name="Visited_20_Internet_20_Link">2.3.4.5 Data Lifecycle Taxonomy</text:a>). For this discussion, Ethereum's Solidity as a rubric.</text:p>
      <text:p text:style-name="Text_20_body"><text:span text:style-name="Strong_20_Emphasis">Note:</text:span> Even when a contract is removed using the <text:span text:style-name="Strong_20_Emphasis"><text:span text:style-name="Source_20_Text">selfdestruct</text:span></text:span>, it remains as part of the history of the DIDO and is probably retained by most nodes. Therefore, using Solidity <text:span text:style-name="Strong_20_Emphasis"><text:span text:style-name="Source_20_Text">selfdestruct</text:span></text:span> is not equivalent to deleting it from a computer's hard drive or even from the cloud.<text:span text:style-name="Strong_20_Emphasis">Note:</text:span> Even when a contract’s code does not explicity contain a call to <text:span text:style-name="Strong_20_Emphasis"><text:span text:style-name="Source_20_Text">selfdestruct</text:span></text:span>, it can still perform the functionality by using <text:span text:style-name="Strong_20_Emphasis"><text:span text:style-name="Source_20_Text">delegatecall</text:span></text:span> or <text:span text:style-name="Strong_20_Emphasis"><text:span text:style-name="Source_20_Text">callcode</text:span></text:span>.Since the software (i.e., Smart Contracts) are also stored on the DIDO and are self-executing, they too cannot be modified after they are deployed, not even by the creator of the contract. This is particularly true in Ethereum, which is a permission-less network of nodes meaning the software on the network (i.e., smart contracts) are executed by everyone who can access the network, which includes nefarious actors (i.e., attackers). In addition, the entire contents of the network including constants, state variables, transactions, and the smart contract byte code are completely visible to anyone having access to the DIDO making it an ideal target for “bad actors”. </text:p>
      <text:p text:style-name="Text_20_body"><text:span text:style-name="Emphasis">In 2016, attackers utilized a vulnerability (reentrancy [40]) to attack a smart contract owned by an organization named DAO (Decentralized Autonomous Organization). This attack made the organization lose 3.6 million Ethers1. People usually call this attack a DAO attack [1]. Actually, the attack continued for several days, and the organization even noticed that their contract had been attacked at that time. However, they could not stop the attack or transfer the Ethers because of the immutability feature of smart contracts.</text:span><text:note text:id="ftn1" text:note-class="footnote"><text:note-citation text:label="2)">2)</text:note-citation><text:note-body><text:p text:style-name="Footnote">
Jiachi Chen, Xin Xia, David Lo, John Grundy,
<text:span text:style-name="underline">Why Do Smart Contracts Self-Destruct? Investigating the Selfdestruct Function on Ethereum</text:span>,
May 2020,
Accessed: 5 December 2021,
<text:a xlink:type="simple" xlink:href="https://www.researchgate.net/publication/341478354_Why_Do_Smart_Contracts_Self-Destruct_Investigating_the_Selfdestruct_Function_on_Ethereum" text:style-name="Internet_20_link" text:visited-style-name="Visited_20_Internet_20_Link">https://www.researchgate.net/publication/341478354_Why_Do_Smart_Contracts_Self-Destruct_Investigating_the_Selfdestruct_Function_on_Ethereum</text:a>
</text:p></text:note-body></text:note>The 2016 attack known as the <text:span text:style-name="Strong_20_Emphasis">reentrancy attack</text:span> or <text:span text:style-name="Strong_20_Emphasis">DAO attack</text:span> drew the attention of both academia and industry as various schemes were introduced to prevent such attacks in the future. Part of the solution is to specify requirements, and develop and test Smart Contracts rigorously before they are deployed. Although this is always best, it is not always possible to predict all the possible ways a Smart Contract is vulnerable, especially in the future. Therefore, another part of the solution is to add some mechanisms to stop the contracts and/or transfer the tokens when emergency situations arise (e.g., a contract is under attack). The only option left for the owners of the Smart Contract is to reduce the impact of financial loss. In response, Ethereum's Solidity provides a <text:span text:style-name="Strong_20_Emphasis"><text:span text:style-name="Source_20_Text">Selfdestruct</text:span></text:span> function which allows the Smart Contract to transfer all remaining tokens to a different Smart Contract and to remove the errant Smart Contract from the Ethereum network.</text:p>
      <text:p text:style-name="Text_20_body">When a Data Object is destroyed in Ethereum<text:span text:style-name="Footnote_20_Anchor"><text:note-ref text:note-class="footnote" text:reference-format="text" text:ref-name="ftn1">2)</text:note-ref></text:span>, the following occurs:</text:p>
      <text:p text:style-name="Text_20_body">The remaining tokens are transferred to a new addressThe contract is destructed via the <text:span text:style-name="Strong_20_Emphasis"><text:span text:style-name="Source_20_Text">selfdestruct()</text:span></text:span> method or the deprecated <text:span text:style-name="Strong_20_Emphasis"><text:span text:style-name="Source_20_Text">suicide()</text:span></text:span> method<text:span text:style-name="Strong_20_Emphasis">Note:</text:span> See <text:a xlink:type="simple" xlink:href="https://www.tutorialspoint.com/solidity/solidity_constructors.htm" text:style-name="Internet_20_link" text:visited-style-name="Visited_20_Internet_20_Link">https://www.tutorialspoint.com/solidity/solidity_constructors.htm</text:a><text:span text:style-name="Strong_20_Emphasis">Note:</text:span> It is recommended that the deactivation of contracts should use a disabling mechanism, such as changing an internal state variable that causes most functions to stop working, making it impossible to use the contract. <text:a xlink:type="simple" xlink:href="https://docs.soliditylang.org/en/v0.8.10/introduction-to-smart-contracts.html?highlight=destruct#deactivate-and-self-destruct" text:style-name="Internet_20_link" text:visited-style-name="Visited_20_Internet_20_Link">https://docs.soliditylang.org/en/v0.8.10/introduction-to-smart-contracts.html?highlight=destruct#deactivate-and-self-destruct</text:a></text:p>
      <text:h text:style-name="Heading_20_4" text:outline-level="4"><text:bookmark-start text:name="__RefHeading___example_of_self_destruction_10"/><text:bookmark-start text:name="example_of_self_destruction"/>Example of Self Destruction<text:bookmark-end text:name="__RefHeading___example_of_self_destruction_10"/><text:bookmark-end text:name="example_of_self_destruction"/></text:h>
      <text:p text:style-name="Text_20_body">A state variable containing the address of the <text:span text:style-name="Strong_20_Emphasis"><text:span text:style-name="Source_20_Text">owner</text:span></text:span> of the <text:span text:style-name="Strong_20_Emphasis">contract</text:span> (Line 4)A state variable indicating if the <text:span text:style-name="Strong_20_Emphasis">contract</text:span> is active or <text:span text:style-name="Strong_20_Emphasis"><text:span text:style-name="Source_20_Text">paused</text:span></text:span> (i.e., paused =&gt; false means it is working) (Line 5)The contract is constructed is executed once (Line 7-9)The <text:span text:style-name="Strong_20_Emphasis"><text:span text:style-name="Source_20_Text">owner</text:span></text:span> is set to the message sender of the that created the <text:span text:style-name="Strong_20_Emphasis">contract</text:span> (Line 8)A function <text:span text:style-name="Strong_20_Emphasis"><text:span text:style-name="Source_20_Text">setPaused</text:span></text:span> allowing the <text:span text:style-name="Strong_20_Emphasis"><text:span text:style-name="Source_20_Text">owner</text:span></text:span> to pause or resume the <text:span text:style-name="Strong_20_Emphasis">contract</text:span> (Lines 16-21)If <text:span text:style-name="Strong_20_Emphasis"><text:span text:style-name="Source_20_Text">setPaused</text:span></text:span> is not the owner, an error occurs (Line 19)State variable <text:span text:style-name="Strong_20_Emphasis"><text:span text:style-name="Source_20_Text">paused</text:span></text:span> is set to the argument <text:span text:style-name="Strong_20_Emphasis"><text:span text:style-name="Source_20_Text">_paused</text:span></text:span> (Line 20)A function <text:span text:style-name="Strong_20_Emphasis"><text:span text:style-name="Source_20_Text">withdrawAllMoney</text:span></text:span> allows the owner to withdraw all the remaining balance to a new payable address (Line 23-29)Only the owner of the contract can trnsfer the balance, otherwise an error (Line 26)Only transfer the money if the contract is not paused (Line 27)Transfer the balance to the address specified (Line 28)A function <text:span text:style-name="Strong_20_Emphasis"><text:span text:style-name="Source_20_Text">destroySmartContract</text:span></text:span> allowing the owner of the contract to selfdestrct the contract (Line 31-36)Specify the <text:span text:style-name="Strong_20_Emphasis"><text:span text:style-name="Source_20_Text">_to</text:span></text:span> address to transfer the remaining balance to (Line 32)Verify the <text:span text:style-name="Strong_20_Emphasis"><text:span text:style-name="Source_20_Text">owner</text:span></text:span> made the request tp destroy the contract (Line 34)Transfer the remaining balance to the <text:span text:style-name="Strong_20_Emphasis"><text:span text:style-name="Source_20_Text">_to</text:span></text:span> address (Line 35)
 Example of using the <text:span text:style-name="Strong_20_Emphasis"><text:span text:style-name="Source_20_Text">selfdestruct</text:span></text:span> operation</text:p>
      <text:p text:style-name="Text_20_body"><text:span text:style-name="PluginODTAutoStyle_Text_1"/></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ext_1" style:family="text">
      <style:text-properties fo:color="#0000FF" fo:font-style="normal" fo:font-size="10.5pt" fo:font-family="Garamond" fo:border="0pt none"/>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1.2_views:3_taxonomic:4_data_tax:08_objects:07_opers:02_tructor</dc:title>
  </office:meta>
</office:document-meta>
</file>