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b2280c8f9bdd8a35d6622181a903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4_data_tax:08_objects:07_opers:05_abstract"/><text:bookmark-start text:name="__RefHeading___abstract_virtual_methods_1"/><text:bookmark-start text:name="abstract_virtual_methods"/>2.3.4.8.4.4 Abstract/Virtual Methods<text:bookmark-end text:name="__RefHeading___abstract_virtual_methods_1"/><text:bookmark-end text:name="abstract_virtual_methods"/></text:h>
      <text:p text:style-name="Text_20_body"><text:a xlink:type="simple" xlink:href="https://www.omgwiki.org/dido/doku.php?id=dido:public:ra:1.2_views:3_taxonomic:4_data_tax:08_objects:07_opers:start" text:style-name="Internet_20_link" text:visited-style-name="Visited_20_Internet_20_Link"> Return to Operation Data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#dido:public:ra:1.2_views:3_taxonomic:4_data_tax:08_objects:07_opers:05_abstract" text:style-name="Local_20_link" text:visited-style-name="Visited_20_Local_20_Link"> Return to Top</text:a></text:p>
      <text:p text:style-name="Text_20_body">An <text:span text:style-name="Strong_20_Emphasis">Abstract Method</text:span>, or <text:span text:style-name="Strong_20_Emphasis">Virtual Method</text:span>, are methods that are declared but has no underlying implementation (i.e., no body). The primary purpose of these methods is to form a base, template, or guide for subsequent Data Objects derived from this <text:span text:style-name="Strong_20_Emphasis">Data Object</text:span>. The derived Data Objects all have the same behavior defined by the Abstract Methods of the base object. The original base <text:span text:style-name="Strong_20_Emphasis">Data Object</text:span> is considered as Abstract or Virtual since, without implementation for these methods, the <text:span text:style-name="Strong_20_Emphasis">Data Object</text:span> remains a “concept”. </text:p>
      <text:p text:style-name="Text_20_body">Almost all <text:a xlink:type="simple" xlink:href="https://www.omgwiki.org/dido/doku.php?id=dido:public:ra:xapend:xapend.a_glossary:o:oop" text:style-name="Internet_20_link" text:visited-style-name="Visited_20_Internet_20_Link">Object-Oriented Programming (OOP)</text:a> languages provide for the concept of <text:span text:style-name="Strong_20_Emphasis">Abstract</text:span> or <text:span text:style-name="Strong_20_Emphasis">Virtual</text:span> methods. In recent years, the concept of <text:span text:style-name="Strong_20_Emphasis">Virtual</text:span> or <text:span text:style-name="Strong_20_Emphasis">Abstract</text:span> <text:span text:style-name="Strong_20_Emphasis">Data Objects</text:span> have lost favor to the use of <text:span text:style-name="Strong_20_Emphasis">Generics</text:span> or <text:span text:style-name="Strong_20_Emphasis">Templates</text:span> which can be instantiated for a particular type. For example, a double-linked-lst template, or a name-value pair template.</text:p>
      <text:p text:style-name="Text_20_body">There are benefits of using Abstract <text:span text:style-name="Strong_20_Emphasis">Data Objects</text:span><text:note text:id="ftn0" text:note-class="footnote"><text:note-citation text:label="1)">1)</text:note-citation><text:note-body><text:p text:style-name="Footnote">
Simplilearn,
<text:span text:style-name="underline">What is an Abstract Class in Java and How to Implement It?</text:span>,
Accessed: 3 November 2021,
<text:a xlink:type="simple" xlink:href="https://www.simplilearn.com/tutorials/java-tutorial/abstract-class-in-java" text:style-name="Internet_20_link" text:visited-style-name="Visited_20_Internet_20_Link">https://www.simplilearn.com/tutorials/java-tutorial/abstract-class-in-java</text:a>
</text:p></text:note-body></text:note>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emplate           </text:p>
          </table:table-cell>
          <table:table-cell office:value-type="string" table:style-name="tablecell">
            <text:p text:style-name="tablealignleft"> The abstract <text:span text:style-name="Strong_20_Emphasis">Data Object</text:span> enables the best way to execute the process of data abstraction by providing the developers with the option of hiding the code implementation. It also presents the end-user with a template that explains the methods involved. </text:p>
          </table:table-cell>
        </table:table-row>
        <table:table-row>
          <table:table-cell office:value-type="string" table:style-name="tablecell">
            <text:p text:style-name="tablealignleft"> Loose Coupling     </text:p>
          </table:table-cell>
          <table:table-cell office:value-type="string" table:style-name="tablecell">
            <text:p text:style-name="tablealignleft"> Data abstraction in <text:span text:style-name="Strong_20_Emphasis">Data Object</text:span>  enables loose coupling, by reducing the dependencies at an exponential level. See <text:a xlink:type="simple" xlink:href="https://www.omgwiki.org/dido/doku.php?id=dido:public:ra:1.4_req:2_nonfunc:28_manageability:06_system" text:style-name="Internet_20_link" text:visited-style-name="Visited_20_Internet_20_Link">4.3.5.3 System Manageability Issues</text:a> </text:p>
          </table:table-cell>
        </table:table-row>
        <table:table-row>
          <table:table-cell office:value-type="string" table:style-name="tablecell">
            <text:p text:style-name="tablealignleft"> Code Reusability   </text:p>
          </table:table-cell>
          <table:table-cell office:value-type="string" table:style-name="tablecell">
            <text:p text:style-name="tablealignleft"> Using an abstract <text:span text:style-name="Strong_20_Emphasis">Data Object</text:span> in the code saves time. Abstract Data Objects avoid the process of writing the same code again.</text:p>
          </table:table-cell>
        </table:table-row>
        <table:table-row>
          <table:table-cell office:value-type="string" table:style-name="tablecell">
            <text:p text:style-name="tablealignleft"> Abstraction        </text:p>
          </table:table-cell>
          <table:table-cell office:value-type="string" table:style-name="tablecell">
            <text:p text:style-name="tablealignleft"> Data abstraction in <text:span text:style-name="Strong_20_Emphasis">Data Objects</text:span> helps systems hide code complications and implementation details from <text:span text:style-name="Strong_20_Emphasis">Derived Classes</text:span> (i.e., subclasses) aiding developers of <text:span text:style-name="Strong_20_Emphasis">Base Object</text:span> and <text:span text:style-name="Strong_20_Emphasis">Derived Object</text:span> to focus their attention on an appropriate level. </text:p>
          </table:table-cell>
        </table:table-row>
      </table:table>
      <text:p text:style-name="Text_20_body">
<draw:frame draw:style-name="mediacenter" draw:name="0" text:anchor-type="paragraph" draw:z-index="0" svg:width="15.875cm" svg:height="10.942606444189cm"><draw:image xlink:href="Pictures/62b2280c8f9bdd8a35d6622181a90378.png" xlink:type="simple" xlink:show="embed" xlink:actuate="onLoad"/></draw:frame>
</text:p>
      <text:p text:style-name="Text_20_body">Relationship of Abstract Interfaces with realized Data Objects
</text:p>
      <text:h text:style-name="Heading_20_2" text:outline-level="2"><text:bookmark-start text:name="__RefHeading___dido_specifics_3"/><text:bookmark-start text:name="dido_specifics"/>DIDO Specifics<text:bookmark-end text:name="__RefHeading___dido_specifics_3"/><text:bookmark-end text:name="dido_specifics"/></text:h>
      <text:p text:style-name="Text_20_body"><text:a xlink:type="simple" xlink:href="#dido:public:ra:1.2_views:3_taxonomic:4_data_tax:08_objects:07_opers:05_abstract" text:style-name="Local_20_link" text:visited-style-name="Visited_20_Local_20_Link"> Return to Top</text:a></text:p>
      <text:p text:style-name="Text_20_body">Doug Crescenzi <text:note text:id="ftn1" text:note-class="footnote"><text:note-citation text:label="2)">2)</text:note-citation><text:note-body><text:p text:style-name="Footnote">
_Solidity: How to know when to use Abstract Contracts vs Interfaces__,
Doug Crescenzi,
13 June 2018,
Accessed 3 November 2021,
<text:a xlink:type="simple" xlink:href="https://medium.com/upstate-interactive/solidity-how-to-know-when-to-use-abstract-contracts-vs-interfaces-874cab860c56" text:style-name="Internet_20_link" text:visited-style-name="Visited_20_Internet_20_Link">https://medium.com/upstate-interactive/solidity-how-to-know-when-to-use-abstract-contracts-vs-interfaces-874cab860c56</text:a>
</text:p></text:note-body></text:note> does an excellent job in summarizing the use of Abstract <text:a xlink:type="simple" xlink:href="https://www.omgwiki.org/dido/doku.php?id=dido:public:ra:xapend:xapend.a_glossary:s:smart_contract" text:style-name="Internet_20_link" text:visited-style-name="Visited_20_Internet_20_Link">Smart Contract</text:a> and Interfaces.</text:p>
      <text:p text:style-name="Text_20_body"><text:a xlink:type="simple" xlink:href="https://www.omgwiki.org/dido/doku.php?id=dido:public:ra:xapend:xapend.a_glossary:e:ethereum" text:style-name="Internet_20_link" text:visited-style-name="Visited_20_Internet_20_Link">Ethereum</text:a> allows for both Interfaces and for Abstract Contracts (i.e., Data Objects). An <text:span text:style-name="Strong_20_Emphasis">Abstract Smart Contract</text:span> is any Smart Contract that has at least one method specified that does not have a corresponding body (implementation). This means that the <text:span text:style-name="Strong_20_Emphasis">Abstract Data Object</text:span> acts like a <text:span text:style-name="Strong_20_Emphasis">Base Class</text:span>, then the <text:span text:style-name="Strong_20_Emphasis">Derived Class</text:span> MUST provide an implementation for the abstract method(s). </text:p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4_data_tax:08_objects:07_opers:05_abstract</dc:title>
  </office:meta>
</office:document-meta>
</file>