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7_opers:07_special"/><text:bookmark-start text:name="__RefHeading___special_methods_1"/><text:bookmark-start text:name="special_methods"/>2.3.4.8.4.5 Special Methods<text:bookmark-end text:name="__RefHeading___special_methods_1"/><text:bookmark-end text:name="special_methods"/></text:h>
      <text:p text:style-name="Text_20_body"><text:a xlink:type="simple" xlink:href="https://www.omgwiki.org/dido/doku.php?id=dido:public:ra:1.2_views:3_taxonomic:4_data_tax:08_objects:07_opers:start" text:style-name="Internet_20_link" text:visited-style-name="Visited_20_Internet_20_Link"> Return to Operation Data</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7_opers:07_special" text:style-name="Local_20_link" text:visited-style-name="Visited_20_Local_20_Link"> Return to the Top</text:a></text:p>
      <text:p text:style-name="Text_20_body">Some <text:a xlink:type="simple" xlink:href="https://www.omgwiki.org/dido/doku.php?id=dido:public:ra:xapend:xapend.a_glossary:o:oop" text:style-name="Internet_20_link" text:visited-style-name="Visited_20_Internet_20_Link">Object-Oriented Programming (OOP)</text:a> Languages have the ability to overload built-in methods defined by the language. Some languages such as ALGOL, FORTRAN, R, and Scala allow all operators to be overwritten and even new operators to be defined. Others languages such as Ada, C#, C++, PHP, Python, Ruby, and Rust all a limited set of operators to be overwritten. C, Go, Java, JavaScript, and Visual Basic are examples that do not allow operators to be overwritten. <text:note text:id="ftn0" text:note-class="footnote"><text:note-citation text:label="1)">1)</text:note-citation><text:note-body><text:p text:style-name="Footnote">
Wikipedia,
<text:span text:style-name="underline">Operator overloading</text:span>,
Accessed: 4 November 2021,
<text:a xlink:type="simple" xlink:href="https://en.wikipedia.org/wiki/Operator_overloading" text:style-name="Internet_20_link" text:visited-style-name="Visited_20_Internet_20_Link">https://en.wikipedia.org/wiki/Operator_overloading</text:a>
</text:p></text:note-body></text:note></text:p>
      <text:p text:style-name="Text_20_body"><text:a xlink:type="simple" xlink:href="https://www.omgwiki.org/dido/doku.php?id=dido:public:ra:xapend:xapend.a_glossary:m:method_overloading" text:style-name="Internet_20_link" text:visited-style-name="Visited_20_Internet_20_Link">Method Overloading</text:a>, , sometimes termed <text:span text:style-name="Strong_20_Emphasis">Operator Overloading</text:span>, or <text:span text:style-name="Strong_20_Emphasis">operator <text:span text:style-name="Source_20_Text">ad hoc</text:span> polymorphism</text:span>, is a specific case of polymorphism, where different operators have different implementations depending on their arguments. Operator overloading is generally defined by a programming language, a programmer, or both. </text:p>
      <text:p text:style-name="Text_20_body"><text:span text:style-name="Strong_20_Emphasis">Operator Overloading</text:span> is “syntactic sugar”, and is used because it allows programming using notation nearer to the target domain and allows user-defined types a similar level of syntactic support as types built into a language. It is common, for example, in scientific computing, where it allows computing representations of mathematical objects to be manipulated with the same syntax as on paper.</text:p>
      <text:p text:style-name="Text_20_body">Operator overloading does not change the expressive power of a language (with functions), as it can be emulated using function calls. For example, consider variables <text:span text:style-name="Strong_20_Emphasis"><text:span text:style-name="Source_20_Text">a</text:span></text:span>, <text:span text:style-name="Strong_20_Emphasis"><text:span text:style-name="Source_20_Text">b</text:span></text:span>, <text:span text:style-name="Strong_20_Emphasis"><text:span text:style-name="Source_20_Text">c</text:span></text:span>, <text:span text:style-name="Strong_20_Emphasis"><text:span text:style-name="Source_20_Text">d</text:span></text:span> of some user-defined type, such as matrices:</text:p>
      <text:p text:style-name="Text_20_body">Example 1:</text:p>
      <text:p text:style-name="Text_20_body">In a language that supports operator overloading, and with the usual assumption that the '*' operator has higher precedence than the '+' operator, this is a concise way of writing:</text:p>
      <text:p text:style-name="Text_20_body">Example 2:</text:p>
      <text:p text:style-name="Text_20_body">However, the Example 1 syntax reflects common mathematical usage, but it can obfuscate the underlying fact that <text:span text:style-name="Strong_20_Emphasis"><text:span text:style-name="Source_20_Text">a</text:span></text:span>, <text:span text:style-name="Strong_20_Emphasis"><text:span text:style-name="Source_20_Text">b</text:span></text:span>, <text:span text:style-name="Strong_20_Emphasis"><text:span text:style-name="Source_20_Text">c</text:span></text:span>, <text:span text:style-name="Strong_20_Emphasis"><text:span text:style-name="Source_20_Text">d</text:span></text:span> are actually matrices that can be a problem during debugging and performance tuning.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7_opers:07_special" text:style-name="Local_20_link" text:visited-style-name="Visited_20_Local_20_Link"> Return to the Top</text:a></text:p>
      <text:p text:style-name="Text_20_body"><text:a xlink:type="simple" xlink:href="https://www.omgwiki.org/dido/doku.php?id=dido:public:ra:xapend:xapend.a_glossary:e:ethereum" text:style-name="Internet_20_link" text:visited-style-name="Visited_20_Internet_20_Link"> Ethereum's</text:a> <text:a xlink:type="simple" xlink:href="https://www.omgwiki.org/dido/doku.php?id=dido:public:ra:xapend:xapend.a_glossary:s:solidity" text:style-name="Internet_20_link" text:visited-style-name="Visited_20_Internet_20_Link">Solidity</text:a> does not support <text:span text:style-name="Strong_20_Emphasis">Operator Overloading</text:span> directly, but it does support being able to create libraries of reusable <text:span text:style-name="Strong_20_Emphasis"><text:span text:style-name="Source_20_Text">functions</text:span></text:span> that support a way to provide operators for specific types.</text:p>
      <text:p text:style-name="Text_20_body">Probably the most well known example of reusable library is the <text:span text:style-name="Strong_20_Emphasis">SafeMath library</text:span><text:note text:id="ftn1" text:note-class="footnote"><text:note-citation text:label="2)">2)</text:note-citation><text:note-body><text:p text:style-name="Footnote">
OpenZeppelin.com,
<text:span text:style-name="underline">SafeMath</text:span>,
Accessed: 27 December 2021,
<text:a xlink:type="simple" xlink:href="https://docs.openzeppelin.com/contracts/2.x/api/math" text:style-name="Internet_20_link" text:visited-style-name="Visited_20_Internet_20_Link">https://docs.openzeppelin.com/contracts/2.x/api/math</text:a>
</text:p></text:note-body></text:note>. In essence, the purpose of the <text:span text:style-name="Strong_20_Emphasis">SafeMath Library</text:span> is to provide <text:a xlink:type="simple" xlink:href="https://www.omgwiki.org/dido/doku.php?id=dido:public:ra:xapend:xapend.a_glossary:o:overflow" text:style-name="Internet_20_link" text:visited-style-name="Visited_20_Internet_20_Link">Overflow</text:a>, <text:a xlink:type="simple" xlink:href="https://www.omgwiki.org/dido/doku.php?id=dido:public:ra:xapend:xapend.a_glossary:u:underflow" text:style-name="Internet_20_link" text:visited-style-name="Visited_20_Internet_20_Link">Underflow</text:a>, and <text:a xlink:type="simple" xlink:href="https://www.omgwiki.org/dido/doku.php?id=dido:public:ra:xapend:xapend.a_glossary:w:wrap_around" text:style-name="Internet_20_link" text:visited-style-name="Visited_20_Internet_20_Link">Wrap Around</text:a> protection while using Solidity's <text:span text:style-name="Strong_20_Emphasis">Unsigned Integer</text:span> (<text:span text:style-name="Strong_20_Emphasis"><text:span text:style-name="Source_20_Text">uint</text:span></text:span>).</text:p>
      <text:h text:style-name="Heading_20_3" text:outline-level="3"><text:bookmark-start text:name="__RefHeading___classic_oo_example_4"/><text:bookmark-start text:name="classic_oo_example"/>Classic OO Example<text:bookmark-end text:name="__RefHeading___classic_oo_example_4"/><text:bookmark-end text:name="classic_oo_example"/></text:h>
      <text:p text:style-name="Text_20_body"><text:a xlink:type="simple" xlink:href="#dido:public:ra:1.2_views:3_taxonomic:4_data_tax:08_objects:07_opers:07_special" text:style-name="Local_20_link" text:visited-style-name="Visited_20_Local_20_Link"> Return to the Top</text:a></text:p>
      <text:p text:style-name="Text_20_body">The following classic <text:a xlink:type="simple" xlink:href="https://www.omgwiki.org/dido/doku.php?id=dido:public:ra:xapend:xapend.a_glossary:o:oo" text:style-name="Internet_20_link" text:visited-style-name="Visited_20_Internet_20_Link">Object-Oriented (OO)</text:a> code example is written in Solidity. The Smart Contract does the following: </text:p>
      <text:p text:style-name="Text_20_body">A <text:span text:style-name="Strong_20_Emphasis"><text:span text:style-name="Source_20_Text">Counter</text:span></text:span> smart contract is made (Line 4)It defines an Unsigned Integer ( <text:span text:style-name="Strong_20_Emphasis"><text:span text:style-name="Source_20_Text">uint256</text:span></text:span> ) as a <text:span text:style-name="Strong_20_Emphasis">State Variable</text:span> named <text:span text:style-name="Strong_20_Emphasis"><text:span text:style-name="Source_20_Text">counter</text:span></text:span> and initializes it to zero. (Line 6)<text:span text:style-name="Strong_20_Emphasis">Note:</text:span> In Solidity, all Unsigned Integers are initialized to zero, but it is best to be explicit.The contract defines two methods that manipulate the value of <text:span text:style-name="Strong_20_Emphasis"><text:span text:style-name="Source_20_Text">counter</text:span></text:span>:A <text:span text:style-name="Strong_20_Emphasis"><text:span text:style-name="Source_20_Text">public</text:span></text:span> function named <text:span text:style-name="Strong_20_Emphasis"><text:span text:style-name="Source_20_Text">increment</text:span></text:span> by one (Line 8)A <text:span text:style-name="Strong_20_Emphasis"><text:span text:style-name="Source_20_Text">public</text:span></text:span> function named <text:span text:style-name="Strong_20_Emphasis"><text:span text:style-name="Source_20_Text">decrement</text:span></text:span> by one (Line 13)Calling the <text:span text:style-name="Strong_20_Emphasis">SafeMath</text:span> function to modify the <text:span text:style-name="Strong_20_Emphasis"><text:span text:style-name="Source_20_Text">unit256</text:span></text:span> state variable <text:span text:style-name="Strong_20_Emphasis"><text:span text:style-name="Source_20_Text">counter</text:span></text:span> (Lines 10 and 15)However, this code can have problems at the range edges of the uint256 type causing <text:a xlink:type="simple" xlink:href="https://www.omgwiki.org/dido/doku.php?id=dido:public:ra:xapend:xapend.a_glossary:o:overflow" text:style-name="Internet_20_link" text:visited-style-name="Visited_20_Internet_20_Link">Overflow</text:a>, <text:a xlink:type="simple" xlink:href="https://www.omgwiki.org/dido/doku.php?id=dido:public:ra:xapend:xapend.a_glossary:u:underflow" text:style-name="Internet_20_link" text:visited-style-name="Visited_20_Internet_20_Link">Underflow</text:a>, and <text:a xlink:type="simple" xlink:href="https://www.omgwiki.org/dido/doku.php?id=dido:public:ra:xapend:xapend.a_glossary:w:wrap_around" text:style-name="Internet_20_link" text:visited-style-name="Visited_20_Internet_20_Link">Wrap Around</text:a> issues. The original <text:span text:style-name="Strong_20_Emphasis"><text:span text:style-name="Source_20_Text">Counter</text:span></text:span> Smart contract can be modified to check for the <text:span text:style-name="Strong_20_Emphasis">overflow</text:span> or <text:span text:style-name="Strong_20_Emphasis">underflow</text:span> issue every time the <text:span text:style-name="Strong_20_Emphasis"><text:span text:style-name="Source_20_Text">counter</text:span></text:span> is manipulated, but in-line checking can create its own issues. For example, it introduces more lines of code and each line of code has the potential for being incorrect. A very classic error occurs when the code is copied and pasted from someplace else and all the references to the variable are not changed correctly.</text:p>
      <text:h text:style-name="Heading_20_3" text:outline-level="3"><text:bookmark-start text:name="__RefHeading___classic_safemath_external_library_example_5"/><text:bookmark-start text:name="classic_safemath_external_library_example"/>Classic SafeMath External Library Example<text:bookmark-end text:name="__RefHeading___classic_safemath_external_library_example_5"/><text:bookmark-end text:name="classic_safemath_external_library_example"/></text:h>
      <text:p text:style-name="Text_20_body"><text:a xlink:type="simple" xlink:href="#dido:public:ra:1.2_views:3_taxonomic:4_data_tax:08_objects:07_opers:07_special" text:style-name="Local_20_link" text:visited-style-name="Visited_20_Local_20_Link"> Return to the Top</text:a></text:p>
      <text:p text:style-name="Text_20_body">A solution for these problems was introduced using an external <text:span text:style-name="Strong_20_Emphasis"><text:span text:style-name="Source_20_Text">library</text:span></text:span> called <text:span text:style-name="Strong_20_Emphasis">SafeMath</text:span> and the Solidity language <text:span text:style-name="Strong_20_Emphasis"><text:span text:style-name="Source_20_Text">using</text:span></text:span> statement. By including this <text:span text:style-name="Strong_20_Emphasis"><text:span text:style-name="Source_20_Text">using SafeMath for &lt;BaseType&gt;</text:span></text:span> at the beginning of the Smart Contract and replacing the traditional operators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with the following <text:span text:style-name="Strong_20_Emphasis">SafeMath</text:span> defined functions: <text:span text:style-name="Strong_20_Emphasis"><text:span text:style-name="Source_20_Text">add</text:span></text:span>, <text:span text:style-name="Strong_20_Emphasis"><text:span text:style-name="Source_20_Text">sub</text:span></text:span>, <text:span text:style-name="Strong_20_Emphasis"><text:span text:style-name="Source_20_Text">mul</text:span></text:span>, <text:span text:style-name="Strong_20_Emphasis"><text:span text:style-name="Source_20_Text">div</text:span></text:span> and <text:span text:style-name="Strong_20_Emphasis"><text:span text:style-name="Source_20_Text">mod</text:span></text:span>.</text:p>
      <text:p text:style-name="Text_20_body">The <text:span text:style-name="Strong_20_Emphasis"><text:span text:style-name="Source_20_Text">Counter</text:span></text:span> Smart Contract is modified to use <text:span text:style-name="Strong_20_Emphasis">SafeMath</text:span>:</text:p>
      <text:p text:style-name="Text_20_body">A <text:span text:style-name="Strong_20_Emphasis"><text:span text:style-name="Source_20_Text">using</text:span></text:span> for <text:span text:style-name="Strong_20_Emphasis"><text:span text:style-name="Source_20_Text">uint256</text:span></text:span> datatype statement is added (Line 5)Adding the <text:span text:style-name="Strong_20_Emphasis">SafeMath</text:span> function calls to the <text:span text:style-name="Strong_20_Emphasis"><text:span text:style-name="Source_20_Text">unit256</text:span></text:span> state variable <text:span text:style-name="Strong_20_Emphasis"><text:span text:style-name="Source_20_Text">counter</text:span></text:span> instead of using explicitly calling the <text:span text:style-name="Strong_20_Emphasis">SafeMath</text:span> functions (Lines 10 and 15)</text:p>
      <text:h text:style-name="Heading_20_3" text:outline-level="3"><text:bookmark-start text:name="__RefHeading___newer_safemath_library_example_6"/><text:bookmark-start text:name="newer_safemath_library_example"/>Newer SafeMath Library Example<text:bookmark-end text:name="__RefHeading___newer_safemath_library_example_6"/><text:bookmark-end text:name="newer_safemath_library_example"/></text:h>
      <text:p text:style-name="Text_20_body"><text:a xlink:type="simple" xlink:href="#dido:public:ra:1.2_views:3_taxonomic:4_data_tax:08_objects:07_opers:07_special" text:style-name="Local_20_link" text:visited-style-name="Visited_20_Local_20_Link"> Return to the Top</text:a></text:p>
      <text:p text:style-name="Text_20_body">Starting with Solidity 0.8 release, <text:span text:style-name="Strong_20_Emphasis">SafeMath</text:span> is now integrated into the language and the import of the <text:span text:style-name="Strong_20_Emphasis">OpenZeppelin</text:span> <text:span text:style-name="Strong_20_Emphasis">SafeMath</text:span> is no longer needed. the standard  mathematical operators (i.e.,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text:span text:style-name="Strong_20_Emphasis"><text:span text:style-name="Source_20_Text">%</text:span></text:span>) now use the SafeMath library. For Example:
<text:span text:style-name="Strong_20_Emphasis"><text:span text:style-name="Source_20_Text">a + b</text:span></text:span> now automatically invokes <text:span text:style-name="Strong_20_Emphasis"><text:span text:style-name="Source_20_Text">revert</text:span></text:span> on <text:a xlink:type="simple" xlink:href="https://www.omgwiki.org/dido/doku.php?id=dido:public:ra:xapend:xapend.a_glossary:o:overflow" text:style-name="Internet_20_link" text:visited-style-name="Visited_20_Internet_20_Link">Overflow</text:a>.</text:p>
      <text:p text:style-name="Text_20_body">In the event that the <text:a xlink:type="simple" xlink:href="https://www.omgwiki.org/dido/doku.php?id=dido:public:ra:xapend:xapend.a_glossary:w:wrap_around" text:style-name="Internet_20_link" text:visited-style-name="Visited_20_Internet_20_Link">Wrap Around</text:a> behavior is the desired part of the design of the contract, the expression can be surrounded with the <text:span text:style-name="Strong_20_Emphasis"><text:span text:style-name="Source_20_Text">unchecked</text:span></text:span> block. For example,</text:p>
      <text:p text:style-name="Text_20_body">Using SafeMath (i.e., Solidity 8.0 or later) causes a <text:span text:style-name="Strong_20_Emphasis"><text:span text:style-name="Source_20_Text">revert</text:span></text:span> to ocur when <text:span text:style-name="Strong_20_Emphasis">SafeMath</text:span> is used (Line 12)Subtracting 1 from the minimum value of an <text:span text:style-name="Strong_20_Emphasis"><text:span text:style-name="Source_20_Text">uint256</text:span></text:span> (i.e., 0) as initialized in Line 10, causes a <text:a xlink:type="simple" xlink:href="https://www.omgwiki.org/dido/doku.php?id=dido:public:ra:xapend:xapend.a_glossary:w:wrap_around" text:style-name="Internet_20_link" text:visited-style-name="Visited_20_Internet_20_Link">Wrap Around</text:a> returning a value of <text:span text:style-name="Strong_20_Emphasis"><text:span text:style-name="Source_20_Text">type(uint256).max</text:span></text:span>Deactivate <text:span text:style-name="Strong_20_Emphasis">SafeMath</text:span> by placing the statement within a <text:span text:style-name="Strong_20_Emphasis"><text:span text:style-name="Source_20_Text">unchecked</text:span></text:span> block (i.e., <text:span text:style-name="Strong_20_Emphasis"><text:span text:style-name="Source_20_Text">{</text:span></text:span> and <text:span text:style-name="Strong_20_Emphasis"><text:span text:style-name="Source_20_Text">}</text:span></text:span>) (Line 12)<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7_opers:07_special</dc:title>
  </office:meta>
</office:document-meta>
</file>