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88527d4eb75073905237a9702211c1.png"/>
  <manifest:file-entry manifest:media-type="image/png" manifest:full-path="Pictures/a52ca184e371c2eef80b56c92d95c5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8_objects:07_opers:09_general"/><text:bookmark-start text:name="__RefHeading___pure_methods_1"/><text:bookmark-start text:name="pure_methods"/>2.3.4.8.4.6 Pure Methods<text:bookmark-end text:name="__RefHeading___pure_methods_1"/><text:bookmark-end text:name="pure_methods"/></text:h>
      <text:p text:style-name="Text_20_body"><text:a xlink:type="simple" xlink:href="https://www.omgwiki.org/dido/doku.php?id=dido:public:ra:1.2_views:3_taxonomic:4_data_tax:08_objects:07_opers:start" text:style-name="Internet_20_link" text:visited-style-name="Visited_20_Internet_20_Link"> Return to Operation Data</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1.2_views:3_taxonomic:4_data_tax:08_objects:07_opers:09_general" text:style-name="Local_20_link" text:visited-style-name="Visited_20_Local_20_Link"> Return to Top</text:a></text:p>
      <text:p text:style-name="Text_20_body">Pure methods are limited to are often referred to as <text:span text:style-name="Strong_20_Emphasis"><text:a xlink:type="simple" xlink:href="https://www.omgwiki.org/dido/doku.php?id=dido:public:ra:xapend:xapend.a_glossary:p:pure_function" text:style-name="Internet_20_link" text:visited-style-name="Visited_20_Internet_20_Link"> Pure Functions</text:a></text:span>. <text:span text:style-name="Strong_20_Emphasis">Pure Functions</text:span> are a cornerstone in <text:span text:style-name="Strong_20_Emphasis"><text:a xlink:type="simple" xlink:href="https://www.omgwiki.org/dido/doku.php?id=dido:public:ra:xapend:xapend.a_glossary:f:functionalprogramming" text:style-name="Internet_20_link" text:visited-style-name="Visited_20_Internet_20_Link">Functional Programming</text:a></text:span> and are designed to produce no <text:a xlink:type="simple" xlink:href="https://www.omgwiki.org/dido/doku.php?id=dido:public:ra:xapend:xapend.a_glossary:s:side_effect" text:style-name="Internet_20_link" text:visited-style-name="Visited_20_Internet_20_Link"> Side Effects</text:a>. <text:span text:style-name="Strong_20_Emphasis">Pure Functions</text:span> are characterized as follows<text:note text:id="ftn0" text:note-class="footnote"><text:note-citation text:label="1)">1)</text:note-citation><text:note-body><text:p text:style-name="Footnote">
Alvin Alexander,
AlvinAlexander.com,
<text:span text:style-name="underline">The Definition of “Pure Function”</text:span>,
Accessed: 30 December 2021,
<text:a xlink:type="simple" xlink:href="https://alvinalexander.com/scala/fp-book/definition-of-pure-function/" text:style-name="Internet_20_link" text:visited-style-name="Visited_20_Internet_20_Link">https://alvinalexander.com/scala/fp-book/definition-of-pure-function/</text:a>
</text:p></text:note-body></text:note>:</text:p>
      <text:p text:style-name="Text_20_body">Are dependent only onDeclared input parametersAlgorithm to be implementedValues within the scope of the function, therefore, it can notDepend on accessing any values defined outside the function scope (i.e., another field in the same class, or global variables)Modify mutable values outside the function scope (i.e., other fields in the same class, or global variables)Use external input or output (I/O). It can’t rely on input from files, databases, web services, UIs, etc; it can’t produce output, such as writing to a file, database, or web service, writing to a screen, etc.Do not modify input parametersFigure  provides a graphic representing a <text:span text:style-name="Strong_20_Emphasis">Pure Function</text:span>. Basically, the <text:span text:style-name="Strong_20_Emphasis">Pure FUnction</text:span> is an isolated piece of logic that given the same input always produces the same output. Its isolation means it has no unintended side effects outside of itself and only the inputs determine the processing. Another way to think of a <text:span text:style-name="Strong_20_Emphasis">Pure Function</text:span> is at their center there is a <text:a xlink:type="simple" xlink:href="https://www.omgwiki.org/dido/doku.php?id=dido:public:ra:xapend:xapend.a_glossary:d:deterministic_algorithm" text:style-name="Internet_20_link" text:visited-style-name="Visited_20_Internet_20_Link">Deterministic Algorithm</text:a> (Also see <text:a xlink:type="simple" xlink:href="https://www.omgwiki.org/dido/doku.php?id=dido:public:ra:xapend:xapend.a_glossary:b:blackboxtesting" text:style-name="Internet_20_link" text:visited-style-name="Visited_20_Internet_20_Link">Black Box Testing</text:a>).</text:p>
      <text:p text:style-name="Text_20_body">
<draw:frame draw:style-name="mediacenter" draw:name="0" text:anchor-type="paragraph" draw:z-index="0" svg:width="10.583333333333cm" svg:height="7.2977611940299cm"><draw:image xlink:href="Pictures/2288527d4eb75073905237a9702211c1.png" xlink:type="simple" xlink:show="embed" xlink:actuate="onLoad"/></draw:frame>
</text:p>
      <text:p text:style-name="Text_20_body">Pure functions
</text:p>
      <text:p text:style-name="Text_20_body">In some languages (i.e., C, C++, Rust, PHP, JavaScript/ECMAScript), it is possible to have methods (i.e., procedures or functions) existing outside the <text:span text:style-name="Strong_20_Emphasis"><text:span text:style-name="Source_20_Text">class</text:span></text:span> container. Java and C# require operations to exist within a <text:span text:style-name="Strong_20_Emphasis"><text:span text:style-name="Source_20_Text">class</text:span></text:span> container, and therefore do not support <text:span text:style-name="Strong_20_Emphasis">General Methods</text:span>. C++ does not recommend having <text:span text:style-name="Strong_20_Emphasis">General Methods</text:span> outside of a <text:span text:style-name="Strong_20_Emphasis"><text:span text:style-name="Source_20_Text">class</text:span></text:span>, but because C++ is more or less an extension of C, it does support them.</text:p>
      <text:p text:style-name="Text_20_body">Often, the architecture and design of <text:a xlink:type="simple" xlink:href="https://www.omgwiki.org/dido/doku.php?id=dido:public:ra:xapend:xapend.a_glossary:f:functionalprogramming" text:style-name="Internet_20_link" text:visited-style-name="Visited_20_Internet_20_Link"> Functional Programs</text:a> depends on the identification, design and creation of pluggable, reusable functions. Many of the frameworks used in modern applications reaching across many tiers rely heavily on stateless, client-server <text:a xlink:type="simple" xlink:href="https://www.omgwiki.org/dido/doku.php?id=dido:public:ra:xapend:xapend.a_glossary:r:rest" text:style-name="Internet_20_link" text:visited-style-name="Visited_20_Internet_20_Link">Representational State Transfer (REST)</text:a> models and <text:a xlink:type="simple" xlink:href="https://www.omgwiki.org/dido/doku.php?id=dido:public:ra:xapend:xapend.a_glossary:c:cli" text:style-name="Internet_20_link" text:visited-style-name="Visited_20_Internet_20_Link"> Command Line Interfaces (CLIs) </text:a>.  </text:p>
      <text:p text:style-name="Text_20_body">Figure  graphically represents <text:span text:style-name="Strong_20_Emphasis">pure</text:span> functions used in a <text:span text:style-name="Strong_20_Emphasis">Functional Program</text:span>. </text:p>
      <text:p text:style-name="Text_20_body">The <text:span text:style-name="Strong_20_Emphasis">pure</text:span> functions used in the <text:span text:style-name="Strong_20_Emphasis">Functional Program</text:span> are identified (See items <text:span text:style-name="Strong_20_Emphasis"><text:span text:style-name="Source_20_Text">A</text:span></text:span>, <text:span text:style-name="Strong_20_Emphasis"><text:span text:style-name="Source_20_Text">B</text:span></text:span>, and <text:span text:style-name="Strong_20_Emphasis"><text:span text:style-name="Source_20_Text">C</text:span></text:span>)The <text:span text:style-name="Strong_20_Emphasis"><text:span text:style-name="Source_20_Text">functions</text:span></text:span> are from a <text:span text:style-name="Strong_20_Emphasis">reuse</text:span> repository (i.e., library), or they can be created especially for the new <text:span text:style-name="Strong_20_Emphasis">Functional Program</text:span>The <text:span text:style-name="Strong_20_Emphasis">Functional Program</text:span> is responsible for the lifecycle of each data element (i.e., <text:span text:style-name="Strong_20_Emphasis">State Variables</text:span>)The order of the <text:span text:style-name="Strong_20_Emphasis"><text:span text:style-name="Source_20_Text">functions</text:span></text:span> is established in the <text:span text:style-name="Strong_20_Emphasis">Functional Program</text:span>The <text:span text:style-name="Strong_20_Emphasis">association</text:span> is made of the <text:span text:style-name="Strong_20_Emphasis"><text:span text:style-name="Source_20_Text">functions</text:span></text:span> with appropriate the <text:span text:style-name="Strong_20_Emphasis">State Variables</text:span> (which are <text:span text:style-name="Strong_20_Emphasis"><text:span text:style-name="Source_20_Text">Input Data</text:span></text:span> and which are <text:span text:style-name="Strong_20_Emphasis"><text:span text:style-name="Source_20_Text">Output Data</text:span></text:span>)The <text:span text:style-name="Strong_20_Emphasis">Functional Program</text:span> is executed:The <text:span text:style-name="Strong_20_Emphasis">Functional Program</text:span> is startedCalls are made to the <text:span text:style-name="Strong_20_Emphasis"><text:span text:style-name="Source_20_Text">functions</text:span></text:span> in the desired order (i.e., steps 2-4) and the <text:span text:style-name="Strong_20_Emphasis">State Variable</text:span> values are passed into or out of the <text:span text:style-name="Strong_20_Emphasis"><text:span text:style-name="Source_20_Text">functions</text:span></text:span>The <text:span text:style-name="Strong_20_Emphasis">Functional Program</text:span> is terminated
<draw:frame draw:style-name="mediacenter" draw:name="  Legend" text:anchor-type="paragraph" draw:z-index="0" svg:width="21.166666666667cm" style:rel-width="100%"><draw:text-box><text:p text:style-name="legendcenter"><draw:frame draw:style-name="mediacenter" draw:name=" " text:anchor-type="paragraph" draw:z-index="1" svg:width="21.166666666667cm" style:rel-width="100%" svg:height="12.089343729695cm" style:rel-height="scale"><draw:image xlink:href="Pictures/a52ca184e371c2eef80b56c92d95c5e4.png" xlink:type="simple" xlink:show="embed" xlink:actuate="onLoad"/></draw:frame> </text:p></draw:text-box></draw:frame>
</text:p>
      <text:p text:style-name="Text_20_body">The use of <text:span text:style-name="Strong_20_Emphasis">pure</text:span> Functions in a <text:span text:style-name="Strong_20_Emphasis">Functional Program</text:span>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2_views:3_taxonomic:4_data_tax:08_objects:07_opers:09_general" text:style-name="Local_20_link" text:visited-style-name="Visited_20_Local_20_Link"> Return to Top</text:a></text:p>
      <text:p text:style-name="Text_20_body"><text:a xlink:type="simple" xlink:href="https://www.omgwiki.org/dido/doku.php?id=dido:public:ra:xapend:xapend.a_glossary:e:ethereum" text:style-name="Internet_20_link" text:visited-style-name="Visited_20_Internet_20_Link"> Ethereum's</text:a> <text:a xlink:type="simple" xlink:href="https://www.omgwiki.org/dido/doku.php?id=dido:public:ra:xapend:xapend.a_glossary:s:solidity" text:style-name="Internet_20_link" text:visited-style-name="Visited_20_Internet_20_Link">Solidity</text:a> is an <text:a xlink:type="simple" xlink:href="https://www.omgwiki.org/dido/doku.php?id=dido:public:ra:xapend:xapend.a_glossary:o:oop" text:style-name="Internet_20_link" text:visited-style-name="Visited_20_Internet_20_Link">Object-Oriented Programming (OOP)</text:a> supporting four closely related object container types (Java and C++ have just one <text:span text:style-name="Strong_20_Emphasis"><text:span text:style-name="Source_20_Text">class</text:span></text:span>):</text:p>
      <table:table table:style-name="Table">
        <table:table-column/>
        <table:table-column/>
        <table:table-column/>
        <table:table-row>
          <table:table-cell office:value-type="string" table:style-name="tableheader">
            <text:p text:style-name="Table_20_Heading"> contract </text:p>
          </table:table-cell>
          <table:table-cell office:value-type="string" table:style-name="tablecell">
            <text:p text:style-name="tablealignleft"> <text:span text:style-name="Strong_20_Emphasis">Contracts</text:span>, in Solidity, are similar to classes in object-oriented languages. They contain persistent data in state variables and functions that can modify these variables. Calling a function on a different contract (instance) will perform an EVM function call and thus switch the context such that state variables in the calling contract are inaccessible. A contract and its functions need to be called for anything to happen. There is no “cron” concept in Ethereum to call a function at a particular event automatically. </text:p>
          </table:table-cell>
          <table:table-cell office:value-type="string" table:style-name="tablecell"/>
        </table:table-row>
        <table:table-row>
          <table:table-cell office:value-type="string" table:style-name="tableheader">
            <text:p text:style-name="Table_20_Heading"> interface </text:p>
          </table:table-cell>
          <table:table-cell office:value-type="string" table:style-name="tablecell">
            <text:p text:style-name="tablealignleft"> <text:span text:style-name="Strong_20_Emphasis">Interfaces</text:span> are similar to <text:span text:style-name="Strong_20_Emphasis">abstract contracts</text:span><text:note text:id="ftn1" text:note-class="footnote"><text:note-citation text:label="2)">2)</text:note-citation><text:note-body><text:p text:style-name="Footnote">
<text:span text:style-name="Strong_20_Emphasis">Abstract contracts</text:span> are contracts that have at least one function without its implementation. An instance of an abstract cannot be created. Abstract contracts are used as base contracts so that the child contract can inherit and utilize its functions.
GeeksForGeeks,
<text:span text:style-name="underline">Solidity – Abstract Contract</text:span>,
13 July 200,
Accessed: 2 January 2022,
<text:a xlink:type="simple" xlink:href="https://www.geeksforgeeks.org/solidity-abstract-contract/" text:style-name="Internet_20_link" text:visited-style-name="Visited_20_Internet_20_Link">https://www.geeksforgeeks.org/solidity-abstract-contract/</text:a>
</text:p></text:note-body></text:note>, but they cannot have any <text:span text:style-name="Strong_20_Emphasis"><text:span text:style-name="Source_20_Text">functions</text:span></text:span> implemented. There are further restrictions:</text:p>
            <text:p text:style-name="Text_20_body">They cannot inherit from other <text:span text:style-name="Strong_20_Emphasis"><text:span text:style-name="Source_20_Text">contracts</text:span></text:span>, but they can inherit from other <text:span text:style-name="Strong_20_Emphasis"><text:span text:style-name="Source_20_Text">interfaces</text:span></text:span>.All declared <text:span text:style-name="Strong_20_Emphasis"><text:span text:style-name="Source_20_Text">functions</text:span></text:span> must be <text:span text:style-name="Strong_20_Emphasis"><text:span text:style-name="Source_20_Text">external</text:span></text:span>.They cannot declare a constructor.They cannot declare <text:span text:style-name="Strong_20_Emphasis">State Variables</text:span>.They cannot declare <text:span text:style-name="Strong_20_Emphasis"><text:span text:style-name="Source_20_Text">function modifiers</text:span></text:span> modifiers.Some of these restrictions might be lifted in the future.</text:p>
            <text:p text:style-name="Text_20_body">Interfaces are basically limited to what the Contract ABI can represent, and the conversion between the ABI and an interface should be possible without any information loss.</text:p>
            <text:p text:style-name="Text_20_body"><text:span text:style-name="Strong_20_Emphasis">Note:</text:span> The difference between an <text:span text:style-name="Strong_20_Emphasis">Interface</text:span> and an <text:span text:style-name="Strong_20_Emphasis">Abstract Contract</text:span> is the interface has no implementations for the function. And <text:span text:style-name="Strong_20_Emphasis">abstract contract</text:span> can have some <text:span text:style-name="Strong_20_Emphasis"><text:span text:style-name="Source_20_Text">functions</text:span></text:span> with implementations and some without implementations. The following is an examle <text:span text:style-name="Strong_20_Emphasis">Interface</text:span> called <text:a xlink:type="simple" xlink:href="https://www.omgwiki.org/dido/doku.php?id=dido:public:ra:xapend:xapend.b_stds:defact:ethereum:eip:erc_0020" text:style-name="Internet_20_link" text:visited-style-name="Visited_20_Internet_20_Link">EIP 20: ERC-20 Token Standard</text:a><text:note text:id="ftn2" text:note-class="footnote"><text:note-citation text:label="3)">3)</text:note-citation><text:note-body><text:p text:style-name="Footnote">
Crypto Market Pool,
Blockchain Engineer Resource,
<text:span text:style-name="underline">Interface in Solidity smart contracts</text:span>,
Accessed: 2 January 2022,
<text:a xlink:type="simple" xlink:href="https://cryptomarketpool.com/interface-in-solidity-smart-contracts/" text:style-name="Internet_20_link" text:visited-style-name="Visited_20_Internet_20_Link">https://cryptomarketpool.com/interface-in-solidity-smart-contracts/</text:a>
</text:p></text:note-body></text:note>. </text:p>
          </table:table-cell>
          <table:table-cell office:value-type="string" table:style-name="tablecell"/>
        </table:table-row>
        <table:table-row>
          <table:table-cell office:value-type="string" table:style-name="tableheader">
            <text:p text:style-name="Table_20_Heading"> library </text:p>
          </table:table-cell>
          <table:table-cell office:value-type="string" table:style-name="tablecell">
            <text:p text:style-name="tablealignleft"> <text:span text:style-name="Strong_20_Emphasis">Libraries</text:span>, in Solidity, are similar to contracts, but they are deployed only once at a specific address and their code is reused using the <text:span text:style-name="Strong_20_Emphasis"><text:span text:style-name="Source_20_Text">delegatecall</text:span></text:span> operation<text:note text:id="ftn3" text:note-class="footnote"><text:note-citation text:label="4)">4)</text:note-citation><text:note-body><text:p text:style-name="Footnote">
<text:span text:style-name="Strong_20_Emphasis"><text:span text:style-name="Source_20_Text">delegatecall</text:span></text:span></text:p></text:note-body></text:note> is a low level function similar to <text:span text:style-name="Strong_20_Emphasis"><text:span text:style-name="Source_20_Text">call</text:span></text:span>.When <text:span text:style-name="Strong_20_Emphasis"><text:span text:style-name="Source_20_Text">contract A</text:span></text:span> executes <text:span text:style-name="Strong_20_Emphasis"><text:span text:style-name="Source_20_Text">delegatecall</text:span></text:span> to contract <text:span text:style-name="Strong_20_Emphasis"><text:span text:style-name="Source_20_Text">B</text:span></text:span>, <text:span text:style-name="Strong_20_Emphasis"><text:span text:style-name="Source_20_Text">B</text:span>'s</text:span> code is excuted with contract <text:span text:style-name="Strong_20_Emphasis"><text:span text:style-name="Source_20_Text">A</text:span>'s</text:span> storage, <text:span text:style-name="Strong_20_Emphasis"><text:span text:style-name="Source_20_Text">msg.sender</text:span></text:span> and <text:span text:style-name="Strong_20_Emphasis"><text:span text:style-name="Source_20_Text">msg.value</text:span></text:span>.
Solidity By Example, 
Versoin 0.8.10,
<text:span text:style-name="underline">Delegatecall</text:span>,
Accessed: 2 January 2022
)) feature of the <text:a xlink:type="simple" xlink:href="https://www.omgwiki.org/dido/doku.php?id=dido:public:ra:xapend:xapend.a_glossary:e:evm" text:style-name="Internet_20_link" text:visited-style-name="Visited_20_Internet_20_Link">Ethereum Virtual Machine (EVM)</text:a>. </text:p>
            <text:p text:style-name="Text_20_body">Therefore, when a library <text:span text:style-name="Strong_20_Emphasis"><text:span text:style-name="Source_20_Text">functions</text:span></text:span> are called, the code is executed in the context of the calling <text:span text:style-name="Strong_20_Emphasis"><text:span text:style-name="Source_20_Text">contract</text:span></text:span>, i.e. this points to the calling contract, and especially the storage from the calling contract can be accessed. A <text:span text:style-name="Strong_20_Emphasis"><text:span text:style-name="Source_20_Text">library</text:span></text:span> is an isolated source code and only has access <text:span text:style-name="Strong_20_Emphasis">State Variables</text:span> defined by the calling <text:span text:style-name="Strong_20_Emphasis"><text:span text:style-name="Source_20_Text">contract</text:span></text:span> when the variables are explicitly supplied. Library functions are only called directly (i.e. without the use of <text:span text:style-name="Strong_20_Emphasis"><text:span text:style-name="Source_20_Text">delegatecall</text:span></text:span>) when the <text:span text:style-name="Strong_20_Emphasis"><text:span text:style-name="Source_20_Text">function</text:span></text:span> does not modify the state (i.e. in other words, the functions are <text:span text:style-name="Strong_20_Emphasis"><text:span text:style-name="Source_20_Text">view</text:span></text:span> or <text:span text:style-name="Strong_20_Emphasis"><text:span text:style-name="Source_20_Text">pure functions</text:span></text:span>).</text:p>
            <text:p text:style-name="Text_20_body">To <text:span text:style-name="Strong_20_Emphasis"><text:span text:style-name="Source_20_Text">contracts</text:span></text:span> that use <text:span text:style-name="Strong_20_Emphasis">Libraries</text:span>, the <text:span text:style-name="Strong_20_Emphasis"><text:span text:style-name="Source_20_Text">library</text:span></text:span> behaves as base <text:span text:style-name="Strong_20_Emphasis"><text:span text:style-name="Source_20_Text">contracts</text:span></text:span>. The <text:span text:style-name="Strong_20_Emphasis">libraries</text:span> are not explicitly visible within the inheritance hierarchy of the derived contract, but calls made to the library <text:span text:style-name="Strong_20_Emphasis"><text:span text:style-name="Source_20_Text">functions</text:span></text:span> appear calls to <text:span text:style-name="Strong_20_Emphasis"><text:span text:style-name="Source_20_Text">functions</text:span></text:span> of explicit <text:span text:style-name="Strong_20_Emphasis">base contracts</text:span> and require the use of qualified names such as <text:span text:style-name="Strong_20_Emphasis"><text:span text:style-name="Source_20_Text">Library.function()</text:span></text:span>. Naturally, <text:span text:style-name="Strong_20_Emphasis"><text:span text:style-name="Source_20_Text">calls</text:span></text:span> to internal <text:span text:style-name="Strong_20_Emphasis"><text:span text:style-name="Source_20_Text">functions</text:span></text:span> follow the usual internal calling convention allowing all internal types to be stored stored in memory raather than passed by reference (i.e., not copied).</text:p>
            <text:p text:style-name="Text_20_body">An example:</text:p>
          </table:table-cell>
          <table:table-cell office:value-type="string" table:style-name="tablecell"/>
        </table:table-row>
        <table:table-row>
          <table:table-cell office:value-type="string" table:style-name="tableheader">
            <text:p text:style-name="Table_20_Heading"> struct </text:p>
          </table:table-cell>
          <table:table-cell office:value-type="string" table:style-name="tablecell" table:number-columns-spanned="2">
            <text:p text:style-name="tablealignleft"> <text:span text:style-name="Strong_20_Emphasis"><text:span text:style-name="Source_20_Text">Struct</text:span></text:span><text:span text:style-name="Strong_20_Emphasis"><text:span text:style-name="Emphasis">ures</text:span></text:span>, in Solidity, is not unlike a simple <text:span text:style-name="Strong_20_Emphasis"><text:span text:style-name="Source_20_Text">struct</text:span></text:span> in C, C++ or C#. Sometimes, <text:span text:style-name="Strong_20_Emphasis"><text:span text:style-name="Source_20_Text">structs</text:span></text:span> are thought of as a <text:span text:style-name="Strong_20_Emphasis"><text:span text:style-name="Source_20_Text">contract</text:span></text:span> that does not allow the inclusion of <text:span text:style-name="Strong_20_Emphasis"><text:span text:style-name="Source_20_Text">functions</text:span></text:span> in the definition. In other words, it is a datatype that is a collection of other datatypes referenced by a single name.<text:span text:style-name="Strong_20_Emphasis">Structs</text:span> are defined as stand-alone entities in Solidity, or they can be encapsulated within a <text:span text:style-name="Strong_20_Emphasis"><text:span text:style-name="Source_20_Text">library</text:span></text:span> or a <text:span text:style-name="Strong_20_Emphasis"><text:span text:style-name="Source_20_Text">contract</text:span></text:span>. <text:span text:style-name="Strong_20_Emphasis">Structs</text:span> declared outside a <text:span text:style-name="Strong_20_Emphasis"><text:span text:style-name="Source_20_Text">contract</text:span></text:span> facilitates reuse.<text:span text:style-name="Strong_20_Emphasis">Struts</text:span> are generally contiguous memory and can be used in collections such as arrays. An example:</text:p>
          </table:table-cell>
          <table:covered-table-cell/>
        </table:table-row>
      </table:table>
      <text:p text:style-name="Text_20_body">does have support defining and using General Methods, those <text:span text:style-name="Strong_20_Emphasis"><text:span text:style-name="Source_20_Text">functions</text:span></text:span> not directly pertaining to the <text:span text:style-name="Strong_20_Emphasis">Smart Contract</text:span>, but can be used by the smart contracts but it does support being able to create libraries of reusable <text:span text:style-name="Strong_20_Emphasis"><text:span text:style-name="Source_20_Text">functions</text:span></text:span> that support a way to provide operators for specific types.</text:p>
      <text:h text:style-name="Heading_20_3" text:outline-level="3"><text:bookmark-start text:name="__RefHeading___pure_functions_4"/><text:bookmark-start text:name="pure_functions"/>Pure Functions<text:bookmark-end text:name="__RefHeading___pure_functions_4"/><text:bookmark-end text:name="pure_functions"/></text:h>
      <text:p text:style-name="Text_20_body"><text:a xlink:type="simple" xlink:href="#dido:public:ra:1.2_views:3_taxonomic:4_data_tax:08_objects:07_opers:09_general" text:style-name="Local_20_link" text:visited-style-name="Visited_20_Local_20_Link"> Return to Top</text:a></text:p>
      <text:p text:style-name="Text_20_body">Ethereum's Solidity has a special label to identify <text:span text:style-name="Strong_20_Emphasis"><text:span text:style-name="Source_20_Text">functions</text:span></text:span> that qualify for the <text:span text:style-name="Strong_20_Emphasis"><text:span text:style-name="Source_20_Text">pure</text:span></text:span> classification meeting the definition of <text:span text:style-name="Strong_20_Emphasis">Pure Function</text:span> given earlier. Not surprisingly, they are identified with <text:span text:style-name="Strong_20_Emphasis"><text:span text:style-name="Source_20_Text">pure</text:span></text:span> label. The purity rules are enforced by the Solidity compiler.  The <text:span text:style-name="Strong_20_Emphasis"><text:span text:style-name="Source_20_Text">pure function</text:span></text:span> in solidity can be thought of as a <text:span text:style-name="Strong_20_Emphasis">black box</text:span> and only relies on the data pased into it for processing. It can use local variables defined within the <text:span text:style-name="Strong_20_Emphasis"><text:span text:style-name="Source_20_Text">pure function</text:span></text:span>. The compiler throws an error if the <text:span text:style-name="Strong_20_Emphasis"><text:span text:style-name="Source_20_Text">pure function</text:span></text:span> tries to<text:note text:id="ftn4" text:note-class="footnote"><text:note-citation text:label="5)">5)</text:note-citation><text:note-body><text:p text:style-name="Footnote">
GeeksForGeeks,
<text:span text:style-name="underline">Solidity – View and Pure Functions</text:span>,
13 July 2020,
Accessed: 2 January 2022,
<text:a xlink:type="simple" xlink:href="https://www.geeksforgeeks.org/solidity-view-and-pure-functions/" text:style-name="Internet_20_link" text:visited-style-name="Visited_20_Internet_20_Link">https://www.geeksforgeeks.org/solidity-view-and-pure-functions/</text:a>
</text:p></text:note-body></text:note>:</text:p>
      <text:p text:style-name="Text_20_body">read or update <text:span text:style-name="Strong_20_Emphasis">State Variables</text:span>access the contract's <text:span text:style-name="Strong_20_Emphasis"><text:span text:style-name="Source_20_Text">address</text:span></text:span>acccess the contract's <text:span text:style-name="Strong_20_Emphasis"><text:span text:style-name="Source_20_Text">balance</text:span></text:span>access any <text:span text:style-name="Strong_20_Emphasis">global variable block</text:span>access the <text:span text:style-name="Strong_20_Emphasis"><text:span text:style-name="Source_20_Text">msg</text:span></text:span>call a <text:span text:style-name="Strong_20_Emphasis"><text:span text:style-name="Source_20_Text">function</text:span></text:span> that is not <text:span text:style-name="Strong_20_Emphasis"><text:span text:style-name="Source_20_Text">pure</text:span></text:span>In the below example, the contract Test defines a pure function to calculate the product and sum of two numbers.</text:p>
      <text:h text:style-name="Heading_20_3" text:outline-level="3"><text:bookmark-start text:name="__RefHeading___libraries_5"/><text:bookmark-start text:name="libraries"/>Libraries<text:bookmark-end text:name="__RefHeading___libraries_5"/><text:bookmark-end text:name="libraries"/></text:h>
      <text:p text:style-name="Text_20_body"><text:a xlink:type="simple" xlink:href="#dido:public:ra:1.2_views:3_taxonomic:4_data_tax:08_objects:07_opers:09_general" text:style-name="Local_20_link" text:visited-style-name="Visited_20_Local_20_Link"> Return to Top</text:a></text:p>
      <text:p text:style-name="Text_20_body">As of Solidity 8.1, it is possible to defines a <text:span text:style-name="Strong_20_Emphasis"><text:span text:style-name="Source_20_Text">library</text:span></text:span>. A <text:span text:style-name="Strong_20_Emphasis"><text:span text:style-name="Source_20_Text">library</text:span></text:span> is a kind of <text:span text:style-name="Strong_20_Emphasis"><text:span text:style-name="Source_20_Text">contract</text:span></text:span>, that has no <text:a xlink:type="simple" xlink:href="https://www.omgwiki.org/dido/doku.php?id=dido:public:ra:xapend:xapend.a_glossary:e:ethereum_storage" text:style-name="Internet_20_link" text:visited-style-name="Visited_20_Internet_20_Link">Ethereum Storage</text:a> associated with it and in addition, it cannot hold <text:span text:style-name="Strong_20_Emphasis"><text:span text:style-name="Source_20_Text">ether</text:span></text:span>. One way to think bout a solidity <text:span text:style-name="Strong_20_Emphasis"><text:span text:style-name="Source_20_Text">library</text:span></text:span> is as a <text:a xlink:type="simple" xlink:href="https://www.omgwiki.org/dido/doku.php?id=dido:public:ra:xapend:xapend.a_glossary:s:singleton" text:style-name="Internet_20_link" text:visited-style-name="Visited_20_Internet_20_Link">Singleton</text:a> in the <text:a xlink:type="simple" xlink:href="https://www.omgwiki.org/dido/doku.php?id=dido:public:ra:xapend:xapend.a_glossary:e:evm" text:style-name="Internet_20_link" text:visited-style-name="Visited_20_Internet_20_Link">Ethereum Virtual Machine (EVM)</text:a>. In other words, it is a piece of code callable from any contract without the need to redeploy it. <text:note text:id="ftn5" text:note-class="footnote"><text:note-citation text:label="6)">6)</text:note-citation><text:note-body><text:p text:style-name="Footnote">
Jorge Izquierdo,
Aragon Association,
<text:span text:style-name="underline">Library Driven Development in Solidity</text:span>,
13 February 2017,
Accessed: 28 December 2021,
<text:a xlink:type="simple" xlink:href="https://aragon.org/blog/library-driven-development-in-solidity-2bebcaf88736" text:style-name="Internet_20_link" text:visited-style-name="Visited_20_Internet_20_Link">https://aragon.org/blog/library-driven-development-in-solidity-2bebcaf88736</text:a>
</text:p></text:note-body></text:note></text:p>
      <text:p text:style-name="Text_20_body"><text:span text:style-name="Strong_20_Emphasis">Libraries</text:span> in Solidity <text:span text:style-name="Strong_20_Emphasis"><text:span text:style-name="Source_20_Text">contracts</text:span></text:span> are blocks of reusable code containing <text:span text:style-name="Strong_20_Emphasis"><text:span text:style-name="Source_20_Text">functions</text:span></text:span> usable by other <text:span text:style-name="Strong_20_Emphasis"><text:span text:style-name="Source_20_Text">contracts</text:span></text:span> on the blockchain network. When used correctly, <text:span text:style-name="Strong_20_Emphasis"><text:span text:style-name="Source_20_Text">libraries</text:span></text:span> support modular, <text:a xlink:type="simple" xlink:href="https://www.omgwiki.org/dido/doku.php?id=dido:public:ra:xapend:xapend.a_glossary:o:oop" text:style-name="Internet_20_link" text:visited-style-name="Visited_20_Internet_20_Link">Object-Oriented Programming (OOP)</text:a> designs.</text:p>
      <text:p text:style-name="Text_20_body">The main advantage of using <text:span text:style-name="Strong_20_Emphasis"><text:span text:style-name="Source_20_Text">library</text:span></text:span> is code reusability across multiple <text:span text:style-name="Strong_20_Emphasis"><text:span text:style-name="Source_20_Text">contracts</text:span></text:span> preventing duplication of code and the reuse of testing snd documentation of the code. In addition, <text:span text:style-name="Strong_20_Emphasis"><text:span text:style-name="Source_20_Text">libraries</text:span></text:span> save on <text:span text:style-name="Strong_20_Emphasis"><text:span text:style-name="Source_20_Text">gas</text:span></text:span> by not deploying the code multiple times on the blockchain.</text:p>
      <text:p text:style-name="Text_20_body"><text:span text:style-name="Strong_20_Emphasis">Libraries</text:span> are a special form of <text:span text:style-name="Strong_20_Emphasis"><text:span text:style-name="Source_20_Text">contracts</text:span></text:span> with the following restrictions:</text:p>
      <text:p text:style-name="Text_20_body">Are singletonsNot allowed any <text:span text:style-name="Strong_20_Emphasis">storage</text:span> or <text:span text:style-name="Strong_20_Emphasis">state variables</text:span> that changeCannot have <text:span text:style-name="Strong_20_Emphasis">fallback</text:span> functionsHave no <text:span text:style-name="Strong_20_Emphasis">event logs</text:span>Do not hold <text:span text:style-name="Strong_20_Emphasis"><text:span text:style-name="Source_20_Text">ether</text:span></text:span>Are statelessCannot use <text:span text:style-name="Strong_20_Emphasis"><text:span text:style-name="Source_20_Text">destroy</text:span></text:span>Cannot inherit or be inherited<text:span text:style-name="Strong_20_Emphasis">Libraries</text:span> allow for the addition of functionality to the basic types (i.e., <text:span text:style-name="Strong_20_Emphasis"><text:span text:style-name="Source_20_Text">uint</text:span></text:span>) or complex user defined types (i.e., <text:span text:style-name="Strong_20_Emphasis"><text:span text:style-name="Source_20_Text">struct</text:span></text:span>). <text:span text:style-name="Strong_20_Emphasis">Libraries</text:span> are isolated from other blocks of code (i.e., <text:span text:style-name="Strong_20_Emphasis"><text:span text:style-name="Source_20_Text">contracts</text:span></text:span>) that have no rely on the <text:span text:style-name="Strong_20_Emphasis">storage</text:span> (i.e., <text:span text:style-name="Strong_20_Emphasis">state variables</text:span>) from the calling <text:span text:style-name="Strong_20_Emphasis"><text:span text:style-name="Source_20_Text">contract</text:span></text:span> and supplied to the <text:span text:style-name="Strong_20_Emphasis"><text:span text:style-name="Source_20_Text">functions</text:span></text:span>.<text:note text:id="ftn6" text:note-class="footnote"><text:note-citation text:label="7)">7)</text:note-citation><text:note-body><text:p text:style-name="Footnote">
Crypto Market Pool, Blockcahin Engineer Resource, 
<text:span text:style-name="underline">Libraries in Solidity smart contracts</text:span>,
Accessed 28 December 2021,
<text:a xlink:type="simple" xlink:href="https://cryptomarketpool.com/libraries-in-solidity/" text:style-name="Internet_20_link" text:visited-style-name="Visited_20_Internet_20_Link">https://cryptomarketpool.com/libraries-in-solidity/</text:a>
</text:p></text:note-body></text:note></text:p>
      <text:p text:style-name="Text_20_body"><text:span text:style-name="Strong_20_Emphasis">Libraries</text:span> support different <text:a xlink:type="simple" xlink:href="https://www.omgwiki.org/dido/doku.php?id=dido:public:ra:xapend:xapend.a_glossary:d:data_type" text:style-name="Internet_20_link" text:visited-style-name="Visited_20_Internet_20_Link"> Data Types</text:a>:</text:p>
      <text:p text:style-name="Text_20_body">User defined <text:span text:style-name="Strong_20_Emphasis"><text:span text:style-name="Source_20_Text">strut</text:span></text:span>User derinde <text:span text:style-name="Strong_20_Emphasis"><text:span text:style-name="Source_20_Text">enum</text:span></text:span>User defined immutable variables (i.e., <text:span text:style-name="Strong_20_Emphasis"><text:span text:style-name="Source_20_Text">constant</text:span></text:span>)<text:span text:style-name="Strong_20_Emphasis">Note:</text:span> Library constants become part of the <text:a xlink:type="simple" xlink:href="https://www.omgwiki.org/dido/doku.php?id=dido:public:ra:xapend:xapend.a_glossary:b:bytecode" text:style-name="Internet_20_link" text:visited-style-name="Visited_20_Internet_20_Link">Bytecode</text:a> rather than in <text:a xlink:type="simple" xlink:href="https://www.omgwiki.org/dido/doku.php?id=dido:public:ra:xapend:xapend.a_glossary:e:ethereum_storage" text:style-name="Internet_20_link" text:visited-style-name="Visited_20_Internet_20_Link"> storage</text:a> (i.e., not as variables on the blockchain itself)</text:p>
      <text:h text:style-name="Heading_20_4" text:outline-level="4"><text:bookmark-start text:name="__RefHeading___example_of_defining_a_library_6"/><text:bookmark-start text:name="example_of_defining_a_library"/>Example of Defining a Library<text:bookmark-end text:name="__RefHeading___example_of_defining_a_library_6"/><text:bookmark-end text:name="example_of_defining_a_library"/></text:h>
      <text:p text:style-name="Text_20_body"><text:a xlink:type="simple" xlink:href="#dido:public:ra:1.2_views:3_taxonomic:4_data_tax:08_objects:07_opers:09_general" text:style-name="Local_20_link" text:visited-style-name="Visited_20_Local_20_Link"> Return to Top</text:a></text:p>
      <text:p text:style-name="Text_20_body">The following code provides examples for:</text:p>
      <text:p text:style-name="Text_20_body">Creates a <text:span text:style-name="Strong_20_Emphasis"><text:span text:style-name="Source_20_Text">library</text:span></text:span> called <text:span text:style-name="Strong_20_Emphasis"><text:span text:style-name="Source_20_Text">StudentRecord</text:span></text:span> (Line 4)Creates a user defined type (i.e., <text:span text:style-name="Strong_20_Emphasis"><text:span text:style-name="Source_20_Text">struct</text:span></text:span>) defining a <text:span text:style-name="Strong_20_Emphasis"><text:span text:style-name="Source_20_Text">StudentRecord</text:span></text:span> concept adding the following fields: (Lines 5-9)<text:span text:style-name="Strong_20_Emphasis"><text:span text:style-name="Source_20_Text">name</text:span></text:span> (Line 6)<text:span text:style-name="Strong_20_Emphasis"><text:span text:style-name="Source_20_Text">studentNumber</text:span></text:span> (Line 7)<text:span text:style-name="Strong_20_Emphasis"><text:span text:style-name="Source_20_Text">totalClassPoints</text:span></text:span> (Line 8)Defines a <text:span text:style-name="Strong_20_Emphasis"><text:span text:style-name="Source_20_Text">function</text:span></text:span> named <text:span text:style-name="Strong_20_Emphasis"><text:span text:style-name="Source_20_Text">addPoints</text:span></text:span> that accepts two parameters (Lines 11-17):An instance of a <text:span text:style-name="Strong_20_Emphasis"><text:span text:style-name="Source_20_Text">StudentRecord</text:span></text:span> in <text:span text:style-name="Strong_20_Emphasis"><text:span text:style-name="Source_20_Text">storage</text:span></text:span> (Line 12)The <text:span text:style-name="Strong_20_Emphasis"><text:span text:style-name="Source_20_Text">earnedPoints</text:span></text:span> to add to the students record (Line 13)The actual calculation of the students <text:span text:style-name="Strong_20_Emphasis"><text:span text:style-name="Source_20_Text">totalClassPoints</text:span></text:span> (Line 16)The end of the definition of <text:span text:style-name="Strong_20_Emphasis"><text:span text:style-name="Source_20_Text">addPoints function</text:span></text:span>End of the definition of the <text:span text:style-name="Strong_20_Emphasis"><text:span text:style-name="Source_20_Text">library</text:span></text:span> (Line 17)</text:p>
      <text:h text:style-name="Heading_20_4" text:outline-level="4"><text:bookmark-start text:name="__RefHeading___example_of_importing_and_using_a_library_7"/><text:bookmark-start text:name="example_of_importing_and_using_a_library"/>Example of Importing and Using a Library<text:bookmark-end text:name="__RefHeading___example_of_importing_and_using_a_library_7"/><text:bookmark-end text:name="example_of_importing_and_using_a_library"/></text:h>
      <text:p text:style-name="Text_20_body"><text:a xlink:type="simple" xlink:href="#dido:public:ra:1.2_views:3_taxonomic:4_data_tax:08_objects:07_opers:09_general" text:style-name="Local_20_link" text:visited-style-name="Visited_20_Local_20_Link"> Return to Top</text:a></text:p>
      <text:p text:style-name="Text_20_body">In the example, the library code is saved iin the same file as <text:span text:style-name="Strong_20_Emphasis"><text:span text:style-name="Source_20_Text">contract MyClass</text:span></text:span>. It could be stored in a separte file and then imported iinto the <text:span text:style-name="Strong_20_Emphasis"><text:span text:style-name="Source_20_Text">contract MyClass</text:span></text:span> file. If the <text:span text:style-name="Strong_20_Emphasis"><text:span text:style-name="Source_20_Text">StudentLibrary</text:span></text:span> file is kept in its own file in the same directory as the <text:span text:style-name="Strong_20_Emphasis"><text:span text:style-name="Source_20_Text">contract MyClass</text:span></text:span> file <text:span text:style-name="Strong_20_Emphasis"><text:span text:style-name="Source_20_Text">StudentLibrary.sol</text:span></text:span>.</text:p>
      <text:p text:style-name="Text_20_body">In the folowing exaple, both the <text:span text:style-name="Strong_20_Emphasis"><text:span text:style-name="Source_20_Text">import</text:span></text:span> and the <text:span text:style-name="Strong_20_Emphasis"><text:span text:style-name="Source_20_Text">using</text:span></text:span> are used:</text:p>
      <text:p text:style-name="Text_20_body">The entirity of the <text:span text:style-name="Strong_20_Emphasis"><text:span text:style-name="Source_20_Text">library StudentLibrary</text:span></text:span> is replaced by an <text:span text:style-name="Strong_20_Emphasis"><text:span text:style-name="Source_20_Text">import</text:span></text:span> statement (Line 4)The <text:span text:style-name="Strong_20_Emphasis">Using</text:span> statements extends the instances of <text:span text:style-name="Strong_20_Emphasis"><text:span text:style-name="Source_20_Text">StudentRecord</text:span></text:span> with the operations iin the <text:span text:style-name="Strong_20_Emphasis"><text:span text:style-name="Source_20_Text">StudentLibrary</text:span></text:span> (Line 7)The code is modified to use the cleaner, more easily read <text:span text:style-name="Strong_20_Emphasis"><text:span text:style-name="Source_20_Text">StudentLibrary</text:span></text:span> defined <text:span text:style-name="Strong_20_Emphasis"><text:span text:style-name="Source_20_Text">function</text:span></text:span> (Lines 11-13)This form of defining and using a <text:span text:style-name="Strong_20_Emphasis"><text:span text:style-name="Source_20_Text">library</text:span></text:span> facilitates the reuse of the library by multiple <text:span text:style-name="Strong_20_Emphasis">Smart Contracts</text:span>, helps with the maintenance by only having the code defined once, and helps with creating <text:a xlink:type="simple" xlink:href="https://www.omgwiki.org/dido/doku.php?id=dido:public:ra:xapend:xapend.a_glossary:o:oo" text:style-name="Internet_20_link" text:visited-style-name="Visited_20_Internet_20_Link">Object-Oriented (OO)</text:a> architectures and designs. </text:p>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8_objects:07_opers:09_general</dc:title>
  </office:meta>
</office:document-meta>
</file>