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7100ee0ad04bc8109de47dd3b4dafcb.png"/>
  <manifest:file-entry manifest:media-type="image/png" manifest:full-path="Pictures/79bf0fa49acdcebe48b9b3824512621a.png"/>
  <manifest:file-entry manifest:media-type="image/png" manifest:full-path="Pictures/51369631c18cd5f212ddf67fb2ce79c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FF"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3_taxonomic:4_data_tax:08_objects:07_opers:11_visibility"/><text:bookmark-start text:name="__RefHeading___visibility_1"/><text:bookmark-start text:name="visibility"/>2.3.4.8.4.7 Visibility<text:bookmark-end text:name="__RefHeading___visibility_1"/><text:bookmark-end text:name="visibility"/></text:h>
      <text:p text:style-name="Text_20_body"><text:a xlink:type="simple" xlink:href="https://www.omgwiki.org/dido/doku.php?id=dido:public:ra:1.2_views:3_taxonomic:4_data_tax:08_objects:07_opers:start" text:style-name="Internet_20_link" text:visited-style-name="Visited_20_Internet_20_Link"> Return to Operation Data</text:a></text:p>
      <text:h text:style-name="Heading_20_2" text:outline-level="2"><text:bookmark-start text:name="__RefHeading___overview_2"/><text:bookmark-start text:name="overview"/>Overview<text:bookmark-end text:name="__RefHeading___overview_2"/><text:bookmark-end text:name="overview"/></text:h>
      <text:p text:style-name="Text_20_body"><text:a xlink:type="simple" xlink:href="#dido:public:ra:1.2_views:3_taxonomic:4_data_tax:08_objects:07_opers:11_visibility" text:style-name="Local_20_link" text:visited-style-name="Visited_20_Local_20_Link"> Return to Top</text:a></text:p>
      <text:p text:style-name="Text_20_body"><text:span text:style-name="Strong_20_Emphasis">Visibility</text:span> is a major feature of <text:a xlink:type="simple" xlink:href="https://www.omgwiki.org/dido/doku.php?id=dido:public:ra:xapend:xapend.a_glossary:o:oop" text:style-name="Internet_20_link" text:visited-style-name="Visited_20_Internet_20_Link">Object-Oriented Programming (OOP)</text:a> allowing architects and engineers to design rules covering the visibility of an <text:a xlink:type="simple" xlink:href="https://www.omgwiki.org/dido/doku.php?id=dido:public:ra:xapend:xapend.a_glossary:o:object" text:style-name="Internet_20_link" text:visited-style-name="Visited_20_Internet_20_Link"> Object's</text:a> state variables and operations to other objects within the application or system.</text:p>
      <text:p text:style-name="Text_20_body">For instance, to prevent a certain <text:span text:style-name="Strong_20_Emphasis"><text:span text:style-name="Source_20_Text">State Variable</text:span></text:span> to be modified from outside the <text:span text:style-name="Strong_20_Emphasis"><text:span text:style-name="Source_20_Text">class</text:span></text:span>. The default <text:span text:style-name="Strong_20_Emphasis">Visibility</text:span> is for many OOP Languages (PHP, C++. Java, etc.) are often <text:span text:style-name="Strong_20_Emphasis"><text:span text:style-name="Source_20_Text">public</text:span></text:span> meaning the class members are accessible from anywhere (internal or external objects). In C++, there are two ways to declare objects: <text:span text:style-name="Strong_20_Emphasis"><text:span text:style-name="Source_20_Text">class</text:span></text:span> and <text:span text:style-name="Strong_20_Emphasis"><text:span text:style-name="Source_20_Text">struct</text:span></text:span>. The main difference is the assumption of the member <text:span text:style-name="Strong_20_Emphasis">Field</text:span> and <text:span text:style-name="Strong_20_Emphasis">Operational</text:span> Data visibility. In C++, in <text:span text:style-name="Strong_20_Emphasis"><text:span text:style-name="Source_20_Text">struct</text:span></text:span>s, all <text:span text:style-name="Strong_20_Emphasis">Field</text:span> and <text:span text:style-name="Strong_20_Emphasis">Operational</text:span> data are by default <text:span text:style-name="Strong_20_Emphasis"><text:span text:style-name="Source_20_Text">public</text:span></text:span> unless otherwise specified. In a <text:span text:style-name="Strong_20_Emphasis"><text:span text:style-name="Source_20_Text">class</text:span></text:span>, all <text:span text:style-name="Strong_20_Emphasis"><text:span text:style-name="Source_20_Text">Field</text:span></text:span> and <text:span text:style-name="Strong_20_Emphasis"><text:span text:style-name="Source_20_Text">Operational</text:span></text:span> Data are considered <text:span text:style-name="Strong_20_Emphasis"><text:span text:style-name="Source_20_Text">private</text:span></text:span> unless specified differently. </text:p>
      <text:p text:style-name="Text_20_body"><text:span text:style-name="Strong_20_Emphasis">Visibility</text:span> of a <text:span text:style-name="Strong_20_Emphasis"><text:span text:style-name="Source_20_Text">class</text:span></text:span> member determines where the <text:span text:style-name="Strong_20_Emphasis">Field</text:span> or<text:span text:style-name="Strong_20_Emphasis"> Operational</text:span> Data is accessible or modifiable, or from where the member function can be called.</text:p>
      <table:table table:style-name="Table">
        <table:table-column/>
        <table:table-column/>
        <table:table-row>
          <table:table-cell office:value-type="string" table:style-name="tableheader">
            <text:p text:style-name="Table_20_Heading">  Visibility  </text:p>
          </table:table-cell>
          <table:table-cell office:value-type="string" table:style-name="tableheader">
            <text:p text:style-name="Table_20_Heading">  Description  </text:p>
          </table:table-cell>
        </table:table-row>
        <table:table-row>
          <table:table-cell office:value-type="string" table:style-name="tableheader">
            <text:p text:style-name="Table_20_Heading"> public    </text:p>
          </table:table-cell>
          <table:table-cell office:value-type="string" table:style-name="tablecell">
            <text:p text:style-name="tablealignleft"> The member variable/function can be accessed/called in any statement within any function. </text:p>
          </table:table-cell>
        </table:table-row>
        <table:table-row>
          <table:table-cell office:value-type="string" table:style-name="tableheader">
            <text:p text:style-name="Table_20_Heading"> protected </text:p>
          </table:table-cell>
          <table:table-cell office:value-type="string" table:style-name="tablecell">
            <text:p text:style-name="tablealignleft"> The member variable/function can only be accessed/called in the statements of functions of the class to which the variables/functions belong and any derived classes (subclasses). </text:p>
          </table:table-cell>
        </table:table-row>
        <table:table-row>
          <table:table-cell office:value-type="string" table:style-name="tableheader">
            <text:p text:style-name="Table_20_Heading"> private   </text:p>
          </table:table-cell>
          <table:table-cell office:value-type="string" table:style-name="tablecell">
            <text:p text:style-name="tablealignleft"> The member variable/function can only be accessed/called in the statements of member functions of the class to which the variables/functions belong. </text:p>
          </table:table-cell>
        </table:table-row>
      </table:table>
      <text:p text:style-name="Text_20_body"><text:span text:style-name="Strong_20_Emphasis">Note:</text:span> <text:span text:style-name="Strong_20_Emphasis">Visibility</text:span> is generally implemented by adding labels to the member variables or member operations.Figure , graphically tries to represent the various <text:span text:style-name="Strong_20_Emphasis">Visibility</text:span> characteristics found in OOP. <text:span text:style-name="Strong_20_Emphasis"><text:span text:style-name="Source_20_Text">public</text:span></text:span>, <text:span text:style-name="Strong_20_Emphasis"><text:span text:style-name="Source_20_Text">internal</text:span></text:span>, and <text:span text:style-name="Strong_20_Emphasis"><text:span text:style-name="Source_20_Text">private</text:span></text:span> Visibility attributes can be associated with <text:span text:style-name="Strong_20_Emphasis"><text:span text:style-name="Source_20_Text">State Variables</text:span></text:span> or with <text:span text:style-name="Strong_20_Emphasis"><text:span text:style-name="Source_20_Text">Functions</text:span></text:span>.</text:p>
      <text:p text:style-name="Text_20_body">
<draw:frame draw:style-name="mediacenter" draw:name="0" text:anchor-type="paragraph" draw:z-index="0" svg:width="18.520833333333cm" style:rel-width="100%" svg:height="10.99062377595cm" style:rel-height="scale"><draw:image xlink:href="Pictures/17100ee0ad04bc8109de47dd3b4dafcb.png" xlink:type="simple" xlink:show="embed" xlink:actuate="onLoad"/></draw:frame>
</text:p>
      <text:p text:style-name="Text_20_body">The Object-Oriented Programming (OOP) Visibility Kinds
</text:p>
      <text:p text:style-name="Text_20_body">See the following on C++ and visibility<text:note text:id="ftn0" text:note-class="footnote"><text:note-citation text:label="1)">1)</text:note-citation><text:note-body><text:p text:style-name="Footnote">
geeksforgeeks,
<text:span text:style-name="underline">Visibility Modes in C++ with Examples</text:span>,
4 March 2020,
Accessed 14 December 2021,
<text:a xlink:type="simple" xlink:href="https://www.geeksforgeeks.org/visibility-modes-in-c-with-examples/" text:style-name="Internet_20_link" text:visited-style-name="Visited_20_Internet_20_Link">https://www.geeksforgeeks.org/visibility-modes-in-c-with-examples/</text:a>
</text:p></text:note-body></text:note>.</text:p>
      <text:p text:style-name="Text_20_body"> An example of using <text:span text:style-name="Strong_20_Emphasis">Visibility</text:span> labels in a simple C++ program.</text:p>
      <text:p text:style-name="Text_20_body"><text:span text:style-name="Strong_20_Emphasis">Note:</text:span> Often the coding styles specify the attributes with a particular label be listed together (i.e., all public state variables listed together, etc.) and they are listed alphabetically within the group. The Labels are listed from least restrictive to most restrictive (i.e., <text:span text:style-name="Strong_20_Emphasis">public</text:span>, <text:span text:style-name="Strong_20_Emphasis">protected</text:span>, and <text:span text:style-name="Strong_20_Emphasis">private</text:span>)</text:p>
      <text:h text:style-name="Heading_20_2" text:outline-level="2"><text:bookmark-start text:name="__RefHeading___dido_specifics_3"/><text:bookmark-start text:name="dido_specifics"/>DIDO Specifics<text:bookmark-end text:name="__RefHeading___dido_specifics_3"/><text:bookmark-end text:name="dido_specifics"/></text:h>
      <text:p text:style-name="Text_20_body"><text:a xlink:type="simple" xlink:href="#dido:public:ra:1.2_views:3_taxonomic:4_data_tax:08_objects:07_opers:11_visibility" text:style-name="Local_20_link" text:visited-style-name="Visited_20_Local_20_Link"> Return to Top</text:a></text:p>
      <text:p text:style-name="Text_20_body">Solidity has similar visibility to those used in more traditional <text:a xlink:type="simple" xlink:href="https://www.omgwiki.org/dido/doku.php?id=dido:public:ra:xapend:xapend.a_glossary:o:oop" text:style-name="Internet_20_link" text:visited-style-name="Visited_20_Internet_20_Link">Object-Oriented Programming (OOP)</text:a>, however, it introduces a new visibility attribute <text:span text:style-name="Strong_20_Emphasis">External</text:span>. All the regular OOP <text:span text:style-name="Strong_20_Emphasis">Visibility</text:span> attributes are applicable to <text:span text:style-name="Strong_20_Emphasis">Functions</text:span> and <text:span text:style-name="Strong_20_Emphasis">State Variables</text:span>. The <text:span text:style-name="Strong_20_Emphasis">External</text:span> visibility attribute can only be used with <text:span text:style-name="Strong_20_Emphasis">functions</text:span><text:note text:id="ftn1" text:note-class="footnote"><text:note-citation text:label="2)">2)</text:note-citation><text:note-body><text:p text:style-name="Footnote">
Solidity Language,
<text:span text:style-name="underline">Contracts : Visibility and Getters</text:span>,
Published: version 0.8.10,
Accessed: 20 December 2021,
<text:a xlink:type="simple" xlink:href="https://docs.soliditylang.org/en/v0.8.10/contracts.html" text:style-name="Internet_20_link" text:visited-style-name="Visited_20_Internet_20_Link">https://docs.soliditylang.org/en/v0.8.10/contracts.html</text:a>
</text:p></text:note-body></text:note>.</text:p>
      <table:table table:style-name="Table">
        <table:table-column/>
        <table:table-column/>
        <table:table-row>
          <table:table-cell office:value-type="string" table:style-name="tableheader">
            <text:p text:style-name="Table_20_Heading">  Visibility  </text:p>
          </table:table-cell>
          <table:table-cell office:value-type="string" table:style-name="tableheader">
            <text:p text:style-name="Table_20_Heading">  Description  </text:p>
          </table:table-cell>
        </table:table-row>
        <table:table-row>
          <table:table-cell office:value-type="string" table:style-name="tableheader">
            <text:p text:style-name="Table_20_Heading">  external    </text:p>
          </table:table-cell>
          <table:table-cell office:value-type="string" table:style-name="tablecell">
            <text:p text:style-name="tablealignleft"> External functions are part of the contract interface, which means they can be called from other contracts and <text:span text:style-name="Strong_20_Emphasis">via transactions</text:span>. An external function <text:span text:style-name="Strong_20_Emphasis"><text:span text:style-name="Source_20_Text">f</text:span></text:span> cannot be called internally (i.e. <text:span text:style-name="Strong_20_Emphasis"><text:span text:style-name="Source_20_Text">f()</text:span></text:span> does not work, but <text:span text:style-name="Strong_20_Emphasis"><text:span text:style-name="Source_20_Text">this.f()</text:span></text:span> works). When an <text:span text:style-name="Strong_20_Emphasis"><text:span text:style-name="Source_20_Text">external</text:span></text:span> function is called, a transaction block is automatically started covering all the statements in the body of the function. If the block of code in the function executes without exception, control is returned to the calling contract. If any statement raises an exception, then all the changes made to the <text:span text:style-name="Strong_20_Emphasis"><text:span text:style-name="Source_20_Text">state variables</text:span></text:span> are reverted to the original values existing before the transaction was started. <text:span text:style-name="Strong_20_Emphasis">Note:</text:span> Depending on how the external function was called, either a <text:span text:style-name="Strong_20_Emphasis"><text:span text:style-name="Source_20_Text">status</text:span></text:span> is returned to the calling contract or an exception is raised to the caller (i.e., and the process is repeated for that contract). 
<draw:frame draw:style-name="mediacenter" draw:name="1" text:anchor-type="paragraph" draw:z-index="1" svg:width="13.229166666667cm" svg:height="9.4199902723735cm"><draw:image xlink:href="Pictures/79bf0fa49acdcebe48b9b3824512621a.png" xlink:type="simple" xlink:show="embed" xlink:actuate="onLoad"/></draw:frame>
</text:p>
            <text:p text:style-name="Text_20_body">External Functions imply a Transaction.
</text:p>
          </table:table-cell>
        </table:table-row>
        <table:table-row>
          <table:table-cell office:value-type="string" table:style-name="tableheader">
            <text:p text:style-name="Table_20_Heading">  public      </text:p>
          </table:table-cell>
          <table:table-cell office:value-type="string" table:style-name="tablecell">
            <text:p text:style-name="tablealignleft"> Public functions are part of the contract interface and can be either called internally or via messages. For public state variables, an automatic getter function (see below) is generated. </text:p>
          </table:table-cell>
        </table:table-row>
        <table:table-row>
          <table:table-cell office:value-type="string" table:style-name="tableheader">
            <text:p text:style-name="Table_20_Heading">  internal    </text:p>
          </table:table-cell>
          <table:table-cell office:value-type="string" table:style-name="tablecell">
            <text:p text:style-name="tablealignleft"> Those functions and state variables can only be accessed internally (i.e. from within the current contract or contracts deriving from it), without using this. This is the default visibility level for state variables. </text:p>
          </table:table-cell>
        </table:table-row>
        <table:table-row>
          <table:table-cell office:value-type="string" table:style-name="tableheader">
            <text:p text:style-name="Table_20_Heading">  private     </text:p>
          </table:table-cell>
          <table:table-cell office:value-type="string" table:style-name="tablecell">
            <text:p text:style-name="tablealignleft"> Private functions and state variables are only visible for the contract they are defined in, and not in derived contracts. </text:p>
          </table:table-cell>
        </table:table-row>
      </table:table>
      <text:p text:style-name="Text_20_body"><text:span text:style-name="Strong_20_Emphasis">Note:</text:span> All data on a public blockchain should be considered <text:span text:style-name="Strong_20_Emphasis">public</text:span>, even <text:span text:style-name="Strong_20_Emphasis">private</text:span> state variables. <text:span text:style-name="Strong_20_Emphasis">Private</text:span> state variables are not available for another contract to read, however, these variables can be read using <text:a xlink:type="simple" xlink:href="https://www.omgwiki.org/dido/doku.php?id=dido:public:ra:xapend:xapend.a_glossary:w:web3.js" text:style-name="Internet_20_link" text:visited-style-name="Visited_20_Internet_20_Link">web3.js</text:a>. <text:span text:style-name="Strong_20_Emphasis">Never store sensitive data on the public blockchain</text:span>. <text:note text:id="ftn2" text:note-class="footnote"><text:note-citation text:label="3)">3)</text:note-citation><text:note-body><text:p text:style-name="Footnote">
Cyrpto Market Pool - Blockchain Engineer Resource,
<text:span text:style-name="underline">Accessing Solidity smart contract data that is declared private</text:span>,
Accessed: 29 January 2022,
<text:a xlink:type="simple" xlink:href="https://cryptomarketpool.com/access-private-data-on-the-eth-blockchain/" text:style-name="Internet_20_link" text:visited-style-name="Visited_20_Internet_20_Link">https://cryptomarketpool.com/access-private-data-on-the-eth-blockchain/</text:a>
</text:p></text:note-body></text:note>.Figure , graphically tries to represent the various <text:span text:style-name="Strong_20_Emphasis">Visibility</text:span> characteristics found in Solidity. <text:span text:style-name="Strong_20_Emphasis"><text:span text:style-name="Source_20_Text">public</text:span></text:span>, <text:span text:style-name="Strong_20_Emphasis"><text:span text:style-name="Source_20_Text">internal</text:span></text:span>, and <text:span text:style-name="Strong_20_Emphasis"><text:span text:style-name="Source_20_Text">private</text:span></text:span> Visibility attributes can be associated with <text:span text:style-name="Strong_20_Emphasis"><text:span text:style-name="Source_20_Text">State Variables</text:span></text:span> or with <text:span text:style-name="Strong_20_Emphasis"><text:span text:style-name="Source_20_Text">Functions</text:span></text:span>, however, the <text:span text:style-name="Strong_20_Emphasis"><text:span text:style-name="Source_20_Text">external</text:span></text:span> visibility attribute can only be associated with <text:span text:style-name="Strong_20_Emphasis"><text:span text:style-name="Source_20_Text">functions</text:span></text:span>.</text:p>
      <text:p text:style-name="Text_20_body">
<draw:frame draw:style-name="mediacenter" draw:name="2" text:anchor-type="paragraph" draw:z-index="2" svg:width="18.520833333333cm" style:rel-width="100%" svg:height="11.129993112948cm" style:rel-height="scale"><draw:image xlink:href="Pictures/51369631c18cd5f212ddf67fb2ce79c9.png" xlink:type="simple" xlink:show="embed" xlink:actuate="onLoad"/></draw:frame>
</text:p>
      <text:p text:style-name="Text_20_body">The Solidity Visibility Kinds
</text:p>
      <text:p text:style-name="Text_20_body"><text:span text:style-name="PluginODTAutoStyle_Text_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FF"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3_taxonomic:4_data_tax:08_objects:07_opers:11_visibility</dc:title>
  </office:meta>
</office:document-meta>
</file>