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3fb5323d7967f6e20f450809209b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98.61pt"/>
    </style:style>
    <style:style style:name="highlight_kw1" style:family="text">
      <style:text-properties fo:color="#b1b100"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sy0" style:family="text">
      <style:text-properties fo:color="#66cc66"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3_1" style:family="table-column">
      <style:table-column-properties style:column-width="498.61pt"/>
    </style:style>
    <style:style style:name="highlight_co1" style:family="text">
      <style:text-properties fo:color="#808080" fo:font-style="italic" fo:font-family="Consolas" fo:font-size="10.5pt" fo:border="0pt none"/>
    </style:style>
    <style:style style:name="highlight_st0" style:family="text">
      <style:text-properties fo:color="#ff0000" fo:font-family="Consolas" fo:font-size="10.5pt" fo:font-style="normal" fo:border="0pt none"/>
    </style:style>
    <style:style style:name="highlight_me1" style:family="text">
      <style:text-properties fo:color="#006600" fo:font-family="Consolas" fo:font-size="10.5pt" fo:font-style="normal" fo:border="0pt none"/>
    </style:style>
    <style:style style:name="PluginODTAutoStyle_Text_5"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8_objects:07_opers:start"/><text:bookmark-start text:name="__RefHeading___operation_data_1"/><text:bookmark-start text:name="operation_data"/>2.3.4.8.4 Operation Data<text:bookmark-end text:name="__RefHeading___operation_data_1"/><text:bookmark-end text:name="operation_data"/></text:h>
      <text:p text:style-name="Text_20_body"><text:a xlink:type="simple" xlink:href="https://www.omgwiki.org/dido/doku.php?id=dido:public:ra:1.2_views:3_taxonomic:4_data_tax:08_objects:start" text:style-name="Internet_20_link" text:visited-style-name="Visited_20_Internet_20_Link"> Return to Object Data Taxonomy</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08_objects:07_opers:start" text:style-name="Local_20_link" text:visited-style-name="Visited_20_Local_20_Link"> Return to Top</text:a></text:p>
      <text:p text:style-name="Text_20_body">Any particular operation within an Object is generally <text:a xlink:type="simple" xlink:href="https://www.omgwiki.org/dido/doku.php?id=dido:public:ra:xapend:xapend.a_glossary:i:imperative" text:style-name="Internet_20_link" text:visited-style-name="Visited_20_Internet_20_Link"> Imperative</text:a> in nature. This means that the Operations are composed of a set of statements. As the program steps through the Operation and executes each statement (i.e., instruction) the state of the Object is changed. Some statements change the values of the <text:span text:style-name="Strong_20_Emphasis">Field Data</text:span> while others change the flow of execution through <text:a xlink:type="simple" xlink:href="https://www.omgwiki.org/dido/doku.php?id=dido:public:ra:xapend:xapend.a_glossary:c:control_flow" text:style-name="Internet_20_link" text:visited-style-name="Visited_20_Internet_20_Link">Control Flow</text:a> operations (i.e., <text:span text:style-name="Strong_20_Emphasis"><text:span text:style-name="Source_20_Text">IF / ELSE IF / ELSE / ENDIF</text:span></text:span>, or <text:span text:style-name="Strong_20_Emphasis"><text:span text:style-name="Source_20_Text">FOR LOOPS  | WHILE LOOPS /</text:span></text:span>, etc.).
As the statements are executed, the <text:span text:style-name="Strong_20_Emphasis"><text:span text:style-name="Source_20_Text">Program Counter</text:span></text:span> for the Operation is also modified. <text:span text:style-name="Strong_20_Emphasis">Note:</text:span> Rarely are all the statements contained within a single operation, but relies on calling and executing other Operations. Therefore, most Operations are also considered a <text:a xlink:type="simple" xlink:href="https://www.omgwiki.org/dido/doku.php?id=dido:public:ra:xapend:xapend.a_glossary:p:procedurallanguage" text:style-name="Internet_20_link" text:visited-style-name="Visited_20_Internet_20_Link">Procedural Language</text:a>. Figure  provides a graphic of the difference between <text:span text:style-name="Strong_20_Emphasis">Imperative</text:span> and <text:span text:style-name="Strong_20_Emphasis">Procedural</text:span> Programs.</text:p>
      <text:p text:style-name="Text_20_body">
<draw:frame draw:style-name="mediacenter" draw:name="0" text:anchor-type="paragraph" draw:z-index="0" svg:width="21.166666666667cm" style:rel-width="100%" svg:height="13.164146187776cm" style:rel-height="scale"><draw:image xlink:href="Pictures/2a3fb5323d7967f6e20f450809209b9e.png" xlink:type="simple" xlink:show="embed" xlink:actuate="onLoad"/></draw:frame>
</text:p>
      <text:p text:style-name="Text_20_body">The difference between <text:span text:style-name="Strong_20_Emphasis">Imperative</text:span> and <text:span text:style-name="Strong_20_Emphasis">Procedural</text:span> Programming.
</text:p>
      <text:p text:style-name="Text_20_body">To confuse the situation, even more, there is a differentiation between the Imperative or Procedural: function, procedure, and method.</text:p>
      <table:table table:style-name="Table">
        <table:table-column/>
        <table:table-column/>
        <table:table-row>
          <table:table-cell office:value-type="string" table:style-name="tablecell">
            <text:p text:style-name="tablealignleft"> <text:span text:style-name="Strong_20_Emphasis">function</text:span>  </text:p>
          </table:table-cell>
          <table:table-cell office:value-type="string" table:style-name="tablecell">
            <text:p text:style-name="tablealignleft"> a named set of instructions that perform a task and return a single value to the caller of the function. Generally, all the parameters passed to the function are considered <text:span text:style-name="Strong_20_Emphasis"><text:span text:style-name="Source_20_Text">IN</text:span></text:span> (i.e., Read-Only). </text:p>
          </table:table-cell>
        </table:table-row>
        <table:table-row>
          <table:table-cell office:value-type="string" table:style-name="tablecell">
            <text:p text:style-name="tablealignleft"> <text:span text:style-name="Strong_20_Emphasis">procedure</text:span> </text:p>
          </table:table-cell>
          <table:table-cell office:value-type="string" table:style-name="tablecell">
            <text:p text:style-name="tablealignleft"> a named set of instructions that perform a task and do not return any values to the caller. The results of the procedure call are changes made to the parameters which can be declared, <text:span text:style-name="Strong_20_Emphasis"><text:span text:style-name="Source_20_Text">IN</text:span></text:span>, <text:span text:style-name="Strong_20_Emphasis"><text:span text:style-name="Source_20_Text">OUT</text:span></text:span> (i.e., Write-Only), or <text:span text:style-name="Strong_20_Emphasis"><text:span text:style-name="Source_20_Text">INOUT</text:span></text:span> (i.e., Read-Write). Procedures often behave like <text:span text:style-name="Strong_20_Emphasis">functions</text:span> in that they return a single value to the caller. The value can be a success flag or a return code. The caller can examine the results to help control the flow through the program. Most modern languages would rather use <text:span text:style-name="Strong_20_Emphasis"><text:a xlink:type="simple" xlink:href="https://www.omgwiki.org/dido/doku.php?id=dido:public:ra:xapend:xapend.a_glossary:e:exception" text:style-name="Internet_20_link" text:visited-style-name="Visited_20_Internet_20_Link"> Exceptions</text:a></text:span> instead.</text:p>
          </table:table-cell>
        </table:table-row>
        <table:table-row>
          <table:table-cell office:value-type="string" table:style-name="tablecell">
            <text:p text:style-name="tablealignleft"> <text:span text:style-name="Strong_20_Emphasis">method</text:span>    </text:p>
          </table:table-cell>
          <table:table-cell office:value-type="string" table:style-name="tablecell">
            <text:p text:style-name="tablealignleft"> a <text:span text:style-name="Strong_20_Emphasis">function</text:span> or a <text:span text:style-name="Strong_20_Emphasis">procedure</text:span> that is associated with an Object in OOP.</text:p>
          </table:table-cell>
        </table:table-row>
      </table:table>
      <text:p text:style-name="Text_20_body"><text:span text:style-name="Strong_20_Emphasis">Note:</text:span> Regardless of the classification of the set of instructions, there should be no unintended side effects from calling the function. For example, calling a function should not affect anything else in the system. For example, calling a <text:span text:style-name="Strong_20_Emphasis">square Root</text:span> function should not start a printer.</text:p>
      <text:h text:style-name="Heading_20_2" text:outline-level="2"><text:bookmark-start text:name="__RefHeading___exceptions_3"/><text:bookmark-start text:name="exceptions"/>Exceptions<text:bookmark-end text:name="__RefHeading___exceptions_3"/><text:bookmark-end text:name="exceptions"/></text:h>
      <text:p text:style-name="Text_20_body"><text:a xlink:type="simple" xlink:href="#dido:public:ra:1.2_views:3_taxonomic:4_data_tax:08_objects:07_opers:start" text:style-name="Local_20_link" text:visited-style-name="Visited_20_Local_20_Link"> Return to Top</text:a></text:p>
      <text:p text:style-name="Text_20_body">An important aspect of executing any set of instructions is <text:span text:style-name="Strong_20_Emphasis"><text:span text:style-name="Source_20_Text">What happens if there is an error?</text:span></text:span>. </text:p>
      <text:p text:style-name="Text_20_body">The error condition could arise from system errors such as:</text:p>
      <text:p text:style-name="Text_20_body"><text:span text:style-name="Strong_20_Emphasis">Access denied <text:a xlink:type="simple" xlink:href="https://www.omgwiki.org/dido/doku.php?id=dido:public:ra:xapend:xapend.a_glossary:s:segfault" text:style-name="Internet_20_link" text:visited-style-name="Visited_20_Internet_20_Link">Segmentation Fault (SEGFAULT)</text:a></text:span> occurs when the user does not have privileges to a resource, such as a file, or when the resources are locked by some program or user. Other examples would be trying to access memory that is outside the current program space or trying to execute a null instruction. <text:span text:style-name="Strong_20_Emphasis">Device not ready</text:span> occurs when an external device is not ready or available. For example, a disk drive that has not been mounted, accessing a monitor that has been disconnected. The resource may have been powered down, disconnected, damaged, moved, deleted, or had a fault. Alternatively, the resource as specified may simply not exist (i.e., typographical errors in its name).<text:span text:style-name="Strong_20_Emphasis">Low Disk Space</text:span> occurs when the disk system is full or nearly full.<text:span text:style-name="Strong_20_Emphasis">Out of memory</text:span> occurs when the system runs out of <text:span text:style-name="Strong_20_Emphasis">Heap</text:span> and/or <text:span text:style-name="Strong_20_Emphasis"><text:a xlink:type="simple" xlink:href="https://www.omgwiki.org/dido/doku.php?id=dido:public:ra:xapend:xapend.a_glossary:s:stack_memory" text:style-name="Internet_20_link" text:visited-style-name="Visited_20_Internet_20_Link">Stack Memory</text:a></text:span> memory. The system can not load new programs or functions (i.e., <text:span text:style-name="Strong_20_Emphasis">Stack</text:span>) or execute the existing ones (i.e., <text:span text:style-name="Strong_20_Emphasis">Heap</text:span> limit)The error conditions could arise from runtime errors such as:</text:p>
      <text:p text:style-name="Text_20_body"><text:span text:style-name="Strong_20_Emphasis">Dividing by zero</text:span> occurs when, during execution, an attempt is made to divide a number by zero. Because these types of errors can not be c=found at compile-time, they occur at runtime. <text:span text:style-name="Strong_20_Emphasis">Out of Bound</text:span> occurs when a program tries to access an element in an array that is out of range of the array. Many languages dimension arrays 0 to +number), some allow negative indexing and others do not. <text:span text:style-name="Strong_20_Emphasis">Type Mismatch</text:span> occurs when an attempt is made to store a value into an array that is not compatible (i.e., trying to store an integer in an array of strings).<text:span text:style-name="Strong_20_Emphasis">Range Error</text:span> occurs when a value does not meet the allowable range of values specified by the code. For example, trying to set a value of 200 into a value described by a percent type that ranges from 0 to 100.<text:span text:style-name="Strong_20_Emphasis">Number Format Error</text:span> occurs when an attempt is made to convert a string to a number, but the string does not match the described format. For Example, trying to convert the String <text:span text:style-name="Strong_20_Emphasis"><text:span text:style-name="Source_20_Text">“one”</text:span></text:span> to a number. The error conditions could arise from syntax or semantic errors. <text:span text:style-name="Strong_20_Emphasis">Note:</text:span> strongly typed systems avoid these errors) such as</text:p>
      <text:p text:style-name="Text_20_body"><text:span text:style-name="Strong_20_Emphasis"><text:span text:style-name="Source_20_Text">Value must be an Unsigned Integer</text:span></text:span> occurs when the basic types of parameters do not match. Usually, this occurs when the code has changed or the correct <text:a xlink:type="simple" xlink:href="https://www.omgwiki.org/dido/doku.php?id=dido:public:ra:xapend:xapend.a_glossary:s:shared_libraries" text:style-name="Internet_20_link" text:visited-style-name="Visited_20_Internet_20_Link">Shared Library</text:a> can not be found. <text:span text:style-name="Strong_20_Emphasis"><text:span text:style-name="Source_20_Text">Too Few Parameters</text:span></text:span> occurs when the code tries to call a procedure, function, or method that requires more parameters than can be found in the existing libraries. This can occur due to changes in the calling signature or when a <text:a xlink:type="simple" xlink:href="https://www.omgwiki.org/dido/doku.php?id=dido:public:ra:xapend:xapend.a_glossary:s:shared_libraries" text:style-name="Internet_20_link" text:visited-style-name="Visited_20_Internet_20_Link">Shared Library</text:a> is not found.<text:span text:style-name="Strong_20_Emphasis"><text:span text:style-name="Source_20_Text">Class Not Found</text:span></text:span> occurs when the code is trying to instantiate a class whose definition is not included in the current program or any of the other <text:a xlink:type="simple" xlink:href="https://www.omgwiki.org/dido/doku.php?id=dido:public:ra:xapend:xapend.a_glossary:s:shared_libraries" text:style-name="Internet_20_link" text:visited-style-name="Visited_20_Internet_20_Link">Shared Library</text:a>. <text:span text:style-name="Strong_20_Emphasis"><text:span text:style-name="Source_20_Text">Interrupted</text:span></text:span> occurs when one thread or process interrupts another thread or process.In most modern <text:a xlink:type="simple" xlink:href="https://www.omgwiki.org/dido/doku.php?id=dido:public:ra:xapend:xapend.a_glossary:o:oo" text:style-name="Internet_20_link" text:visited-style-name="Visited_20_Internet_20_Link">Object-Oriented (OO)</text:a> languages ( i.e., Java, C#, C++, Python, etc.) these <text:span text:style-name="Strong_20_Emphasis">Error Conditions</text:span> are processed through the use of <text:span text:style-name="Strong_20_Emphasis">Exceptions</text:span>. When an error occurs, regardless of where an <text:a xlink:type="simple" xlink:href="https://www.omgwiki.org/dido/doku.php?id=dido:public:ra:xapend:xapend.a_glossary:e:exception" text:style-name="Internet_20_link" text:visited-style-name="Visited_20_Internet_20_Link">Exception</text:a> is thrown which terminates the current process. Terminating the process amounts to “popping” the <text:span text:style-name="Strong_20_Emphasis"><text:a xlink:type="simple" xlink:href="https://www.omgwiki.org/dido/doku.php?id=dido:public:ra:xapend:xapend.a_glossary:s:stack_memory" text:style-name="Internet_20_link" text:visited-style-name="Visited_20_Internet_20_Link">Stack Memory</text:a></text:span> for the most recent call and (if possible) releasing memory from the <text:span text:style-name="Strong_20_Emphasis">Heap</text:span>. This process of unwinding the <text:span text:style-name="Strong_20_Emphasis">Stack</text:span> and the <text:span text:style-name="Strong_20_Emphasis">Heap</text:span> until the <text:span text:style-name="Strong_20_Emphasis">Exception</text:span> is caught by an <text:a xlink:type="simple" xlink:href="https://www.omgwiki.org/dido/doku.php?id=dido:public:ra:xapend:xapend.a_glossary:e:exception_handler" text:style-name="Internet_20_link" text:visited-style-name="Visited_20_Internet_20_Link">Exception Handler</text:a> programmed to handle the particular kind of error thrown. If an <text:span text:style-name="Strong_20_Emphasis">Exception Handler</text:span> is encountered that does not handle the error, the exception is rethrown until an <text:span text:style-name="Strong_20_Emphasis">Exception Handler</text:span> is found that does handle the error or the program <text:span text:style-name="Strong_20_Emphasis">Stack</text:span> is empty (nothing left to pop), which terminates the program and control reverts to the <text:a xlink:type="simple" xlink:href="https://www.omgwiki.org/dido/doku.php?id=dido:public:ra:xapend:xapend.a_glossary:o:os" text:style-name="Internet_20_link" text:visited-style-name="Visited_20_Internet_20_Link">Operating System (OS)</text:a>. </text:p>
      <text:p text:style-name="Text_20_body"><text:span text:style-name="Strong_20_Emphasis">Exception Handlers</text:span> can be quite specific in which <text:span text:style-name="Strong_20_Emphasis">Exceptions</text:span> they can handle, or they can be very generic.</text:p>
      <text:p text:style-name="Text_20_body">To catch specific <text:span text:style-name="Strong_20_Emphasis">Exceptions</text:span> that can arise from a method, many OO languages allow for a method to declare what known exceptions can be thrown from the method. For example, if a method allocates memory from the <text:span text:style-name="Strong_20_Emphasis">Heap</text:span>, it may need to indicate it can throw an <text:span text:style-name="Strong_20_Emphasis"><text:span text:style-name="Source_20_Text"> Out of Memory</text:span></text:span> exception. The following example of a <text:span text:style-name="Strong_20_Emphasis"><text:span text:style-name="Source_20_Text">writeMessage</text:span></text:span> routing demonstrates how a method can inform a caller of the potential exceptions it can throw (i.e., <text:span text:style-name="Strong_20_Emphasis"><text:span text:style-name="Source_20_Text">IOEception</text:span></text:span>).</text:p>
      <table:table table:style-name="Table">
        <table:table-column table:style-name="odt_auto_style_table_column_2_1"/>
        <table:table-row>
          <table:table-cell office:value-type="string" table:style-name="PluginODTAutoStyle_TableCell_1">
            <text:p text:style-name="Preformatted_20_Text"><text:span text:style-name="highlight_kw1">public</text:span> <text:span text:style-name="highlight_kw4">void</text:span> writeMessage<text:line-break/><text:s text:c="2"/><text:span text:style-name="highlight_br0">(</text:span> <text:span text:style-name="highlight_kw4">char</text:span><text:span text:style-name="highlight_br0">[</text:span><text:span text:style-name="highlight_br0">]</text:span> message<text:line-break/><text:s text:c="2"/><text:span text:style-name="highlight_br0">)</text:span> <text:span text:style-name="highlight_kw1">throws</text:span> <text:a xlink:type="simple" xlink:href="http://www.google.com/search?hl=en&amp;q=allinurl:docs.oracle.com+javase+docs+api+ioexception" text:style-name="Internet_20_link" text:visited-style-name="Visited_20_Internet_20_Link"><text:span text:style-name="highlight_kw3">IOException</text:span></text:a><text:span text:style-name="highlight_sy0">;</text:span></text:p>
          </table:table-cell>
        </table:table-row>
      </table:table>
      <text:p text:style-name="Text_20_body">To generically catch all <text:span text:style-name="Strong_20_Emphasis">Exceptions</text:span> in most OO languages, using a simple <text:span text:style-name="Strong_20_Emphasis"><text:span text:style-name="Source_20_Text">Catch (Exception e)</text:span></text:span> block within the <text:span text:style-name="Strong_20_Emphasis">Exception Handler</text:span> is all it takes. It is considered good programming practice to do this at most component, subsystem, or system boundaries and to log these conditions for later review. These log entries also usually include a <text:span text:style-name="Strong_20_Emphasis"><text:a xlink:type="simple" xlink:href="https://www.omgwiki.org/dido/doku.php?id=dido:public:ra:xapend:xapend.a_glossary:s:stack_trace" text:style-name="Internet_20_link" text:visited-style-name="Visited_20_Internet_20_Link">Stack Trace</text:a></text:span>, which in simple terms is a list of the method calls that the application was in the middle of when an Exception was thrown. <text:note text:id="ftn0" text:note-class="footnote"><text:note-citation text:label="1)">1)</text:note-citation><text:note-body><text:p text:style-name="Footnote">
Stackoverflow,
<text:span text:style-name="underline">What is a stack trace, and how can I use it to debug my application errors?</text:span>,
2010,
Accessed: 6 November 2021,
<text:a xlink:type="simple" xlink:href="https://stackoverflow.com/questions/3988788/what-is-a-stack-trace-and-how-can-i-use-it-to-debug-my-application-errors" text:style-name="Internet_20_link" text:visited-style-name="Visited_20_Internet_20_Link">https://stackoverflow.com/questions/3988788/what-is-a-stack-trace-and-how-can-i-use-it-to-debug-my-application-errors</text:a>
</text:p></text:note-body></text:note></text:p>
      <table:table table:style-name="Table">
        <table:table-column table:style-name="odt_auto_style_table_column_3_1"/>
        <table:table-row>
          <table:table-cell office:value-type="string" table:style-name="PluginODTAutoStyle_TableCell_3">
            <text:p text:style-name="Preformatted_20_Text"><text:span text:style-name="highlight_kw1">public</text:span> <text:span text:style-name="highlight_kw1">class</text:span> IncorrectValueExcpetion <text:line-break/><text:s text:c="2"/><text:span text:style-name="highlight_kw1">extends</text:span> <text:a xlink:type="simple" xlink:href="http://www.google.com/search?hl=en&amp;q=allinurl:docs.oracle.com+javase+docs+api+exception" text:style-name="Internet_20_link" text:visited-style-name="Visited_20_Internet_20_Link"><text:span text:style-name="highlight_kw3">Exception</text:span></text:a> <text:line-break/><text:span text:style-name="highlight_br0">{</text:span><text:s text:c="2"/><text:span text:style-name="highlight_kw1">public</text:span> IncorrectValueExcpetion<text:line-break/><text:s text:c="4"/><text:span text:style-name="highlight_br0">(</text:span> <text:a xlink:type="simple" xlink:href="http://www.google.com/search?hl=en&amp;q=allinurl:docs.oracle.com+javase+docs+api+string" text:style-name="Internet_20_link" text:visited-style-name="Visited_20_Internet_20_Link"><text:span text:style-name="highlight_kw3">String</text:span></text:a> errorMessage <text:span text:style-name="highlight_br0">)</text:span> <text:line-break/><text:s text:c="2"/><text:span text:style-name="highlight_br0">{</text:span> <text:span text:style-name="highlight_kw1">super</text:span><text:span text:style-name="highlight_br0">(</text:span>errorMessage<text:span text:style-name="highlight_br0">)</text:span><text:span text:style-name="highlight_sy0">;</text:span><text:line-break/><text:s text:c="2"/><text:span text:style-name="highlight_br0">}</text:span> <text:span text:style-name="highlight_co1">// End IncorrectFileNameException</text:span><text:line-break/><text:span text:style-name="highlight_br0">}</text:span> <text:span text:style-name="highlight_co1">// End IncorrectValueExcpetion</text:span><text:line-break/> <text:line-break/><text:span text:style-name="highlight_kw4">void</text:span> myProcedure<text:span text:style-name="highlight_br0">(</text:span><text:span text:style-name="highlight_br0">)</text:span> <text:line-break/><text:s text:c="2"/><text:span text:style-name="highlight_kw1">throws</text:span> IncorrectValueExcpetion <text:line-break/><text:span text:style-name="highlight_br0">{</text:span> <text:span text:style-name="highlight_kw1">throw</text:span> <text:span text:style-name="highlight_kw1">new</text:span> IncorrectValueExcpetion<text:line-break/><text:s text:c="4"/><text:span text:style-name="highlight_br0">(</text:span> <text:span text:style-name="highlight_st0">"Opps! The vaue is incorrect"</text:span><text:span text:style-name="highlight_br0">)</text:span><text:span text:style-name="highlight_sy0">;</text:span><text:line-break/><text:span text:style-name="highlight_br0">}</text:span> <text:span text:style-name="highlight_co1">// End myProcedure</text:span><text:line-break/> <text:line-break/><text:span text:style-name="highlight_kw4">void</text:span> tester<text:span text:style-name="highlight_br0">(</text:span><text:span text:style-name="highlight_br0">)</text:span><text:line-break/><text:span text:style-name="highlight_br0">{</text:span> <text:span text:style-name="highlight_kw1">try</text:span> <text:line-break/><text:s text:c="2"/><text:span text:style-name="highlight_br0">{</text:span> myProcedure<text:span text:style-name="highlight_br0">(</text:span><text:span text:style-name="highlight_br0">)</text:span><text:span text:style-name="highlight_sy0">;</text:span><text:line-break/><text:s text:c="2"/><text:span text:style-name="highlight_br0">}</text:span> <text:span text:style-name="highlight_co1">// End try</text:span><text:line-break/><text:s text:c="2"/><text:span text:style-name="highlight_kw1">catch</text:span> <text:span text:style-name="highlight_br0">(</text:span> IncorrectValueExcpetion incorrectValueExcpetion <text:span text:style-name="highlight_br0">)</text:span><text:line-break/><text:s text:c="2"/><text:span text:style-name="highlight_br0">{</text:span> <text:span text:style-name="highlight_co1">// Prints what exception has been thrown</text:span><text:line-break/><text:s text:c="4"/><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 <text:span text:style-name="highlight_br0">(</text:span> incorrectValueExcpetion <text:span text:style-name="highlight_br0">)</text:span><text:span text:style-name="highlight_sy0">;</text:span><text:line-break/><text:s text:c="2"/><text:span text:style-name="highlight_br0">}</text:span> <text:span text:style-name="highlight_co1">// End MyException block</text:span><text:line-break/><text:s text:c="2"/><text:span text:style-name="highlight_kw1">catch</text:span> <text:span text:style-name="highlight_br0">(</text:span> <text:a xlink:type="simple" xlink:href="http://www.google.com/search?hl=en&amp;q=allinurl:docs.oracle.com+javase+docs+api+exception" text:style-name="Internet_20_link" text:visited-style-name="Visited_20_Internet_20_Link"><text:span text:style-name="highlight_kw3">Exception</text:span></text:a> exception <text:span text:style-name="highlight_br0">)</text:span> <text:line-break/><text:s text:c="2"/><text:span text:style-name="highlight_br0">{</text:span> exception.<text:span text:style-name="highlight_me1">printStackTrace</text:span><text:span text:style-name="highlight_br0">(</text:span><text:span text:style-name="highlight_br0">)</text:span><text:span text:style-name="highlight_sy0">;</text:span><text:line-break/><text:s text:c="2"/><text:span text:style-name="highlight_br0">}</text:span> <text:span text:style-name="highlight_co1">// End generic catch block</text:span><text:line-break/><text:span text:style-name="highlight_br0">}</text:span> <text:span text:style-name="highlight_co1">// End tester</text:span></text:p>
          </table:table-cell>
        </table:table-row>
      </table:table>
      <text:h text:style-name="Heading_20_2" text:outline-level="2"><text:bookmark-start text:name="__RefHeading___dido_specifics_4"/><text:bookmark-start text:name="dido_specifics"/>DIDO Specifics<text:bookmark-end text:name="__RefHeading___dido_specifics_4"/><text:bookmark-end text:name="dido_specifics"/></text:h>
      <text:p text:style-name="Text_20_body"><text:a xlink:type="simple" xlink:href="#dido:public:ra:1.2_views:3_taxonomic:4_data_tax:08_objects:07_opers:start" text:style-name="Local_20_link" text:visited-style-name="Visited_20_Local_20_Link"> Return to Top</text:a></text:p>
      <text:p text:style-name="Text_20_body">An interesting phenomenon about many of the <text:a xlink:type="simple" xlink:href="https://www.omgwiki.org/dido/doku.php?id=dido:public:ra:1.2_views:1_stakeholder:1_platform" text:style-name="Internet_20_link" text:visited-style-name="Visited_20_Internet_20_Link"> DIDO Platforms</text:a>, is the way they treat <text:span text:style-name="Strong_20_Emphasis">Operation Data</text:span>. Many of the <text:a xlink:type="simple" xlink:href="https://www.omgwiki.org/dido/doku.php?id=dido:public:ra:xapend:xapend.a_glossary:p:platform" text:style-name="Internet_20_link" text:visited-style-name="Visited_20_Internet_20_Link"> Platforms</text:a> not only distribute <text:span text:style-name="Strong_20_Emphasis">Field Data</text:span> using <text:span text:style-name="Strong_20_Emphasis"><text:a xlink:type="simple" xlink:href="https://www.omgwiki.org/dido/doku.php?id=dido:public:ra:xapend:xapend.a_glossary:d:distributed_ledgers" text:style-name="Internet_20_link" text:visited-style-name="Visited_20_Internet_20_Link">Distributed Ledger</text:a></text:span> or <text:span text:style-name="Strong_20_Emphasis"><text:a xlink:type="simple" xlink:href="https://www.omgwiki.org/dido/doku.php?id=dido:public:ra:1.2_views:2_tech_views:2-nodenet:3_nodearch:3_xdata:1_jrnl" text:style-name="Internet_20_link" text:visited-style-name="Visited_20_Internet_20_Link"> Journal</text:a></text:span>, they also distribute the  <text:span text:style-name="Strong_20_Emphasis">Operation Data</text:span> in the same way (in essence, treating the software just as any other data). When changes are made to the <text:span text:style-name="Strong_20_Emphasis">Operation Data</text:span>, a <text:span text:style-name="Strong_20_Emphasis"><text:a xlink:type="simple" xlink:href="https://www.omgwiki.org/dido/doku.php?id=dido:public:ra:1.2_views:2_tech_views:2-nodenet:3_nodearch:2_ido:2_trans" text:style-name="Internet_20_link" text:visited-style-name="Visited_20_Internet_20_Link"> Transaction</text:a></text:span> is created to be pushed to the <text:span text:style-name="Strong_20_Emphasis"><text:a xlink:type="simple" xlink:href="https://www.omgwiki.org/dido/doku.php?id=dido:public:ra:xapend:xapend.a_glossary:n:node_network" text:style-name="Internet_20_link" text:visited-style-name="Visited_20_Internet_20_Link">Node Network</text:a></text:span>.</text:p>
      <text:a xlink:type="simple" xlink:href="https://www.omgwiki.org/dido/doku.php?id=dido:public:ra:1.2_views:3_taxonomic:4_data_tax:08_objects:07_opers:02_tructor" text:style-name="Internet_20_link" text:visited-style-name="Visited_20_Internet_20_Link">2.3.4.8.4.2 Constructor / Destructor Methods</text:a>
      <text:a xlink:type="simple" xlink:href="https://www.omgwiki.org/dido/doku.php?id=dido:public:ra:1.2_views:3_taxonomic:4_data_tax:08_objects:07_opers:03_access" text:style-name="Internet_20_link" text:visited-style-name="Visited_20_Internet_20_Link">2.3.4.8.4.3 Accessor / Mutator Methods</text:a>
      <text:a xlink:type="simple" xlink:href="https://www.omgwiki.org/dido/doku.php?id=dido:public:ra:1.2_views:3_taxonomic:4_data_tax:08_objects:07_opers:05_abstract" text:style-name="Internet_20_link" text:visited-style-name="Visited_20_Internet_20_Link">2.3.4.8.4.4 Abstract/Virtual Methods</text:a>
      <text:a xlink:type="simple" xlink:href="https://www.omgwiki.org/dido/doku.php?id=dido:public:ra:1.2_views:3_taxonomic:4_data_tax:08_objects:07_opers:07_special" text:style-name="Internet_20_link" text:visited-style-name="Visited_20_Internet_20_Link">2.3.4.8.4.5 Special Methods</text:a>
      <text:a xlink:type="simple" xlink:href="https://www.omgwiki.org/dido/doku.php?id=dido:public:ra:1.2_views:3_taxonomic:4_data_tax:08_objects:07_opers:09_general" text:style-name="Internet_20_link" text:visited-style-name="Visited_20_Internet_20_Link">2.3.4.8.4.6 Pure Methods</text:a>
      <text:a xlink:type="simple" xlink:href="https://www.omgwiki.org/dido/doku.php?id=dido:public:ra:1.2_views:3_taxonomic:4_data_tax:08_objects:07_opers:11_visibility" text:style-name="Internet_20_link" text:visited-style-name="Visited_20_Internet_20_Link">2.3.4.8.4.7 Visibility</text:a>
      <text:p text:style-name="Text_20_body"><text:span text:style-name="PluginODTAutoStyle_Text_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98.61pt"/>
    </style:style>
    <style:style style:name="highlight_kw1" style:family="text">
      <style:text-properties fo:color="#b1b100"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sy0" style:family="text">
      <style:text-properties fo:color="#66cc66"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3_1" style:family="table-column">
      <style:table-column-properties style:column-width="498.61pt"/>
    </style:style>
    <style:style style:name="highlight_co1" style:family="text">
      <style:text-properties fo:color="#808080" fo:font-style="italic" fo:font-family="Consolas" fo:font-size="10.5pt" fo:border="0pt none"/>
    </style:style>
    <style:style style:name="highlight_st0" style:family="text">
      <style:text-properties fo:color="#ff0000" fo:font-family="Consolas" fo:font-size="10.5pt" fo:font-style="normal" fo:border="0pt none"/>
    </style:style>
    <style:style style:name="highlight_me1" style:family="text">
      <style:text-properties fo:color="#006600" fo:font-family="Consolas" fo:font-size="10.5pt" fo:font-style="normal" fo:border="0pt none"/>
    </style:style>
    <style:style style:name="PluginODTAutoStyle_Text_5"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8_objects:07_opers:start</dc:title>
  </office:meta>
</office:document-meta>
</file>