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4ed055d171e4ad6b965810620b4c60d.png"/>
  <manifest:file-entry manifest:media-type="image/png" manifest:full-path="Pictures/22fdb0a2612a6742f8b713aaddcb6e67.png"/>
  <manifest:file-entry manifest:media-type="image/png" manifest:full-path="Pictures/5d7c96c0cce2ed1e5d5b0f5431c6dafe.png"/>
  <manifest:file-entry manifest:media-type="image/png" manifest:full-path="Pictures/2a3fb5323d7967f6e20f450809209b9e.png"/>
  <manifest:file-entry manifest:media-type="image/png" manifest:full-path="Pictures/1e32171f1ecd8fd2e50fc27decc56fd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4_data_tax:08_objects:start"/><text:bookmark-start text:name="__RefHeading___object_data_taxonomy_1"/><text:bookmark-start text:name="object_data_taxonomy"/>2.3.4.8 Object Data Taxonomy<text:bookmark-end text:name="__RefHeading___object_data_taxonomy_1"/><text:bookmark-end text:name="object_data_taxonomy"/></text:h>
      <text:p text:style-name="Text_20_body"><text:a xlink:type="simple" xlink:href="https://www.omgwiki.org/dido/doku.php?id=dido:public:ra:1.2_views:3_taxonomic:4_data_tax:start" text:style-name="Internet_20_link" text:visited-style-name="Visited_20_Internet_20_Link"> Return to Data Taxonomy</text:a></text:p>
      <text:p text:style-name="Text_20_body">In programming, an <text:a xlink:type="simple" xlink:href="https://www.omgwiki.org/dido/doku.php?id=dido:public:ra:xapend:xapend.a_glossary:o:object" text:style-name="Internet_20_link" text:visited-style-name="Visited_20_Internet_20_Link">Object</text:a> represents a real-world object such as a car, an employee or a task. Ultimately, as the real-world Object is defined in terms of software, it is translated to a <text:a xlink:type="simple" xlink:href="https://www.omgwiki.org/dido/doku.php?id=dido:public:ra:xapend:xapend.a_glossary:d:datastructure" text:style-name="Internet_20_link" text:visited-style-name="Visited_20_Internet_20_Link">Data Structure</text:a>. The Object Data (see Figure  is categorized into Characteristic Data, Definition Data, Field Data and Operation Data.</text:p>
      <text:p text:style-name="Text_20_body">
<draw:frame draw:style-name="mediacenter" draw:name="0" text:anchor-type="paragraph" draw:z-index="0" svg:width="13.229166666667cm" svg:height="12.517714389535cm"><draw:image xlink:href="Pictures/c4ed055d171e4ad6b965810620b4c60d.png" xlink:type="simple" xlink:show="embed" xlink:actuate="onLoad"/></draw:frame>
</text:p>
      <text:p text:style-name="Text_20_body">Components of an Object
</text:p>
      <text:h text:style-name="Heading_20_2" text:outline-level="2"><text:bookmark-start text:name="__RefHeading___dido_specifics_2"/><text:bookmark-start text:name="dido_specifics"/>DIDO Specifics<text:bookmark-end text:name="__RefHeading___dido_specifics_2"/><text:bookmark-end text:name="dido_specifics"/></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Many DIDO Platofrms refer to Object Data as <text:span text:style-name="Strong_20_Emphasis">Smart Contracts</text:span>.</text:p>
      <text:h text:style-name="Heading_20_2" text:outline-level="2"><text:bookmark-start text:name="__RefHeading___characteristic_data_3"/><text:bookmark-start text:name="characteristic_data"/>Characteristic Data<text:bookmark-end text:name="__RefHeading___characteristic_data_3"/><text:bookmark-end text:name="characteristic_data"/></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Every Object has characteristics that contextually describe the object. For example, the Object's name, if it implements and interfaces or if it is an extension of another object. </text:p>
      <text:p text:style-name="Text_20_body"><text:span text:style-name="Strong_20_Emphasis">Name</text:span> is a textual name that uniquely identifies the object with the context of the <text:a xlink:type="simple" xlink:href="https://www.omgwiki.org/dido/doku.php?id=dido:public:ra:xapend:xapend.a_glossary:n:namespace" text:style-name="Internet_20_link" text:visited-style-name="Visited_20_Internet_20_Link">Namespace</text:a>. For example, there are multiple objects with the name of <text:span text:style-name="Strong_20_Emphasis">Tank</text:span>. The first is in the namespace (i.e., context) of the oil and gas industry and refers to a fuel tank. Another <text:span text:style-name="Strong_20_Emphasis">Tank</text:span> object has a military namespace and refers to a military vehicle, and another <text:span text:style-name="Strong_20_Emphasis">Tank</text:span> object has a clothing namespace and refers to a “tank top” tee-shirt. All the rest of the data for the object is dependent on context (i.e., namespace).<text:span text:style-name="Strong_20_Emphasis">Implements</text:span> is a way to describe which <text:a xlink:type="simple" xlink:href="https://www.omgwiki.org/dido/doku.php?id=dido:public:ra:xapend:xapend.a_glossary:i:interface" text:style-name="Internet_20_link" text:visited-style-name="Visited_20_Internet_20_Link"> Interfaces</text:a> this object provides an implementation for. For example, the <text:a xlink:type="simple" xlink:href="https://www.omgwiki.org/dido/doku.php?id=dido:public:ra:xapend:xapend.b_stds:defact:ethereum:eip:erc_0020" text:style-name="Internet_20_link" text:visited-style-name="Visited_20_Internet_20_Link"> ERC-20</text:a> interface used for many <text:a xlink:type="simple" xlink:href="https://www.omgwiki.org/dido/doku.php?id=dido:public:ra:xapend:xapend.a_glossary:c:cryptocurrency" text:style-name="Internet_20_link" text:visited-style-name="Visited_20_Internet_20_Link"> Cryptocurrencies</text:a>. <text:a xlink:type="simple" xlink:href="https://www.omgwiki.org/dido/doku.php?id=dido:public:ra:xapend:xapend.b_stds:defact:orcle:java" text:style-name="Internet_20_link" text:visited-style-name="Visited_20_Internet_20_Link"> Java</text:a> defines standardized collection interfaces for things like Lists, Set, Queue, Maps and Iterators<text:note text:id="ftn0" text:note-class="footnote"><text:note-citation text:label="1)">1)</text:note-citation><text:note-body><text:p text:style-name="Footnote">
Programiz.com
<text:span text:style-name="underline">Java Collection Frameworks</text:span>,
Accessed: 27 October 2021,
<text:a xlink:type="simple" xlink:href="https://www.programiz.com/java-programming/collections" text:style-name="Internet_20_link" text:visited-style-name="Visited_20_Internet_20_Link">https://www.programiz.com/java-programming/collections</text:a>
</text:p></text:note-body></text:note>. C++ has similar interfaces to those describe for Java <text:note text:id="ftn1" text:note-class="footnote"><text:note-citation text:label="2)">2)</text:note-citation><text:note-body><text:p text:style-name="Footnote">
Geeksforgeeks.com,
<text:span text:style-name="underline">The C++ Standard Template Library (STL)</text:span>,
Accessed: Accessed: 27 October 2021,
<text:a xlink:type="simple" xlink:href="https://www.geeksforgeeks.org/the-c-standard-template-library-stl/" text:style-name="Internet_20_link" text:visited-style-name="Visited_20_Internet_20_Link">https://www.geeksforgeeks.org/the-c-standard-template-library-stl/</text:a>
</text:p></text:note-body></text:note>. The exact way that interfaces are implemented differs from language to language, and can even differ from versions of the same language.<text:span text:style-name="Strong_20_Emphasis">Extends</text:span> is a way to describe a hierarchical tree for an object (i.e., its <text:a xlink:type="simple" xlink:href="https://www.omgwiki.org/dido/doku.php?id=dido:public:ra:xapend:xapend.a_glossary:i:inheritance" text:style-name="Internet_20_link" text:visited-style-name="Visited_20_Internet_20_Link">Inheritance</text:a>). For example, a graphics program ma have a base object called a <text:span text:style-name="Strong_20_Emphasis"><text:span text:style-name="Source_20_Text">GeographicShape</text:span>'</text:span>. Other objects within the graphics program such as <text:span text:style-name="Strong_20_Emphasis"><text:span text:style-name="Source_20_Text">Square</text:span></text:span>, <text:span text:style-name="Strong_20_Emphasis"><text:span text:style-name="Source_20_Text">Circle</text:span></text:span> and <text:span text:style-name="Strong_20_Emphasis"><text:span text:style-name="Source_20_Text">Triangle</text:span></text:span> are said to <text:span text:style-name="Strong_20_Emphasis">extend</text:span> the original definition of <text:span text:style-name="Strong_20_Emphasis"><text:span text:style-name="Source_20_Text">GeographicShape</text:span></text:span>. </text:p>
      <text:h text:style-name="Heading_20_3" text:outline-level="3"><text:bookmark-start text:name="__RefHeading___dido_specifics_4"/><text:bookmark-start text:name="dido_specifics1"/>DIDO Specifics<text:bookmark-end text:name="__RefHeading___dido_specifics_4"/><text:bookmark-end text:name="dido_specifics1"/></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Smart Contracts are akin to classes in <text:a xlink:type="simple" xlink:href="https://www.omgwiki.org/dido/doku.php?id=dido:public:ra:xapend:xapend.a_glossary:o:oop" text:style-name="Internet_20_link" text:visited-style-name="Visited_20_Internet_20_Link">Object-Oriented Programming (OOP)</text:a> languages, and they can have <text:a xlink:type="simple" xlink:href="https://www.omgwiki.org/dido/doku.php?id=dido:public:ra:xapend:xapend.a_glossary:i:inheritance" text:style-name="Internet_20_link" text:visited-style-name="Visited_20_Internet_20_Link">Inheritance</text:a> and <text:a xlink:type="simple" xlink:href="https://www.omgwiki.org/dido/doku.php?id=dido:public:ra:xapend:xapend.a_glossary:i:interface" text:style-name="Internet_20_link" text:visited-style-name="Visited_20_Internet_20_Link"> Interfaces</text:a>. There are two very well-known examples of <text:span text:style-name="Strong_20_Emphasis">interfaces</text:span> in use within <text:a xlink:type="simple" xlink:href="https://www.omgwiki.org/dido/doku.php?id=dido:public:ra:xapend:xapend.a_glossary:e:ethereum" text:style-name="Internet_20_link" text:visited-style-name="Visited_20_Internet_20_Link">Ethereum</text:a>:</text:p>
      <text:a xlink:type="simple" xlink:href="https://www.omgwiki.org/dido/doku.php?id=dido:public:ra:xapend:xapend.b_stds:defact:ethereum:eip:erc_0020" text:style-name="Internet_20_link" text:visited-style-name="Visited_20_Internet_20_Link">EIP 20: ERC-20 Token Standard</text:a>
      <text:a xlink:type="simple" xlink:href="https://www.omgwiki.org/dido/doku.php?id=dido:public:ra:xapend:xapend.b_stds:defact:ethereum:eip:erc_0721" text:style-name="Internet_20_link" text:visited-style-name="Visited_20_Internet_20_Link">EIP 721: ERC-721 Non-Fungible Token Standard</text:a>
      <text:p text:style-name="Text_20_body">However, all many of the <text:a xlink:type="simple" xlink:href="https://www.omgwiki.org/dido/doku.php?id=dido:public:ra:xapend:xapend.b_stds:defact:ethereum:eip" text:style-name="Internet_20_link" text:visited-style-name="Visited_20_Internet_20_Link">Ethereum: Ethereum Improvement Proposals (EIPs)</text:a> define interfaces. </text:p>
      <text:h text:style-name="Heading_20_2" text:outline-level="2"><text:bookmark-start text:name="__RefHeading___definition_data_5"/><text:bookmark-start text:name="definition_data"/>Definition Data<text:bookmark-end text:name="__RefHeading___definition_data_5"/><text:bookmark-end text:name="definition_data"/></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An Object has the ability to <text:span text:style-name="Strong_20_Emphasis">Define Data</text:span> that can be accessed throughout the rest of the Object and depending on the public/private attribution of the definitions outside the Object Definition. The kinds of components that can be defined are:</text:p>
      <text:p text:style-name="Text_20_body"><text:span text:style-name="Strong_20_Emphasis"><text:a xlink:type="simple" xlink:href="https://www.omgwiki.org/dido/doku.php?id=dido:public:ra:xapend:xapend.a_glossary:e:exception" text:style-name="Internet_20_link" text:visited-style-name="Visited_20_Internet_20_Link"> Exceptions</text:a></text:span>, or faults, are abnormal or unprecedented events occurring during or after the execution of an operation which adversely affects the flow of the operation or the flow of the operations that use the object. Although must runtime systems define some standard exceptions such as Array-out-of-bounds, divide-by-zero, or Runtime, each Data object may define its own exceptions based upon the unique characteristics of the operations. For example, a Thermostat object might have a Too-Cold or Too-Hot exception. It is a runtime error of an undesired result or event affecting normal program flow.<text:span text:style-name="Strong_20_Emphasis">Structures</text:span> or <text:span text:style-name="Strong_20_Emphasis">Objects</text:span> are closely related. The easiest way to think of the difference between <text:span text:style-name="Strong_20_Emphasis">Structures</text:span> and <text:span text:style-name="Strong_20_Emphasis">Objects</text:span> is that structures usually only define the actual data, and object (i.e., <text:a xlink:type="simple" xlink:href="https://www.omgwiki.org/dido/doku.php?id=dido:public:ra:xapend:xapend.a_glossary:c:class" text:style-name="Internet_20_link" text:visited-style-name="Visited_20_Internet_20_Link">Class</text:a>) defines the data structures as well as operations that can be performed on that data. Object Data is a recursive definition. However in C++, the main difference between a structure and a class (i.e., object) is the assumption of public/private attribution. Structures assume that all components are by default <text:span text:style-name="Strong_20_Emphasis"><text:span text:style-name="Source_20_Text">public</text:span></text:span> while classes (i.e., objects) assume that all components are <text:span text:style-name="Strong_20_Emphasis"><text:span text:style-name="Source_20_Text">private</text:span></text:span>. For example, a Thermostat object might define a TemperatureReading structure that is uses to report results.<text:span text:style-name="Strong_20_Emphasis"><text:a xlink:type="simple" xlink:href="https://www.omgwiki.org/dido/doku.php?id=dido:public:ra:xapend:xapend.a_glossary:d:data_type" text:style-name="Internet_20_link" text:visited-style-name="Visited_20_Internet_20_Link">Data Type</text:a></text:span> are definitions of type information associated with the object. <text:a xlink:type="simple" xlink:href="https://www.omgwiki.org/dido/doku.php?id=dido:public:ra:xapend:xapend.a_glossary:d:data_type" text:style-name="Internet_20_link" text:visited-style-name="Visited_20_Internet_20_Link">Data Type</text:a> information and be numeric that include ranges, enumerations, scalars or collections. For example, the Thermostat might include a type describing the legal range of numeric values, it might define an enumeration type for Fahrenheit, Celsius or Calvin. It might also define a type for array of temperature readings.<text:span text:style-name="Strong_20_Emphasis">Note:</text:span> These components are not required by any Object and the names used to describe these components can be different depending on the programming language.</text:p>
      <text:h text:style-name="Heading_20_2" text:outline-level="2"><text:bookmark-start text:name="__RefHeading___field_data_6"/><text:bookmark-start text:name="field_data"/>Field Data<text:bookmark-end text:name="__RefHeading___field_data_6"/><text:bookmark-end text:name="field_data"/></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text:span text:style-name="Strong_20_Emphasis">Field Data</text:span>, or <text:span text:style-name="Strong_20_Emphasis">Element Data</text:span>,  are the values stored within the Object and in many ways represent the reason for the Object (i.e., <text:a xlink:type="simple" xlink:href="https://www.omgwiki.org/dido/doku.php?id=dido:public:ra:xapend:xapend.a_glossary:c:class" text:style-name="Internet_20_link" text:visited-style-name="Visited_20_Internet_20_Link">Class</text:a> in C++ or Java) to exist. In <text:a xlink:type="simple" xlink:href="https://www.omgwiki.org/dido/doku.php?id=dido:public:ra:xapend:xapend.a_glossary:p:procedurallanguage" text:style-name="Internet_20_link" text:visited-style-name="Visited_20_Internet_20_Link">Procedural Language</text:a>) <text:span text:style-name="Strong_20_Emphasis">Field Data</text:span> can be thought of as a <text:a xlink:type="simple" xlink:href="https://www.omgwiki.org/dido/doku.php?id=dido:public:ra:xapend:xapend.a_glossary:v:variable" text:style-name="Internet_20_link" text:visited-style-name="Visited_20_Internet_20_Link">Variable</text:a> with some variables having their values set at compile time (i.e., constants) and those during the execution of the procedure. <text:span text:style-name="Strong_20_Emphasis">Note:</text:span> <text:a xlink:type="simple" xlink:href="https://www.omgwiki.org/dido/doku.php?id=dido:public:ra:1.2_views:3_taxonomic:4_data_tax:08_objects#operation_data" text:style-name="Internet_20_link" text:visited-style-name="Visited_20_Internet_20_Link"> Methods or Operations</text:a> in Objects are procedural in nature, generally represented by a block of code that executes from the top to the bottom, but can be circuitous within the block of code having logical expressions, looping and exceptions to control the flow within the block. </text:p>
      <text:p text:style-name="Text_20_body"><text:span text:style-name="Strong_20_Emphasis">Constant Data</text:span> is a quality of the data to not be modifiable during the execution of the procedure. There are two broad categories of constants: <text:span text:style-name="Strong_20_Emphasis"><text:a xlink:type="simple" xlink:href="https://www.omgwiki.org/dido/doku.php?id=dido:public:ra:1.2_views:3_taxonomic:4_data_tax:07_volitility#named_constants" text:style-name="Internet_20_link" text:visited-style-name="Visited_20_Internet_20_Link"> Named Constants</text:a></text:span> and <text:span text:style-name="Strong_20_Emphasis"><text:a xlink:type="simple" xlink:href="https://www.omgwiki.org/dido/doku.php?id=dido:public:ra:1.2_views:3_taxonomic:4_data_tax:07_volitility#literal_constants" text:style-name="Internet_20_link" text:visited-style-name="Visited_20_Internet_20_Link"> Literal COnstants</text:a></text:span>. <text:span text:style-name="Strong_20_Emphasis">Note:</text:span> <text:span text:style-name="Strong_20_Emphasis">Constants</text:span> can be scoped to the particular procedure, the package of procedures or during the execution of the program. </text:p>
      <text:p text:style-name="Text_20_body">Often the two terms: <text:span text:style-name="Strong_20_Emphasis">Attribute</text:span> and <text:span text:style-name="Strong_20_Emphasis">Property</text:span> are used interchangeable in Computer Science because we often use them to describe the fields (i.e., elements) of an <text:a xlink:type="simple" xlink:href="https://www.omgwiki.org/dido/doku.php?id=dido:public:ra:xapend:xapend.a_glossary:o:object" text:style-name="Internet_20_link" text:visited-style-name="Visited_20_Internet_20_Link">Object</text:a> in an <text:a xlink:type="simple" xlink:href="https://www.omgwiki.org/dido/doku.php?id=dido:public:ra:xapend:xapend.a_glossary:o:oop" text:style-name="Internet_20_link" text:visited-style-name="Visited_20_Internet_20_Link">Object-Oriented Programming (OOP)</text:a>. However, it is useful to understand the difference between the two grammatically:</text:p>
      <text:p text:style-name="Text_20_body"><text:span text:style-name="Strong_20_Emphasis">Attribute Data</text:span> is a quality or object that we attribute to someone or something. For example, intelligence is an attribute of a person. You can not go to the store and buy intelligence, it is an attribute of the individual. Another example would be a planet belonging to a solar system. Planets do not usually exist outside a solar system. </text:p>
      <text:p text:style-name="Text_20_body"><text:span text:style-name="Strong_20_Emphasis">Property Data</text:span> is a quality that exists without any attribution. Geometric shapes are properties in their own right. They can be used to independently describe many things. For example, a planet or a ball can be described as a sphere<text:note text:id="ftn2" text:note-class="footnote"><text:note-citation text:label="3)">3)</text:note-citation><text:note-body><text:p text:style-name="Footnote">
Sphere, In geometry, the set of all points in three-dimensional space lying the same distance (the radius) from a given point (the center), or the result of rotating a circle about one of its diameters. The components and properties of a sphere are analogous to those of a circle.<text:a xlink:type="simple" xlink:href="https://www.britannica.com/science/sphere" text:style-name="Internet_20_link" text:visited-style-name="Visited_20_Internet_20_Link">https://www.britannica.com/science/sphere</text:a>
</text:p></text:note-body></text:note>. A definition of the sphere exists without the attribution to a planet or a ball. Therefore, we say that a planet or a ball have spherical properties. </text:p>
      <text:p text:style-name="Text_20_body">In <text:a xlink:type="simple" xlink:href="https://www.omgwiki.org/dido/doku.php?id=dido:public:ra:xapend:xapend.a_glossary:u:uml" text:style-name="Internet_20_link" text:visited-style-name="Visited_20_Internet_20_Link">Unified Modeling Language (UML)</text:a>, an <text:span text:style-name="Strong_20_Emphasis">Attribute</text:span> and a <text:span text:style-name="Strong_20_Emphasis">Property</text:span> both represent an structural association between two entities. <text:span text:style-name="Strong_20_Emphasis">Attributes</text:span> are most often represented as <text:span text:style-name="Strong_20_Emphasis">Composition</text:span><text:note text:id="ftn3" text:note-class="footnote"><text:note-citation text:label="4)">4)</text:note-citation><text:note-body><text:p text:style-name="Footnote">
The <text:span text:style-name="Strong_20_Emphasis">Composition</text:span> is a part of aggregation, and it portrays the whole-part relationship. It depicts dependency between a composite (parent) and its parts (children), which means that if the composite is discarded, so will its parts get deleted. It exists between similar objects. 
<text:a xlink:type="simple" xlink:href="https://www.javatpoint.com/uml-association-vs-aggregation-vs-composition" text:style-name="Internet_20_link" text:visited-style-name="Visited_20_Internet_20_Link">https://www.javatpoint.com/uml-association-vs-aggregation-vs-composition</text:a>
</text:p></text:note-body></text:note>, while <text:span text:style-name="Strong_20_Emphasis">Property</text:span> is best represented by <text:span text:style-name="Strong_20_Emphasis">Aggregation</text:span> <text:note text:id="ftn4" text:note-class="footnote"><text:note-citation text:label="5)">5)</text:note-citation><text:note-body><text:p text:style-name="Footnote">
Aggregation is a subset of association, is a collection of different things. It represents has a relationship.It is more specific than an associationIt describes a part-whole or part-of relationshipIt is a binary association, i.e., it only involves two classesIt is a kind of relationship in which the child is independent of its parent.<text:a xlink:type="simple" xlink:href="https://www.javatpoint.com/uml-association-vs-aggregation-vs-composition" text:style-name="Internet_20_link" text:visited-style-name="Visited_20_Internet_20_Link">https://www.javatpoint.com/uml-association-vs-aggregation-vs-composition</text:a>
</text:p></text:note-body></text:note>. </text:p>
      <text:p text:style-name="Text_20_body">According to Lenny Delligatti<text:note text:id="ftn5" text:note-class="footnote"><text:note-citation text:label="6)">6)</text:note-citation><text:note-body><text:p text:style-name="Footnote">
Lenny Delligatti,
<text:span text:style-name="underline">SysML Distilled: A Brief Guide to the Systems Modeling Language</text:span>,
FIrst Edition,
Addison-Wesley Professional ,
8 November 2013,
ISBN-13: 978-0321927866
</text:p></text:note-body></text:note>, “UML Attributes are <text:a xlink:type="simple" xlink:href="https://www.omgwiki.org/dido/doku.php?id=dido:public:ra:xapend:xapend.a_glossary:d:data_type" text:style-name="Internet_20_link" text:visited-style-name="Visited_20_Internet_20_Link"> Data Types</text:a> (e.g., Strings, Integers, etc.) whereas <text:a xlink:type="simple" xlink:href="https://www.omgwiki.org/dido/doku.php?id=dido:public:ra:xapend:xapend.a_glossary:s:sysml" text:style-name="Internet_20_link" text:visited-style-name="Visited_20_Internet_20_Link">Systems Modeling Language (SysML)</text:a> properties are ValueTypes (e.g., can be assigned computed values).”</text:p>
      <text:p text:style-name="Text_20_body">There are different ways that <text:span text:style-name="Strong_20_Emphasis">Field Data</text:span> can be stored. In most programming paradigms, the <text:span text:style-name="Strong_20_Emphasis">Field Data</text:span> is <text:span text:style-name="Strong_20_Emphasis">Mutable</text:span>, meaning the values simply replaced or overwritten with new values. The Object Accessor Methods and responsible for making sure the new values are syntactically and semantically correct. Figure  graphically illustrates the concept of <text:span text:style-name="Strong_20_Emphasis"><text:span text:style-name="Source_20_Text">mutable</text:span></text:span>. Each time the <text:span text:style-name="Strong_20_Emphasis"><text:span text:style-name="Source_20_Text">setter</text:span></text:span> is called, the contents of the <text:span text:style-name="Strong_20_Emphasis">Field Data</text:span> within the <text:span text:style-name="Strong_20_Emphasis">Data Object</text:span> is changed. <text:span text:style-name="Strong_20_Emphasis">Note:</text:span> There can be <text:span text:style-name="Strong_20_Emphasis"><text:span text:style-name="Source_20_Text">setters</text:span></text:span> for <text:span text:style-name="Strong_20_Emphasis">Attribute</text:span> and <text:span text:style-name="Strong_20_Emphasis">Property</text:span> data. In the example, the first time the <text:span text:style-name="Strong_20_Emphasis"><text:span text:style-name="Source_20_Text">setter</text:span></text:span> is called, the value of the <text:span text:style-name="Strong_20_Emphasis">attribute</text:span> is set to <text:span text:style-name="Strong_20_Emphasis"><text:span text:style-name="Source_20_Text">2</text:span></text:span>, the next time it is <text:span text:style-name="Strong_20_Emphasis"><text:span text:style-name="Source_20_Text">4</text:span></text:span>.</text:p>
      <text:p text:style-name="Text_20_body">
<draw:frame draw:style-name="mediacenter" draw:name="1" text:anchor-type="paragraph" draw:z-index="1" svg:width="18.520833333333cm" style:rel-width="100%" svg:height="8.1632836233085cm" style:rel-height="scale"><draw:image xlink:href="Pictures/22fdb0a2612a6742f8b713aaddcb6e67.png" xlink:type="simple" xlink:show="embed" xlink:actuate="onLoad"/></draw:frame>
</text:p>
      <text:p text:style-name="Text_20_body">Each time the <text:span text:style-name="Strong_20_Emphasis"><text:span text:style-name="Source_20_Text">setter</text:span></text:span> is called, the value of the <text:span text:style-name="Strong_20_Emphasis"><text:span text:style-name="Source_20_Text">Filed Data</text:span></text:span> is changed.
</text:p>
      <text:p text:style-name="Text_20_body">However, in DIDOs, most of the <text:span text:style-name="Strong_20_Emphasis">Field Data</text:span> is considered <text:span text:style-name="Strong_20_Emphasis">immutable</text:span>, meaning that updates and modifications to the <text:span text:style-name="Strong_20_Emphasis">Field Data</text:span> are made while not destroying the previous data, but a new entry is made for the Field Data that points back to the original value. See Section <text:a xlink:type="simple" xlink:href="https://www.omgwiki.org/dido/doku.php?id=dido:public:s_cli:05_contents:01_prt:02_basics:01_commondef:mmutable" text:style-name="Internet_20_link" text:visited-style-name="Visited_20_Internet_20_Link">2.1.6 Immutable Data Objects</text:a> and Figure See Figure . <text:span text:style-name="Strong_20_Emphasis">Note:</text:span> The concepts of <text:span text:style-name="Strong_20_Emphasis">mutable</text:span> and <text:span text:style-name="Strong_20_Emphasis">immutable</text:span> are different from those built into C/C++, which describes <text:span text:style-name="Strong_20_Emphasis">immutable</text:span> more like constants. </text:p>
      <text:p text:style-name="Text_20_body">
<draw:frame draw:style-name="mediacenter" draw:name="2" text:anchor-type="paragraph" draw:z-index="2" svg:width="15.875cm" svg:height="14.758919202518cm"><draw:image xlink:href="Pictures/5d7c96c0cce2ed1e5d5b0f5431c6dafe.png" xlink:type="simple" xlink:show="embed" xlink:actuate="onLoad"/></draw:frame>
</text:p>
      <text:p text:style-name="Text_20_body">The Immutable Data Chain where the current value of a <text:span text:style-name="Strong_20_Emphasis">Field Data</text:span> points to the previous value.
</text:p>
      <text:h text:style-name="Heading_20_2" text:outline-level="2"><text:bookmark-start text:name="__RefHeading___operation_data_7"/><text:bookmark-start text:name="operation_data"/>Operation Data<text:bookmark-end text:name="__RefHeading___operation_data_7"/><text:bookmark-end text:name="operation_data"/></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Any particular operation within an Object is generally <text:a xlink:type="simple" xlink:href="https://www.omgwiki.org/dido/doku.php?id=dido:public:ra:xapend:xapend.a_glossary:i:imperative" text:style-name="Internet_20_link" text:visited-style-name="Visited_20_Internet_20_Link"> Imperative</text:a> in nature. This means that the Operations are composed of a set of statements. As the program steps through the Operation and executes each statement (i.e., instruction) the state of the Object is changed. Some statements change the values of the <text:span text:style-name="Strong_20_Emphasis">Field Data</text:span> while others change the flow of execution through <text:a xlink:type="simple" xlink:href="https://www.omgwiki.org/dido/doku.php?id=dido:public:ra:xapend:xapend.a_glossary:c:control_flow" text:style-name="Internet_20_link" text:visited-style-name="Visited_20_Internet_20_Link">Control Flow</text:a> operations (i.e., <text:span text:style-name="Strong_20_Emphasis"><text:span text:style-name="Source_20_Text">IF / ELSE IF / ELSE / ENDIF</text:span></text:span>, or <text:span text:style-name="Strong_20_Emphasis"><text:span text:style-name="Source_20_Text">FOR LOOPS  | WHILE LOOPS /</text:span></text:span>, etc.).
As the statements are executed, the <text:span text:style-name="Strong_20_Emphasis"><text:span text:style-name="Source_20_Text">Program Counter</text:span></text:span> for the Operation is also modified. <text:span text:style-name="Strong_20_Emphasis">Note:</text:span> Rarely all the statements contained within a single operation, but relies on calling and executing other Operations. Therefore, most Operations are also considered a <text:a xlink:type="simple" xlink:href="https://www.omgwiki.org/dido/doku.php?id=dido:public:ra:xapend:xapend.a_glossary:p:procedurallanguage" text:style-name="Internet_20_link" text:visited-style-name="Visited_20_Internet_20_Link">Procedural Language</text:a>. Figure  provides a graphic of the difference between <text:span text:style-name="Strong_20_Emphasis">Imperative</text:span> and <text:span text:style-name="Strong_20_Emphasis">Procedural</text:span> Programs.</text:p>
      <text:p text:style-name="Text_20_body">
<draw:frame draw:style-name="mediacenter" draw:name="3" text:anchor-type="paragraph" draw:z-index="3" svg:width="21.166666666667cm" style:rel-width="100%" svg:height="13.164146187776cm" style:rel-height="scale"><draw:image xlink:href="Pictures/2a3fb5323d7967f6e20f450809209b9e.png" xlink:type="simple" xlink:show="embed" xlink:actuate="onLoad"/></draw:frame>
</text:p>
      <text:p text:style-name="Text_20_body">The difference between <text:span text:style-name="Strong_20_Emphasis">Imperative</text:span> and <text:span text:style-name="Strong_20_Emphasis">Procedural</text:span> Programming.
</text:p>
      <text:h text:style-name="Heading_20_4" text:outline-level="4"><text:bookmark-start text:name="__RefHeading___dido_specifics_8"/><text:bookmark-start text:name="dido_specifics2"/>DIDO Specifics<text:bookmark-end text:name="__RefHeading___dido_specifics_8"/><text:bookmark-end text:name="dido_specifics2"/></text:h>
      <text:p text:style-name="Text_20_body">One of the interesting phenomenons about many of the <text:a xlink:type="simple" xlink:href="https://www.omgwiki.org/dido/doku.php?id=dido:public:ra:1.2_views:1_stakeholder:1_platform" text:style-name="Internet_20_link" text:visited-style-name="Visited_20_Internet_20_Link"> DIDO Platforms</text:a>, is the way they treat <text:span text:style-name="Strong_20_Emphasis">Operation Data</text:span>. Many of the <text:a xlink:type="simple" xlink:href="https://www.omgwiki.org/dido/doku.php?id=dido:public:ra:xapend:xapend.a_glossary:p:platform" text:style-name="Internet_20_link" text:visited-style-name="Visited_20_Internet_20_Link"> Platforms</text:a> not only distribute the <text:span text:style-name="Strong_20_Emphasis">Field Data</text:span> using <text:span text:style-name="Strong_20_Emphasis"><text:a xlink:type="simple" xlink:href="https://www.omgwiki.org/dido/doku.php?id=dido:public:ra:xapend:xapend.a_glossary:d:distributed_ledgers" text:style-name="Internet_20_link" text:visited-style-name="Visited_20_Internet_20_Link">Distributed Ledger</text:a></text:span> or <text:span text:style-name="Strong_20_Emphasis"><text:a xlink:type="simple" xlink:href="https://www.omgwiki.org/dido/doku.php?id=dido:public:ra:1.2_views:2_tech_views:2-nodenet:3_nodearch:3_xdata:1_jrnl" text:style-name="Internet_20_link" text:visited-style-name="Visited_20_Internet_20_Link"> Journal</text:a></text:span>, they also distribute the  <text:span text:style-name="Strong_20_Emphasis">Operation Data</text:span> in the same way (in essence, treating the software just as any other data). When changes are made to the <text:span text:style-name="Strong_20_Emphasis">Operation Data</text:span>, a <text:span text:style-name="Strong_20_Emphasis"><text:a xlink:type="simple" xlink:href="https://www.omgwiki.org/dido/doku.php?id=dido:public:ra:1.2_views:2_tech_views:2-nodenet:3_nodearch:2_ido:2_trans" text:style-name="Internet_20_link" text:visited-style-name="Visited_20_Internet_20_Link"> Transaction</text:a></text:span> is created to be pushed to the <text:span text:style-name="Strong_20_Emphasis"><text:a xlink:type="simple" xlink:href="https://www.omgwiki.org/dido/doku.php?id=dido:public:ra:xapend:xapend.a_glossary:n:node_network" text:style-name="Internet_20_link" text:visited-style-name="Visited_20_Internet_20_Link">Node Network</text:a></text:span>.</text:p>
      <text:h text:style-name="Heading_20_3" text:outline-level="3"><text:bookmark-start text:name="__RefHeading___constructor_destructor_methods_9"/><text:bookmark-start text:name="constructor_destructor_methods"/>Constructor / Destructor Methods<text:bookmark-end text:name="__RefHeading___constructor_destructor_methods_9"/><text:bookmark-end text:name="constructor_destructor_methods"/></text:h>
      <text:p text:style-name="Text_20_body"><text:a xlink:type="simple" xlink:href="https://www.omgwiki.org/dido/doku.php?id=dido:public:ra:1.2_views:3_taxonomic:4_data_tax:07_volitility" text:style-name="Internet_20_link" text:visited-style-name="Visited_20_Internet_20_Link"> Return to Top</text:a></text:p>
      <text:h text:style-name="Heading_20_4" text:outline-level="4"><text:bookmark-start text:name="__RefHeading___constructor_10"/><text:bookmark-start text:name="constructor"/>Constructor<text:bookmark-end text:name="__RefHeading___constructor_10"/><text:bookmark-end text:name="constructor"/></text:h>
      <text:p text:style-name="Text_20_body">A <text:span text:style-name="Strong_20_Emphasis">Constructor</text:span> is a special group of Operators that are called when an <text:span text:style-name="Strong_20_Emphasis">Object</text:span> is first created. In most <text:a xlink:type="simple" xlink:href="https://www.omgwiki.org/dido/doku.php?id=dido:public:ra:xapend:xapend.a_glossary:o:oop" text:style-name="Internet_20_link" text:visited-style-name="Visited_20_Internet_20_Link">Object-Oriented Programming (OOP)</text:a> languages (i.e., C++, Java and C#, e.g.), the <text:span text:style-name="Strong_20_Emphasis">Constructor</text:span> has the same name as the <text:span text:style-name="Strong_20_Emphasis">Object</text:span>. It is the initial stage in the Lifecycle of Object Data (see <text:a xlink:type="simple" xlink:href="https://www.omgwiki.org/dido/doku.php?id=dido:public:ra:1.2_views:3_taxonomic:4_data_tax:05_lifecycle" text:style-name="Internet_20_link" text:visited-style-name="Visited_20_Internet_20_Link">05_lifecycle</text:a>). For example, for an <text:span text:style-name="Strong_20_Emphasis">Object</text:span> called <text:span text:style-name="Strong_20_Emphasis"><text:span text:style-name="Source_20_Text">Vehicle</text:span></text:span>, the <text:span text:style-name="Strong_20_Emphasis">Constructor</text:span> would also be called <text:span text:style-name="Strong_20_Emphasis"><text:span text:style-name="Source_20_Text">Vehicle</text:span></text:span>. The constructor is responsible for the setup of the <text:span text:style-name="Strong_20_Emphasis">Object</text:span>: the initialization of <text:span text:style-name="Strong_20_Emphasis"><text:a xlink:type="simple" xlink:href="https://www.omgwiki.org/dido/doku.php?id=dido:public:ra:1.2_views:3_taxonomic:4_data_tax:08_objects#field_data" text:style-name="Internet_20_link" text:visited-style-name="Visited_20_Internet_20_Link"> Field Data</text:a></text:span>, the allocation of memory from the <text:span text:style-name="Strong_20_Emphasis"><text:a xlink:type="simple" xlink:href="https://www.omgwiki.org/dido/doku.php?id=dido:public:ra:1.2_views:3_taxonomic:4_data_tax:07_volitility#heap_data" text:style-name="Internet_20_link" text:visited-style-name="Visited_20_Internet_20_Link"> Heap</text:a></text:span>. For example, if there are dynamic Field Data, then the memory needed for those Fields is usually allocated from the <text:span text:style-name="Strong_20_Emphasis">Heap</text:span>. Although <text:span text:style-name="Strong_20_Emphasis">Constants</text:span> are generally managed and allocated by the compiler and are from the <text:span text:style-name="Strong_20_Emphasis"><text:a xlink:type="simple" xlink:href="https://www.omgwiki.org/dido/doku.php?id=dido:public:ra:1.2_views:3_taxonomic:4_data_tax:07_volitility#stack_data" text:style-name="Internet_20_link" text:visited-style-name="Visited_20_Internet_20_Link"> Stack</text:a></text:span>, <text:span text:style-name="Strong_20_Emphasis"><text:a xlink:type="simple" xlink:href="https://www.omgwiki.org/dido/doku.php?id=dido:public:ra:1.2_views:3_taxonomic:4_data_tax:07_volitility#static_data" text:style-name="Internet_20_link" text:visited-style-name="Visited_20_Internet_20_Link"> Static Field Data</text:a></text:span> can be allocated from the <text:span text:style-name="Strong_20_Emphasis">Heap</text:span> and can be set during construction. For example, the values of <text:span text:style-name="Strong_20_Emphasis">Field Data</text:span> initialized by using initialization parameters on the <text:span text:style-name="Strong_20_Emphasis">Constructor</text:span> or read from initialization or setup files.</text:p>
      <text:p text:style-name="Text_20_body">There is always a default <text:span text:style-name="Strong_20_Emphasis">Constructor</text:span> that required no parameters, however, there can be other <text:span text:style-name="Strong_20_Emphasis">Constructors</text:span> allowing for the passing of values to be used during initialization. For example, the minimum or maximum values used for the Field Data.</text:p>
      <text:p text:style-name="Text_20_body">Regardless of the number of <text:span text:style-name="Strong_20_Emphasis">Constructors</text:span>, there is always a <text:span text:style-name="Strong_20_Emphasis">Constructor</text:span> that is called when an object is created. Often the calling of a <text:span text:style-name="Strong_20_Emphasis">Constructor</text:span> is automatic and used the default <text:span text:style-name="Strong_20_Emphasis">Constructor</text:span>, but the programmer can use any of the <text:span text:style-name="Strong_20_Emphasis">Constructors</text:span> defined for the <text:span text:style-name="Strong_20_Emphasis">Object</text:span>. See: <text:a xlink:type="simple" xlink:href="https://www.tutorialspoint.com/solidity/solidity_constructors.htm" text:style-name="Internet_20_link" text:visited-style-name="Visited_20_Internet_20_Link">https://www.tutorialspoint.com/solidity/solidity_constructors.htm</text:a></text:p>
      <text:h text:style-name="Heading_20_5" text:outline-level="5"><text:bookmark-start text:name="__RefHeading___dido_specifics_11"/><text:bookmark-start text:name="dido_specifics3"/>DIDO Specifics<text:bookmark-end text:name="__RefHeading___dido_specifics_11"/><text:bookmark-end text:name="dido_specifics3"/></text:h>
      <text:p text:style-name="Text_20_body">When Data Object is deployed in Ethereum, the following occurs:</text:p>
      <text:p text:style-name="Text_20_body">The contract is initialized using the <text:span text:style-name="Strong_20_Emphasis">Constructor</text:span> method named: <text:span text:style-name="Strong_20_Emphasis"><text:span text:style-name="Source_20_Text">constructor()</text:span></text:span></text:p>
      <text:p text:style-name="Text_20_body"><text:span text:style-name="Emphasis"><text:span text:style-name="Strong_20_Emphasis">Constructor</text:span> is a special function declared using constructor keyword. It is an optional function and is used to initialize state variables of a contract. Following are the key characteristics of a constructor.</text:span><text:span text:style-name="Emphasis">A contract can have only one constructor.</text:span><text:span text:style-name="Emphasis">A constructor code is executed once when a contract is created, and it is used to initialize contract state.</text:span><text:span text:style-name="Emphasis">After a constructor code executed, the final code is deployed to blockchain. This code include public functions and code reachable through public functions. Constructor code or any internal method used only by constructor are not included in final code</text:span><text:span text:style-name="Emphasis">A constructor can be either public or internal.</text:span><text:span text:style-name="Emphasis">A internal constructor marks the contract as abstract</text:span><text:span text:style-name="Emphasis">In case, no constructor is defined, a default constructor is present in the contract</text:span><text:span text:style-name="Strong_20_Emphasis">Note:</text:span> See <text:a xlink:type="simple" xlink:href="https://www.tutorialspoint.com/solidity/solidity_constructors.htm" text:style-name="Internet_20_link" text:visited-style-name="Visited_20_Internet_20_Link">https://www.tutorialspoint.com/solidity/solidity_constructors.htm</text:a></text:p>
      <text:h text:style-name="Heading_20_4" text:outline-level="4"><text:bookmark-start text:name="__RefHeading___destructor_12"/><text:bookmark-start text:name="destructor"/>Destructor<text:bookmark-end text:name="__RefHeading___destructor_12"/><text:bookmark-end text:name="destructor"/></text:h>
      <text:p text:style-name="Text_20_body"><text:span text:style-name="Strong_20_Emphasis">Destructor</text:span> is a special method called automatically during the destruction of an object. Actions executed in the destructor include the following:</text:p>
      <text:p text:style-name="Text_20_body">Recovering <text:a xlink:type="simple" xlink:href="https://www.omgwiki.org/dido/doku.php?id=dido:public:ra:1.2_views:3_taxonomic:4_data_tax:07_volitility#heap_data" text:style-name="Internet_20_link" text:visited-style-name="Visited_20_Internet_20_Link"> Heap</text:a> space allocated during the lifetime of an object (see <text:a xlink:type="simple" xlink:href="https://www.omgwiki.org/dido/doku.php?id=dido:public:ra:1.2_views:3_taxonomic:4_data_tax:05_lifecycle" text:style-name="Internet_20_link" text:visited-style-name="Visited_20_Internet_20_Link">05_lifecycle</text:a>)Releasing <text:a xlink:type="simple" xlink:href="https://www.omgwiki.org/dido/doku.php?id=dido:public:ra:xapend:xapend.a_glossary:s:shared_resources" text:style-name="Internet_20_link" text:visited-style-name="Visited_20_Internet_20_Link"> Shared or Network Resources</text:a> such as printers, faxes, scanners or outside Voice over Internet Protocol (VOIP) resourcesReleasing <text:a xlink:type="simple" xlink:href="https://www.omgwiki.org/dido/doku.php?id=dido:public:ra:xapend:xapend.a_glossary:r:resource_lock" text:style-name="Internet_20_link" text:visited-style-name="Visited_20_Internet_20_Link">Resource Lock</text:a>, for example, Web Servers, banking systems read versus update, travel reservations, etcClosing connections such as database, file or serviceOther housekeeping tasks<text:span text:style-name="Strong_20_Emphasis">Note:</text:span> Often the first use of the <text:span text:style-name="Strong_20_Emphasis">Destructor</text:span>, Recovering <text:span text:style-name="Strong_20_Emphasis">Heap</text:span> memory, is automated in many modern systems (i.e., Java, .NET, Python, JavaScript, etc.) but the remaining reasons for a destructor remain in place, and it is up to the architect to determine what resources need to be freed upon the end of a Data Object (see <text:a xlink:type="simple" xlink:href="https://www.omgwiki.org/dido/doku.php?id=dido:public:ra:1.2_views:3_taxonomic:4_data_tax:05_lifecycle" text:style-name="Internet_20_link" text:visited-style-name="Visited_20_Internet_20_Link">05_lifecycle</text:a>).</text:p>
      <text:h text:style-name="Heading_20_4" text:outline-level="4"><text:bookmark-start text:name="__RefHeading___dido_specifics_13"/><text:bookmark-start text:name="dido_specifics4"/>DIDO Specifics<text:bookmark-end text:name="__RefHeading___dido_specifics_13"/><text:bookmark-end text:name="dido_specifics4"/></text:h>
      <text:p text:style-name="Text_20_body">When Data Object is destoryed in Ethereum, the following occurs:</text:p>
      <text:p text:style-name="Text_20_body">A contract can be destructed via the <text:span text:style-name="Strong_20_Emphasis"><text:span text:style-name="Source_20_Text">selfdestruct()</text:span></text:span> method or the deprecated <text:span text:style-name="Strong_20_Emphasis"><text:span text:style-name="Source_20_Text">suicide()</text:span></text:span> method<text:span text:style-name="Strong_20_Emphasis">Note:</text:span> See <text:a xlink:type="simple" xlink:href="https://www.tutorialspoint.com/solidity/solidity_constructors.htm" text:style-name="Internet_20_link" text:visited-style-name="Visited_20_Internet_20_Link">https://www.tutorialspoint.com/solidity/solidity_constructors.htm</text:a></text:p>
      <text:h text:style-name="Heading_20_3" text:outline-level="3"><text:bookmark-start text:name="__RefHeading___accessor_mutator_methods_14"/><text:bookmark-start text:name="accessor_mutator_methods"/>Accessor / Mutator Methods<text:bookmark-end text:name="__RefHeading___accessor_mutator_methods_14"/><text:bookmark-end text:name="accessor_mutator_methods"/></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An <text:span text:style-name="Strong_20_Emphasis">Accessor Method</text:span> is an Operation defined by <text:a xlink:type="simple" xlink:href="https://www.omgwiki.org/dido/doku.php?id=dido:public:ra:xapend:xapend.a_glossary:o:oop" text:style-name="Internet_20_link" text:visited-style-name="Visited_20_Internet_20_Link">Object-Oriented Programming (OOP)</text:a> providing access to <text:span text:style-name="Strong_20_Emphasis">Field Data</text:span>. There are generally two <text:span text:style-name="Strong_20_Emphasis">Accessor Methods</text:span> defined: <text:span text:style-name="Strong_20_Emphasis"><text:span text:style-name="Source_20_Text">get</text:span></text:span> and <text:span text:style-name="Strong_20_Emphasis"><text:span text:style-name="Source_20_Text">set</text:span></text:span>. In some  <text:a xlink:type="simple" xlink:href="https://www.omgwiki.org/dido/doku.php?id=dido:public:ra:xapend:xapend.a_glossary:o:oo" text:style-name="Internet_20_link" text:visited-style-name="Visited_20_Internet_20_Link">Object-Oriented (OO)</text:a> paradigms, the <text:span text:style-name="Strong_20_Emphasis">Accessor</text:span> methods are further defined as:</text:p>
      <text:p text:style-name="Text_20_body"><text:span text:style-name="Strong_20_Emphasis">Accessor Methods</text:span> provide Read-Only access to the <text:span text:style-name="Strong_20_Emphasis">Field Data</text:span>. <text:span text:style-name="Strong_20_Emphasis">Accessor Methods</text:span> provide a way to obtain the state of an object's <text:span text:style-name="Strong_20_Emphasis">Field Data</text:span> from outside the <text:span text:style-name="Strong_20_Emphasis"><text:a xlink:type="simple" xlink:href="https://www.omgwiki.org/dido/doku.php?id=dido:public:ra:xapend:xapend.a_glossary:o:object" text:style-name="Internet_20_link" text:visited-style-name="Visited_20_Internet_20_Link">Object</text:a></text:span>.<text:span text:style-name="Strong_20_Emphasis">Mutator Methods</text:span> provide a Write-Only access to the <text:span text:style-name="Strong_20_Emphasis">Field Data</text:span>. A Mutator not only does simple checking of the data being set such as type and bound checking; it can also check the semantics of the <text:span text:style-name="Strong_20_Emphasis">Field Data</text:span> to ensure they are valid and consistent. For example, using a <text:span text:style-name="Strong_20_Emphasis">Mutex Method</text:span> to deduct a payment, might also set the date of the payment at the same time even though they are separate <text:span text:style-name="Strong_20_Emphasis">Fields</text:span> within the <text:span text:style-name="Strong_20_Emphasis">Object</text:span>.<text:span text:style-name="Strong_20_Emphasis">Note:</text:span> There may or may not be any <text:a xlink:type="simple" xlink:href="https://www.omgwiki.org/dido/doku.php?id=dido:public:ra:xapend:xapend.a_glossary:m:mutex" text:style-name="Internet_20_link" text:visited-style-name="Visited_20_Internet_20_Link">MUTual EXclusion (mutex)</text:a> or <text:a xlink:type="simple" xlink:href="https://www.omgwiki.org/dido/doku.php?id=dido:public:ra:xapend:xapend.a_glossary:r:resource_lock" text:style-name="Internet_20_link" text:visited-style-name="Visited_20_Internet_20_Link">Resource Lock</text:a> associated with the <text:span text:style-name="Strong_20_Emphasis">Field Data</text:span>.<text:span text:style-name="Strong_20_Emphasis">Note:</text:span> Often both the <text:span text:style-name="Strong_20_Emphasis">Accessor</text:span> and the <text:span text:style-name="Strong_20_Emphasis">Mutator</text:span> are simply referred to as the <text:span text:style-name="Strong_20_Emphasis">Accessors</text:span>. 
“ <text:span text:style-name="Strong_20_Emphasis">Note:</text:span> Both the <text:span text:style-name="Strong_20_Emphasis">Accessor</text:span> and the <text:span text:style-name="Strong_20_Emphasis">Mutator</text:span> are designated as <text:span text:style-name="Strong_20_Emphasis">public</text:span>, but they can also be declares as <text:span text:style-name="Strong_20_Emphasis">private</text:span> or <text:span text:style-name="Strong_20_Emphasis">protected</text:span>. Those that are designated <text:span text:style-name="Strong_20_Emphasis">Private</text:span> can only be used from within the <text:span text:style-name="Strong_20_Emphasis">Object</text:span>. <text:span text:style-name="Strong_20_Emphasis">Public</text:span> designations allow for the methods to be used from inside and outside the <text:span text:style-name="Strong_20_Emphasis">Object</text:span>. <text:span text:style-name="Strong_20_Emphasis">Protected</text:span> allows the internal <text:span text:style-name="Strong_20_Emphasis">Object Methods</text:span> to access the methods, but also allows any <text:span text:style-name="Strong_20_Emphasis">Objects</text:span> derived from the <text:span text:style-name="Strong_20_Emphasis">Object</text:span> to access the methods. Some benefits of using a <text:span text:style-name="Strong_20_Emphasis">Mutator Methods</text:span> include:</text:p>
      <text:p text:style-name="Text_20_body">The prevention of data corruption by directly accessing the private <text:span text:style-name="Strong_20_Emphasis">Field Data</text:span> of an <text:span text:style-name="Strong_20_Emphasis">Object</text:span>The flexibility in modifying the internal representation of the <text:span text:style-name="Strong_20_Emphasis">Data Fields</text:span> of an <text:span text:style-name="Strong_20_Emphasis">Object</text:span> without breaking the <text:a xlink:type="simple" xlink:href="https://www.omgwiki.org/dido/doku.php?id=dido:public:ra:xapend:xapend.a_glossary:i:interface" text:style-name="Internet_20_link" text:visited-style-name="Visited_20_Internet_20_Link">Interface</text:a> and consequently code that depends on the <text:span text:style-name="Strong_20_Emphasis">Interface</text:span>. The ability to include additional processing logic such as validation of a value set, triggering of events, etc. during mutation of the <text:span text:style-name="Strong_20_Emphasis">Field Data</text:span> or adding <text:a xlink:type="simple" xlink:href="https://www.omgwiki.org/dido/doku.php?id=dido:public:ra:xapend:xapend.a_glossary:d:datalog" text:style-name="Internet_20_link" text:visited-style-name="Visited_20_Internet_20_Link">Data Logging</text:a> of acccesses. The ability to add <text:a xlink:type="simple" xlink:href="https://www.omgwiki.org/dido/doku.php?id=dido:public:ra:xapend:xapend.a_glossary:m:mutex" text:style-name="Internet_20_link" text:visited-style-name="Visited_20_Internet_20_Link">MUTual EXclusion (mutex)</text:a> or <text:a xlink:type="simple" xlink:href="https://www.omgwiki.org/dido/doku.php?id=dido:public:ra:xapend:xapend.a_glossary:r:resource_lock" text:style-name="Internet_20_link" text:visited-style-name="Visited_20_Internet_20_Link">Resource Lock</text:a> for synchronizing multithreading or multiprocessor scenarios.The ability to define <text:span text:style-name="Strong_20_Emphasis">Accessor</text:span> and  <text:span text:style-name="Strong_20_Emphasis">Mutator</text:span> methods in derived <text:span text:style-name="Strong_20_Emphasis">Data Objects</text:span> from the base <text:span text:style-name="Strong_20_Emphasis">Data Object</text:span>.</text:p>
      <text:h text:style-name="Heading_20_4" text:outline-level="4"><text:bookmark-start text:name="__RefHeading___dido_secifics_15"/><text:bookmark-start text:name="dido_secifics"/>DIDO Secifics<text:bookmark-end text:name="__RefHeading___dido_secifics_15"/><text:bookmark-end text:name="dido_secifics"/></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Ethereum's Solidity <text:span text:style-name="Strong_20_Emphasis">View</text:span> can attribute Methods as <text:span text:style-name="Strong_20_Emphasis">View</text:span>. functions ensure they do not modify the Data Object state. </text:p>
      <text:p text:style-name="Text_20_body"><text:span text:style-name="Emphasis">A function can be declared as view. The following statements if present in the function are considered modifying the state and the compiler throws warning in such cases.</text:span><text:span text:style-name="Emphasis">Modifying state variables</text:span><text:span text:style-name="Emphasis">Emitting events</text:span><text:span text:style-name="Emphasis">Creating other contracts</text:span><text:span text:style-name="Emphasis">Using <text:span text:style-name="Strong_20_Emphasis"><text:span text:style-name="Source_20_Text">selfdestruct</text:span></text:span></text:span><text:span text:style-name="Emphasis">Sending <text:span text:style-name="Strong_20_Emphasis"><text:span text:style-name="Source_20_Text"> via calls</text:span></text:span></text:span><text:span text:style-name="Emphasis">Calling any function which is not marked <text:span text:style-name="Strong_20_Emphasis">view</text:span> or <text:span text:style-name="Strong_20_Emphasis">pure</text:span></text:span><text:span text:style-name="Emphasis">Using low-level calls</text:span><text:span text:style-name="Emphasis">Using inline assembly containing certain opcodes</text:span>Getter Method (i.e., <text:span text:style-name="Strong_20_Emphasis">Accessor Methods</text:span> are by default view functions.</text:p>
      <text:p text:style-name="Text_20_body">Ethereum's Solidity can attribute Methods as <text:span text:style-name="Strong_20_Emphasis">Pure</text:span>. </text:p>
      <text:p text:style-name="Text_20_body"><text:span text:style-name="Emphasis">Pure functions ensure that they not read or modify the state. A function can be declared as pure. The following statements if present in the function are considered reading the state and compiler will throw warning in such cases.</text:span><text:span text:style-name="Emphasis">Reading state variables.</text:span><text:span text:style-name="Emphasis">Accessing address(this).balance or &lt;address&gt;.balance.</text:span><text:span text:style-name="Emphasis">Accessing any of the special variable of <text:span text:style-name="Strong_20_Emphasis"><text:span text:style-name="Source_20_Text">block</text:span></text:span>, <text:span text:style-name="Strong_20_Emphasis"><text:span text:style-name="Source_20_Text">tx</text:span></text:span>, <text:span text:style-name="Strong_20_Emphasis"><text:span text:style-name="Source_20_Text">msg</text:span></text:span> (<text:span text:style-name="Strong_20_Emphasis"><text:span text:style-name="Source_20_Text">msg.sig</text:span></text:span> and <text:span text:style-name="Strong_20_Emphasis"><text:span text:style-name="Source_20_Text">msg.data</text:span></text:span> can be read).</text:span><text:span text:style-name="Emphasis">Calling any function not marked pure.</text:span><text:span text:style-name="Emphasis">Using inline assembly that contains certain opcodes.</text:span><text:span text:style-name="Emphasis">Pure functions can use the <text:span text:style-name="Strong_20_Emphasis"><text:span text:style-name="Source_20_Text">revert()</text:span></text:span> and <text:span text:style-name="Strong_20_Emphasis"><text:span text:style-name="Source_20_Text">require()</text:span></text:span> functions to revert potential state changes if an error occurs.</text:span></text:p>
      <text:h text:style-name="Heading_20_3" text:outline-level="3"><text:bookmark-start text:name="__RefHeading___abstract_virtual_methods_16"/><text:bookmark-start text:name="abstract_virtual_methods"/>Abstract/Virtual Methods<text:bookmark-end text:name="__RefHeading___abstract_virtual_methods_16"/><text:bookmark-end text:name="abstract_virtual_methods"/></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An <text:span text:style-name="Strong_20_Emphasis">Abstract Method</text:span>, or <text:span text:style-name="Strong_20_Emphasis">Virtual Method</text:span>, are methods that are declared but have no underlying implementation (i.e., no body). The primary purpose of these methods is to form a base, template or guide for subsequent Data Objects derived from this <text:span text:style-name="Strong_20_Emphasis">Data Object</text:span>. The derived Data Objects all have the same behavior defined by Abstract Methods of the base object. The original base <text:span text:style-name="Strong_20_Emphasis">Data Object</text:span> is considered as Abstract or Virtual since without an implementation for these methods, the <text:span text:style-name="Strong_20_Emphasis">Data Object</text:span> remains a “concept”. </text:p>
      <text:p text:style-name="Text_20_body">Almost all <text:a xlink:type="simple" xlink:href="https://www.omgwiki.org/dido/doku.php?id=dido:public:ra:xapend:xapend.a_glossary:o:oop" text:style-name="Internet_20_link" text:visited-style-name="Visited_20_Internet_20_Link">Object-Oriented Programming (OOP)</text:a> languages provide for the concept of <text:span text:style-name="Strong_20_Emphasis">Abstract</text:span> or <text:span text:style-name="Strong_20_Emphasis">Virtual</text:span> methods. In recent years, the concept of <text:span text:style-name="Strong_20_Emphasis">Virtual</text:span> or <text:span text:style-name="Strong_20_Emphasis">Abstract</text:span> <text:span text:style-name="Strong_20_Emphasis">Data Objects</text:span> have lost favor to the use of <text:span text:style-name="Strong_20_Emphasis">Generics</text:span> or <text:span text:style-name="Strong_20_Emphasis">Templates</text:span> which can be instantiated for a particular type. For example, a double-linked-lst template, or a name-value pair template.</text:p>
      <text:p text:style-name="Text_20_body">
<draw:frame draw:style-name="mediacenter" draw:name="4" text:anchor-type="paragraph" draw:z-index="4" svg:width="15.875cm" svg:height="9.7927710843373cm"><draw:image xlink:href="Pictures/1e32171f1ecd8fd2e50fc27decc56fd2.png" xlink:type="simple" xlink:show="embed" xlink:actuate="onLoad"/></draw:frame>
</text:p>
      <text:h text:style-name="Heading_20_3" text:outline-level="3"><text:bookmark-start text:name="__RefHeading___general_methods_17"/><text:bookmark-start text:name="general_methods"/>General Methods<text:bookmark-end text:name="__RefHeading___general_methods_17"/><text:bookmark-end text:name="general_methods"/></text:h>
      <text:p text:style-name="Text_20_body"><text:a xlink:type="simple" xlink:href="https://www.omgwiki.org/dido/doku.php?id=dido:public:ra:1.2_views:3_taxonomic:4_data_tax:07_volitility" text:style-name="Internet_20_link" text:visited-style-name="Visited_20_Internet_20_Link"> Return to Top</text:a></text:p>
      <text:p text:style-name="Text_20_body"><text:span text:style-name="PluginODTAutoStyle_Text_1"/></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00FF"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4_data_tax:08_objects:start</dc:title>
  </office:meta>
</office:document-meta>
</file>