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5_digital_assets:01_coins:start"/><text:bookmark-start text:name="__RefHeading___coins_1"/><text:bookmark-start text:name="coins"/>2.3.5.2 Coins<text:bookmark-end text:name="__RefHeading___coins_1"/><text:bookmark-end text:name="coins"/></text:h>
      <text:p text:style-name="Text_20_body"><text:a xlink:type="simple" xlink:href="https://www.omgwiki.org/dido/doku.php?id=dido:public:ra:1.2_views:3_taxonomic:5_digital_assets:start" text:style-name="Internet_20_link" text:visited-style-name="Visited_20_Internet_20_Link"> Return to Digital Asset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5_digital_assets:01_coins:start</dc:title>
  </office:meta>
</office:document-meta>
</file>