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2_views:3_taxonomic:5_digital_assets:02_tokens:asset"/><text:bookmark-start text:name="__RefHeading___asset_tokens_1"/><text:bookmark-start text:name="asset_tokens"/>2.3.5.2.1 Asset Tokens<text:bookmark-end text:name="__RefHeading___asset_tokens_1"/><text:bookmark-end text:name="asset_tokens"/></text:h>
      <text:p text:style-name="Text_20_body"><text:a xlink:type="simple" xlink:href="https://www.omgwiki.org/dido/doku.php?id=dido:public:ra:1.2_views:3_taxonomic:5_digital_assets:tokens:start" text:style-name="Internet_20_link" text:visited-style-name="Visited_20_Internet_20_Link"> Return to Tokens</text:a></text:p>
      <text:p text:style-name="Text_20_body"><text:span text:style-name="Strong_20_Emphasis">Asset Tokens</text:span> are broadly defined as <text:span text:style-name="Strong_20_Emphasis">digital assets</text:span> representing ownership of a physical or intangible asset. These tokens represent physical assets such as gold bullion, real estate, and inventory or paper assets such as stock, bonds and profit rights. For example, Asset Tokens are similar to paper stock certificates and grant the rights such as the ability to vote at meetings, receive dividend payouts or be notified of quarterly or anual reports. Asset Tokens allow for the transferring or selling of the asset. See Murray and Auch <text:note text:id="ftn0" text:note-class="footnote"><text:note-citation text:label="1)">1)</text:note-citation><text:note-body><text:p text:style-name="Footnote">
Mark Murray, Sam Auch,
<text:span text:style-name="underline">Understanding Digital asset Calssifications</text:span>,
RSM.com,
08 June 2020,
Accessed: 24 September 2021,
<text:a xlink:type="simple" xlink:href="https://rsmus.com/what-we-do/services/assurance/featured-topics/audit-innovation/understanding-digital-asset-classifications.html" text:style-name="Internet_20_link" text:visited-style-name="Visited_20_Internet_20_Link">https://rsmus.com/what-we-do/services/assurance/featured-topics/audit-innovation/understanding-digital-asset-classifications.html</text:a>
</text:p></text:note-body></text:note></text:p>
      <text:p text:style-name="Text_20_body">Advantages of using a Digital Assets to represent equity ownership or ownership of other assets are:</text:p>
      <text:p text:style-name="Text_20_body">Not rely on centralized administrators to track and uphold ownershipIncrese in security over the assetIncrease in transparency Automated compliance for record kepingSelf-custody or trusted agent custody of digital asset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2_views:3_taxonomic:5_digital_assets:02_tokens:asset</dc:title>
  </office:meta>
</office:document-meta>
</file>