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02_tokens:hybrid"/><text:bookmark-start text:name="__RefHeading___hybrid_tokens_1"/><text:bookmark-start text:name="hybrid_tokens"/>2.3.5.2.4 Hybrid Tokens<text:bookmark-end text:name="__RefHeading___hybrid_tokens_1"/><text:bookmark-end text:name="hybrid_tokens"/></text:h>
      <text:p text:style-name="Text_20_body"><text:a xlink:type="simple" xlink:href="https://www.omgwiki.org/dido/doku.php?id=dido:public:ra:1.2_views:3_taxonomic:5_digital_assets:tokens:start" text:style-name="Internet_20_link" text:visited-style-name="Visited_20_Internet_20_Link"> Return to Tokens</text:a></text:p>
      <text:p text:style-name="Text_20_body"><text:note text:id="ftn0" text:note-class="footnote"><text:note-citation text:label="1)">1)</text:note-citation><text:note-body><text:p text:style-name="Footnote">
Mark Murray, Sam Auch,
<text:span text:style-name="underline">Understanding Digital asset Calssifications</text:span>,
RSM.com,
08 June 2020,
Accessed: 24 September 2021,
<text:a xlink:type="simple" xlink:href="https://rsmus.com/what-we-do/services/assurance/featured-topics/audit-innovation/understanding-digital-asset-classifications.html" text:style-name="Internet_20_link" text:visited-style-name="Visited_20_Internet_20_Link">https://rsmus.com/what-we-do/services/assurance/featured-topics/audit-innovation/understanding-digital-asset-classifications.html</text:a>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02_tokens:hybrid</dc:title>
  </office:meta>
</office:document-meta>
</file>