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5_digital_assets:03_nft:start"/><text:bookmark-start text:name="__RefHeading___non-fungible_token_nft_1"/><text:bookmark-start text:name="non-fungible_token_nft"/>2.3.5.2 Non-Fungible Token (NFT)<text:bookmark-end text:name="__RefHeading___non-fungible_token_nft_1"/><text:bookmark-end text:name="non-fungible_token_nft"/></text:h>
      <text:p text:style-name="Text_20_body"><text:a xlink:type="simple" xlink:href="https://www.omgwiki.org/dido/doku.php?id=dido:public:ra:1.2_views:3_taxonomic:5_digital_assets:start" text:style-name="Internet_20_link" text:visited-style-name="Visited_20_Internet_20_Link"> Return to Digital Assets </text:a></text:p>
      <text:p text:style-name="Text_20_body">Unlike cryptocurrencies, a <text:a xlink:type="simple" xlink:href="https://www.omgwiki.org/dido/doku.php?id=dido:public:ra:xapend:xapend.a_glossary:n:nft" text:style-name="Internet_20_link" text:visited-style-name="Visited_20_Internet_20_Link">Non-Fungible Token (NFT)</text:a> cannot be traded or exchanged at equivalency. This differs from fungible tokens like cryptocurrencies, which are identical to each other and, therefore, can be used as a medium for commercial transa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5_digital_assets:03_nft:start</dc:title>
  </office:meta>
</office:document-meta>
</file>