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start"/><text:bookmark-start text:name="__RefHeading___taxonomic_views_1"/><text:bookmark-start text:name="taxonomic_views"/>2.3 Taxonomic Views<text:bookmark-end text:name="__RefHeading___taxonomic_views_1"/><text:bookmark-end text:name="taxonomic_views"/></text:h>
      <text:p text:style-name="Text_20_body"><text:a xlink:type="simple" xlink:href="https://www.omgwiki.org/dido/doku.php?id=dido:public:ra:1.2_views" text:style-name="Internet_20_link" text:visited-style-name="Visited_20_Internet_20_Link">return to Architectural Views</text:a></text:p>
      <text:p text:style-name="Text_20_body">A <text:a xlink:type="simple" xlink:href="https://www.omgwiki.org/dido/doku.php?id=dido:public:ra:xapend:xapend.a_glossary:t:taxonomy" text:style-name="Internet_20_link" text:visited-style-name="Visited_20_Internet_20_Link">taxonomy</text:a> is a way of organizing things into useful and convenient classes. Each class can then be treated as an abstraction of the individual elements. For example, <text:span text:style-name="Strong_20_Emphasis">Dog</text:span> is a class of <text:span text:style-name="Strong_20_Emphasis">Animal</text:span>. Once an individual entity is classified as a <text:span text:style-name="Strong_20_Emphasis">Dog</text:span>, generalizations can be made about what to expect from the individual entity. There can be many taxonomies that classify entities. For example, one taxonomic classification places an individual in the animal kingdom; however, another taxonomy classifies an individual according to their state of employment (working, retired, etc.). Each is valid; the only difference is perspective.</text:p>
      <text:p text:style-name="Text_20_body">The DIDO RA employs the following four taxonomies:</text:p>
      <text:a xlink:type="simple" xlink:href="https://www.omgwiki.org/dido/doku.php?id=dido:public:ra:1.2_views:3_taxonomic:1_topologies" text:style-name="Internet_20_link" text:visited-style-name="Visited_20_Internet_20_Link">1_topologies</text:a>
      <text:a xlink:type="simple" xlink:href="https://www.omgwiki.org/dido/doku.php?id=dido:public:ra:1.2_views:3_taxonomic:2_network_access_ctrll" text:style-name="Internet_20_link" text:visited-style-name="Visited_20_Internet_20_Link">2_network_access_ctrll</text:a>
      <text:a xlink:type="simple" xlink:href="https://www.omgwiki.org/dido/doku.php?id=dido:public:ra:1.2_views:3_taxonomic:3_node_tax" text:style-name="Internet_20_link" text:visited-style-name="Visited_20_Internet_20_Link">3_node_tax</text:a>
      <text:a xlink:type="simple" xlink:href="https://www.omgwiki.org/dido/doku.php?id=dido:public:ra:1.2_views:3_taxonomic:4_data_tax" text:style-name="Internet_20_link" text:visited-style-name="Visited_20_Internet_20_Link">4_data_tax</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start</dc:title>
  </office:meta>
</office:document-meta>
</file>