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5_hg"/><text:bookmark-start text:name="__RefHeading___guides_1"/><text:bookmark-start text:name="guides"/>3.3 Guides<text:bookmark-end text:name="__RefHeading___guides_1"/><text:bookmark-end text:name="guides"/></text:h>
      <text:p text:style-name="Text_20_body"><text:a xlink:type="simple" xlink:href="https://www.omgwiki.org/dido/doku.php?id=dido:public:ra:1.3_gov" text:style-name="Internet_20_link" text:visited-style-name="Visited_20_Internet_20_Link">return to Governance</text:a></text:p>
      <text:p text:style-name="Text_20_body"><text:span text:style-name="Strong_20_Emphasis"/></text:p>
      <text:p text:style-name="Text_20_body">Many Communities of Interest (COI) will in addition to Legal Documents, create Guides to employees in how to maneuver through and understand the various governing statements in statutes, Charter, Bylaws, Parliamentary Authority, Special Rules, Custom Practices, and Standing Rul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5_hg</dc:title>
  </office:meta>
</office:document-meta>
</file>