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09539d2cad8e0512697280e58ea9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00_aboutreq:02_cogreqmdl"/><text:bookmark-start text:name="__RefHeading___cognitive_requirements_model_1"/><text:bookmark-start text:name="cognitive_requirements_model"/>4.1.2 Cognitive Requirements Model<text:bookmark-end text:name="__RefHeading___cognitive_requirements_model_1"/><text:bookmark-end text:name="cognitive_requirements_model"/></text:h>
      <text:p text:style-name="Text_20_body"><text:a xlink:type="simple" xlink:href="https://www.omgwiki.org/dido/doku.php?id=dido:public:ra:1.4_req:00_aboutreq" text:style-name="Internet_20_link" text:visited-style-name="Visited_20_Internet_20_Link"> Return to About Requirements</text:a></text:p>
      <text:p text:style-name="Text_20_body">In addition to the definition of a <text:a xlink:type="simple" xlink:href="https://www.omgwiki.org/dido/doku.php?id=dido:public:ra:xapend:xapend.a_glossary:r:requirement" text:style-name="Internet_20_link" text:visited-style-name="Visited_20_Internet_20_Link">requirement</text:a> and the specification of the requirements at each of the Governance Aspects, there is a need to further refine the requirements according to the level of specificity of the requirement. There are five different layers to specificity which are based upon the layers of the Cognitive Model. (See <text:a xlink:type="simple" xlink:href="https://www.omgwiki.org/dido/doku.php?id=dido:public:ra:xapend:xapend.i_cog_model:start" text:style-name="Internet_20_link" text:visited-style-name="Visited_20_Internet_20_Link">Appendix I: Cognitive Model</text:a>).</text:p>
      <text:p text:style-name="Text_20_body">
<draw:frame draw:style-name="mediacenter" draw:name="0" text:anchor-type="paragraph" draw:z-index="0" svg:width="15.875cm" svg:height="8.8724018475751cm"><draw:image xlink:href="Pictures/a709539d2cad8e0512697280e58ea9fe.png" xlink:type="simple" xlink:show="embed" xlink:actuate="onLoad"/></draw:frame>
</text:p>
      <text:p text:style-name="Text_20_body">Cognitive Model
</text:p>
      <text:p text:style-name="Text_20_body"><text:span text:style-name="Strong_20_Emphasis">Wisdom</text:span> - An extrapolative and nondeterministic, non-probabilistic concept which is built upon <text:span text:style-name="Strong_20_Emphasis">Understanding</text:span> concepts.<text:span text:style-name="Strong_20_Emphasis">Understanding</text:span> - An interpolative and probabilistic concept that reflects <text:span text:style-name="Strong_20_Emphasis">Wisdom</text:span> concepts<text:span text:style-name="Strong_20_Emphasis">Knowledge</text:span> - A concept relating appropriate collection of <text:span text:style-name="Strong_20_Emphasis">Information</text:span> concepts together, such that it's intent is useful<text:span text:style-name="Strong_20_Emphasis">Information</text:span> - A concept aggregating data concepts together, in other words, <text:span text:style-name="Strong_20_Emphasis">Data</text:span> that has been given meaning by way of relational connection<text:span text:style-name="Strong_20_Emphasis">Data</text:span> - Data that is a raw concept; it simply exists and has no significance beyond its existence (in and of itself). It is the basis upon which <text:span text:style-name="Strong_20_Emphasis">Information</text:span> concepts are builtThe flow between the cognitive layers is bidirectional and can have many-to-many relationships. For example, any particular <text:span text:style-name="Strong_20_Emphasis">Wisdom</text:span> concept can be associated with any number of <text:span text:style-name="Strong_20_Emphasis">Understanding</text:span> concepts. The inverse is also true; <text:span text:style-name="Strong_20_Emphasis">Understanding</text:span> concepts can also be used to help support any number of <text:span text:style-name="Strong_20_Emphasis">Wisdom</text:span> Concep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00_aboutreq:02_cogreqmdl</dc:title>
  </office:meta>
</office:document-meta>
</file>