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7a99f0422e2b4df8aecd654dfcf0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00_aboutreq:06_onedegree"/><text:bookmark-start text:name="__RefHeading___one_degree_of_freedom_rule_1"/><text:bookmark-start text:name="one_degree_of_freedom_rule"/>4.6 One Degree of Freedom Rule<text:bookmark-end text:name="__RefHeading___one_degree_of_freedom_rule_1"/><text:bookmark-end text:name="one_degree_of_freedom_rule"/></text:h>
      <text:p text:style-name="Text_20_body"><text:a xlink:type="simple" xlink:href="https://www.omgwiki.org/dido/doku.php?id=dido:public:ra:1.4_req" text:style-name="Internet_20_link" text:visited-style-name="Visited_20_Internet_20_Link"> Return to Requirements</text:a></text:p>
      <text:p text:style-name="Text_20_body">Probably one of the most important rules is to not skip roles. Each and every role is important and all too often, in the name of expedience, attempts are made to short circuit the model and skip roles. For example, trying to specify in “regulatory wisdom” how to inspect products built during execution. This does not however mean that the roles are completely isolated. Within each of the Governance Aspects, the Cognitive Model’s hierarchy still applies. This can be summarized as the “one degree of freedom” rule.</text:p>
      <text:p text:style-name="Text_20_body">
<draw:frame draw:style-name="mediacenter" draw:name="0" text:anchor-type="paragraph" draw:z-index="0" svg:width="13.229166666667cm" svg:height="9.384534706331cm"><draw:image xlink:href="Pictures/807a99f0422e2b4df8aecd654dfcf056.png" xlink:type="simple" xlink:show="embed" xlink:actuate="onLoad"/></draw:frame>
</text:p>
      <text:p text:style-name="Text_20_body">The One Degree of Freedom Ru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00_aboutreq:06_onedegree</dc:title>
  </office:meta>
</office:document-meta>
</file>