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49ffc2b5b5cdb80f0238d74706a7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0_maintainability:modularity"/><text:bookmark-start text:name="__RefHeading___modularity_1"/><text:bookmark-start text:name="modularity"/>4.3.3.1 Modularity<text:bookmark-end text:name="__RefHeading___modularity_1"/><text:bookmark-end text:name="modularity"/></text:h>
      <text:p text:style-name="Text_20_body"><text:a xlink:type="simple" xlink:href="https://www.omgwiki.org/dido/doku.php?id=dido:public:ra:1.4_req:2_nonfunc:20_maintainability" text:style-name="Internet_20_link" text:visited-style-name="Visited_20_Internet_20_Link"> Return to Maintainability</text:a></text:p>
      <text:h text:style-name="Heading_20_2" text:outline-level="2"><text:bookmark-start text:name="__RefHeading___about_2"/><text:bookmark-start text:name="about"/>About<text:bookmark-end text:name="__RefHeading___about_2"/><text:bookmark-end text:name="about"/></text:h>
      <text:p text:style-name="Text_20_body"><text:span text:style-name="Strong_20_Emphasis"><text:a xlink:type="simple" xlink:href="https://www.omgwiki.org/dido/doku.php?id=dido:public:ra:xapend:xapend.a_glossary:m:modularity" text:style-name="Internet_20_link" text:visited-style-name="Visited_20_Internet_20_Link">Modularity</text:a></text:span> describes a characteristic of a system or program to be organized into smaller, reusable components. Each component is self-contained and provides an <text:a xlink:type="simple" xlink:href="https://www.omgwiki.org/dido/doku.php?id=dido:public:ra:xapend:xapend.a_glossary:i:interface" text:style-name="Internet_20_link" text:visited-style-name="Visited_20_Internet_20_Link">interface</text:a> that describes the functionality it offers to other components of the system. It optionally provides a set of interfaces required to fulfill its functionality. In <text:a xlink:type="simple" xlink:href="https://www.omgwiki.org/dido/doku.php?id=dido:public:ra:xapend:xapend.a_glossary:o:oop" text:style-name="Internet_20_link" text:visited-style-name="Visited_20_Internet_20_Link">Object-Oriented Programming (OOP)</text:a>, this functionality is encapsulated as set of data attributes. The <text:a xlink:type="simple" xlink:href="https://www.omgwiki.org/dido/doku.php?id=dido:public:ra:xapend:xapend.a_glossary:m:module" text:style-name="Internet_20_link" text:visited-style-name="Visited_20_Internet_20_Link">Module</text:a> exposes access to these data attributes by defining public interfaces other components can call to manage and manipulate the data attributes of the object (i.e., Module). If the component relies on other components, then it can specify the required components (i.e., Modules).</text:p>
      <text:p text:style-name="Text_20_body">Many Modules are described by files that only describe the interface to the Module and contain no actual functionality. For example, in C/C++, these Module interfaces are described using header files (i.e., <text:span text:style-name="Source_20_Text">.h</text:span>, <text:span text:style-name="Source_20_Text">.hpp</text:span>) files; in Java these files are regular <text:span text:style-name="Source_20_Text">.java</text:span> files but contain the key word <text:span text:style-name="Source_20_Text">interface</text:span> in their <text:a xlink:type="simple" xlink:href="https://www.omgwiki.org/dido/doku.php?id=dido:public:ra:xapend:xapend.a_glossary:c:class" text:style-name="Internet_20_link" text:visited-style-name="Visited_20_Internet_20_Link">class</text:a> descriptor; in <text:a xlink:type="simple" xlink:href="https://www.omgwiki.org/dido/doku.php?id=dido:public:ra:xapend:xapend.a_glossary:c:corba" text:style-name="Internet_20_link" text:visited-style-name="Visited_20_Internet_20_Link">Common Object Request Broker Architecture (CORBA)</text:a>, interfaces are described as stubs. ECMAScript (i.e., <text:a xlink:type="simple" xlink:href="https://www.omgwiki.org/dido/doku.php?id=dido:public:ra:xapend:xapend.a_glossary:j:javascript" text:style-name="Internet_20_link" text:visited-style-name="Visited_20_Internet_20_Link">JavaScript</text:a>), PHP, etc. use the concept of <text:a xlink:type="simple" xlink:href="https://www.omgwiki.org/dido/doku.php?id=dido:public:ra:xapend:xapend.a_glossary:d:ducktyping" text:style-name="Internet_20_link" text:visited-style-name="Visited_20_Internet_20_Link">Duck Typing</text:a> at runtime to accomplish the equivalent of interfaces (i.e., it is based on the methods defined within a Module at runtime rather than on a static, abstract fixed interface).</text:p>
      <text:p text:style-name="Text_20_body">
<draw:frame draw:style-name="mediacenter" draw:name="0" text:anchor-type="paragraph" draw:z-index="0" svg:width="10.583333333333cm" svg:height="7.715472027972cm"><draw:image xlink:href="Pictures/d649ffc2b5b5cdb80f0238d74706a71c.png" xlink:type="simple" xlink:show="embed" xlink:actuate="onLoad"/></draw:frame>
</text:p>
      <text:p text:style-name="Text_20_body">Modeling Modules with Provided and Required Interfaces.
</text:p>
      <text:p text:style-name="Text_20_body">Regardless of the kind of implementation (i.e., interface, stubs, DuckTyping, etc.), APIs need to be public, formalized and freely available to the general public at no cost. The benefit of using interfaces, stubs, or headers is that un-implemented or mismatched functionality can be checked at compile or link time. Dynamic <text:a xlink:type="simple" xlink:href="https://www.omgwiki.org/dido/doku.php?id=dido:public:ra:xapend:xapend.a_glossary:p:plug_in" text:style-name="Internet_20_link" text:visited-style-name="Visited_20_Internet_20_Link">Plug In</text:a> interfaces (i.e, DuckTyping) can only be checked at runtime. However, dynamic type is very definitely modular. One way around run-time errors is to always provide a default implementation.</text:p>
      <text:p text:style-name="Text_20_body">The use of Modules allows the architecture and design of a system or program to be re-factored by extracting functionality into new Modules, combining Modules into a new Module, or composing Modules from other Modules. Often the rules for refactoring a system of a program follow many of the same rules as data <text:a xlink:type="simple" xlink:href="https://www.omgwiki.org/dido/doku.php?id=dido:public:ra:xapend:xapend.a_glossary:n:normalization" text:style-name="Internet_20_link" text:visited-style-name="Visited_20_Internet_20_Link">Normalization</text:a>.</text:p>
      <text:p text:style-name="Text_20_body">Yiming et al.<text:note text:id="ftn0" text:note-class="footnote"><text:note-citation text:label="1)">1)</text:note-citation><text:note-body><text:p text:style-name="Footnote"> Yiming Xiang, Weifeng Pan, Haibo Jiang, Yunfang Zhu, Hao Li,
<text:span text:style-name="underline">Measuring Software Modularity Based on Software Networks</text:span>, 
14 February 2019, Entropy, 
Accessed 3 Aug 2020, <text:a xlink:type="simple" xlink:href="https://www.mdpi.com/1099-4300/21/4/344/htm" text:style-name="Internet_20_link" text:visited-style-name="Visited_20_Internet_20_Link">https://www.mdpi.com/1099-4300/21/4/344/htm</text:a>
</text:p></text:note-body></text:note> introduced the use of complex network theory into software engineering with which to develop metrics for measuring Modularity. They analyzed existing software by representing it as a network using a feature coupling network (FCN). Each method and attribute is considered a node in the <text:a xlink:type="simple" xlink:href="https://www.omgwiki.org/dido/doku.php?id=dido:public:ra:xapend:xapend.a_glossary:n:node_network" text:style-name="Internet_20_link" text:visited-style-name="Visited_20_Internet_20_Link">node network</text:a>. Couplings between methods and attributes are considered edges. Edge Weight represents a weighted value based on the number of invocation paths for the <text:a xlink:type="simple" xlink:href="https://www.omgwiki.org/dido/doku.php?id=dido:public:ra:xapend:xapend.a_glossary:n:node" text:style-name="Internet_20_link" text:visited-style-name="Visited_20_Internet_20_Link">node</text:a> (i.e., method <text:span text:style-name="Source_20_Text">'A</text:span>' is called 2 times, has a weight of <text:span text:style-name="Source_20_Text">'2</text:span>', each attribute is used once, gets a weight of <text:span text:style-name="Source_20_Text">'1</text:span>'). </text:p>
      <text:p text:style-name="Text_20_body"><text:span text:style-name="Source_20_Text">FCN = ( N, E, Ψ )</text:span>
<text:span text:style-name="Strong_20_Emphasis">Where:</text:span><text:span text:style-name="Source_20_Text">FCN</text:span> : Feature Coupling Network<text:span text:style-name="Source_20_Text">N</text:span> : the Node set ( number of attributes or methods )<text:span text:style-name="Source_20_Text">E</text:span> : the Edge set ( couplings between Edge Nodes) of <text:span text:style-name="Source_20_Text">Ψ</text:span> : the Edge Weight (number of invocation paths)Yiming et al., apply Weyuker’s criteria, which are widely used in the field of software metrics, to validate modularity as a software metric theoretically, and also to perform an empirical evaluation using open-source Java software systems to show its effectiveness as a software metric to measure software modularity.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0_maintainability:modularity" text:style-name="Local_20_link" text:visited-style-name="Visited_20_Local_20_Link"> Return to Top</text:a></text:p>
      <text:p text:style-name="Text_20_body">Although Modularity was primarily developed to look at software, it can also be applied to <text:a xlink:type="simple" xlink:href="https://www.omgwiki.org/dido/doku.php?id=dido:public:ra:xapend:xapend.a_glossary:d:distsystem" text:style-name="Internet_20_link" text:visited-style-name="Visited_20_Internet_20_Link">distributed systems</text:a> by changing the definition of <text:span text:style-name="Source_20_Text">N</text:span> from the number of attributes or methods to the number of <text:a xlink:type="simple" xlink:href="https://www.omgwiki.org/dido/doku.php?id=dido:public:ra:xapend:xapend.a_glossary:p:publish-subscribe" text:style-name="Internet_20_link" text:visited-style-name="Visited_20_Internet_20_Link"> Publishers and Subscribers</text:a>, and <text:span text:style-name="Source_20_Text">E</text:span> to the number of couplings between the publishers and subscribers. <text:span text:style-name="Source_20_Text">Ψ</text:span> would then be a weighting for the volume of couplings between publishers and subscribers.</text:p>
      <text:p text:style-name="Text_20_body">In practice this means that if functionality is centralized into a normalized set of <text:a xlink:type="simple" xlink:href="https://www.omgwiki.org/dido/doku.php?id=dido:public:ra:xapend:xapend.a_glossary:e:endpoint" text:style-name="Internet_20_link" text:visited-style-name="Visited_20_Internet_20_Link"> Endpoints</text:a> such that couplings become the connections between endpoints and the volume of traffic represents a weighting, the end result is that we are reduced to three variables: <text:span text:style-name="Source_20_Text">N</text:span>, <text:span text:style-name="Source_20_Text">E</text:span> and <text:span text:style-name="Source_20_Text">Ψ</text:span>. Thus, we must address the age old question: is it better to have one command with 100 options, 100 commands with no options, or a set of commands that can share a restricted set of options? It's obvious that the first two choices are unacceptable so we are left with with the last choice where the options are all related based on the functionality of the com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0_maintainability:modularity</dc:title>
  </office:meta>
</office:document-meta>
</file>