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a472634791b91ad132c322df707408.png"/>
  <manifest:file-entry manifest:media-type="image/png" manifest:full-path="Pictures/359119e05707cec163a33884814316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8_manageability:06_system"/><text:bookmark-start text:name="__RefHeading___system_manageability_issues_1"/><text:bookmark-start text:name="system_manageability_issues"/>4.3.5.3 System Manageability Issues<text:bookmark-end text:name="__RefHeading___system_manageability_issues_1"/><text:bookmark-end text:name="system_manageability_issues"/></text:h>
      <text:p text:style-name="Text_20_body"><text:a xlink:type="simple" xlink:href="https://www.omgwiki.org/dido/doku.php?id=dido:public:ra:1.4_req:2_nonfunc:28_manageability" text:style-name="Internet_20_link" text:visited-style-name="Visited_20_Internet_20_Link"> Return to the Manageability</text:a></text:p>
      <text:h text:style-name="Heading_20_2" text:outline-level="2"><text:bookmark-start text:name="__RefHeading___about_2"/><text:bookmark-start text:name="about"/>About<text:bookmark-end text:name="__RefHeading___about_2"/><text:bookmark-end text:name="about"/></text:h>
      <text:h text:style-name="Heading_20_3" text:outline-level="3"><text:bookmark-start text:name="__RefHeading___subsystem_component_and_module_lifecycle_issues_3"/><text:bookmark-start text:name="subsystem_component_and_module_lifecycle_issues"/>Subsystem, Component and Module Lifecycle Issues<text:bookmark-end text:name="__RefHeading___subsystem_component_and_module_lifecycle_issues_3"/><text:bookmark-end text:name="subsystem_component_and_module_lifecycle_issues"/></text:h>
      <text:p text:style-name="Text_20_body"><text:span text:style-name="Emphasis">“Studies have shown the average software program lifespan over the last 20 years to be around 6-8 years. Longevity increases somewhat for larger programs, so for extremely large complex programs (i.e., over a million Lines of Code – LOC) the average climbs as high as 12-14 years.”</text:span><text:note text:id="ftn0" text:note-class="footnote"><text:note-citation text:label="1)">1)</text:note-citation><text:note-body><text:p text:style-name="Footnote"><text:span text:style-name="underline">Software Evolution</text:span>, Blog Post, Mitopia Technologies, <text:a xlink:type="simple" xlink:href="https://mitosystems.com/software-evolution/" text:style-name="Internet_20_link" text:visited-style-name="Visited_20_Internet_20_Link">https://mitosystems.com/software-evolution/</text:a> 
</text:p></text:note-body></text:note>  Obviously, there is not just the lifespan of the target system, but there are independent lifespans for each version for each subsystem, module or component that is developed externally. For example, the Windows <text:a xlink:type="simple" xlink:href="https://www.omgwiki.org/dido/doku.php?id=dido:public:ra:xapend:xapend.a_glossary:o:os" text:style-name="Internet_20_link" text:visited-style-name="Visited_20_Internet_20_Link">Operating System (OS)</text:a> first appeared in the mid 1980s with version 1.0.<text:note text:id="ftn1" text:note-class="footnote"><text:note-citation text:label="2)">2)</text:note-citation><text:note-body><text:p text:style-name="Footnote">
<text:span text:style-name="underline">The History of Windows Operating Systems</text:span>, Vengie Beal, Webopedia, 2 Sugust 2018, Accessed 16 July 2020, <text:a xlink:type="simple" xlink:href="https://www.webopedia.com/DidYouKnow/Hardware_Software/history_of_microsoft_windows_operating_system.html#windows-1" text:style-name="Internet_20_link" text:visited-style-name="Visited_20_Internet_20_Link">https://www.webopedia.com/DidYouKnow/Hardware_Software/history_of_microsoft_windows_operating_system.html#windows-1</text:a>
</text:p></text:note-body></text:note> and the current version is 10. About every 10 years, Microsoft release another major release of Windows. <text:note text:id="ftn2" text:note-class="footnote"><text:note-citation text:label="3)">3)</text:note-citation><text:note-body><text:p text:style-name="Footnote">
<text:span text:style-name="underline">When will Microsoft end support for your version of Windows or Office?</text:span>, Ed Bott, 10 April 2018, ZDNet, Accessed 16 July 2020, <text:a xlink:type="simple" xlink:href="https://www.zdnet.com/article/when-will-microsoft-pull-the-plug-on-your-version-of-windows-or-office/" text:style-name="Internet_20_link" text:visited-style-name="Visited_20_Internet_20_Link">https://www.zdnet.com/article/when-will-microsoft-pull-the-plug-on-your-version-of-windows-or-office/</text:a>
</text:p></text:note-body></text:note>. IPV4 was originally available in 1883. Windows 7 was release in October 2009 and IPV4 was the dominate <text:a xlink:type="simple" xlink:href="https://www.omgwiki.org/dido/doku.php?id=dido:public:ra:xapend:xapend.a_glossary:i:ip" text:style-name="Internet_20_link" text:visited-style-name="Visited_20_Internet_20_Link">Internet Protocol (IP)</text:a>. By 2012, IPV6 gained dominance<text:note text:id="ftn3" text:note-class="footnote"><text:note-citation text:label="4)">4)</text:note-citation><text:note-body><text:p text:style-name="Footnote">
<text:span text:style-name="underline">Six Years Since World Launch, IPv6 Now Dominant Internet Protocol for Many</text:span>, Internet Society, 6 June 2018, Accessed 16 July 2020, <text:a xlink:type="simple" xlink:href="https://www.internetsociety.org/news/press-releases/2018/six-years-since-world-launch-ipv6-now-dominant-internet-protocol-for-many/" text:style-name="Internet_20_link" text:visited-style-name="Visited_20_Internet_20_Link">https://www.internetsociety.org/news/press-releases/2018/six-years-since-world-launch-ipv6-now-dominant-internet-protocol-for-many/</text:a>
</text:p></text:note-body></text:note>. Therefore, if your system was released in 20010 using IPV4 and Windows 7, by 2012 the network protocol needed to be upgraded which can have cascading maintenance effects throughout your system. By 2015, Windows 10 was released again having a cascading effect on upgrades.</text:p>
      <text:p text:style-name="Text_20_body">Figure  developed by the Industrial Internet Consortium<text:note text:id="ftn4" text:note-class="footnote"><text:note-citation text:label="5)">5)</text:note-citation><text:note-body><text:p text:style-name="Footnote">
<text:span text:style-name="underline">IIC Connectivity Framework defines IIoT network architecture for scalable interoperability</text:span>, Industrial Embedded Systems, 18 July 2020, <text:a xlink:type="simple" xlink:href="http://industrial.embedded-computing.com/articles/iic-connectivity-framework-defines-iiot-network-architecture-for-scalable-interoperability/" text:style-name="Internet_20_link" text:visited-style-name="Visited_20_Internet_20_Link">http://industrial.embedded-computing.com/articles/iic-connectivity-framework-defines-iiot-network-architecture-for-scalable-interoperability/</text:a></text:p></text:note-body></text:note> illustrates some of the architectural components required in a generic <text:a xlink:type="simple" xlink:href="https://www.omgwiki.org/dido/doku.php?id=dido:public:ra:xapend:xapend.a_glossary:i:iiot" text:style-name="Internet_20_link" text:visited-style-name="Visited_20_Internet_20_Link">Industrial Internet of Things (IIoT)</text:a> system. When a system is deployed, each of these components needs to be managed. Each of these components has its own unique <text:a xlink:type="simple" xlink:href="https://www.omgwiki.org/dido/doku.php?id=dido:public:ra:xapend:xapend.a_glossary:s:syslifecycle" text:style-name="Internet_20_link" text:visited-style-name="Visited_20_Internet_20_Link">System Lifecycle</text:a> which evolves independently of the target system. </text:p>
      <text:p text:style-name="Text_20_body">

<draw:frame draw:style-name="mediacenter" draw:name="0" text:anchor-type="paragraph" draw:z-index="0" svg:width="18.520833333333cm" style:rel-width="100%" svg:height="9.4903592927013cm" style:rel-height="scale"><draw:image xlink:href="Pictures/4aa472634791b91ad132c322df707408.png" xlink:type="simple" xlink:show="embed" xlink:actuate="onLoad"/></draw:frame>
</text:p>
      <text:p text:style-name="Text_20_body">The Industrial Internet Consortium’s Connectivity Framework layer provides the foundation for the interoperable transfer of common structured data across systems and <text:a xlink:type="simple" xlink:href="https://www.omgwiki.org/dido/doku.php?id=dido:public:ra:xapend:xapend.a_glossary:d:domain_dds" text:style-name="Internet_20_link" text:visited-style-name="Visited_20_Internet_20_Link"> domains</text:a>
<text:span text:style-name="sup"><text:a xlink:type="simple" xlink:href="https://www.omgwiki.org/dido/doku.php?id=dido:public:ra:1.4_req:2_nonfunc:28_manageability#fn_7" text:style-name="Internet_20_link" text:visited-style-name="Visited_20_Internet_20_Link">7)</text:a></text:span>

</text:p>
      <text:h text:style-name="Heading_20_4" text:outline-level="4"><text:bookmark-start text:name="__RefHeading___system_monitoring_4"/><text:bookmark-start text:name="system_monitoring"/>System Monitoring<text:bookmark-end text:name="__RefHeading___system_monitoring_4"/><text:bookmark-end text:name="system_monitoring"/></text:h>
      <text:p text:style-name="Text_20_body"><text:a xlink:type="simple" xlink:href="#dido:public:ra:1.4_req:2_nonfunc:28_manageability:06_system" text:style-name="Local_20_link" text:visited-style-name="Visited_20_Local_20_Link"> Return to the Top</text:a></text:p>
      <text:p text:style-name="Text_20_body">The fundamental <text:a xlink:type="simple" xlink:href="https://www.omgwiki.org/dido/doku.php?id=dido:public:ra:xapend:xapend.a_glossary:r:requirement" text:style-name="Internet_20_link" text:visited-style-name="Visited_20_Internet_20_Link">requirement</text:a> for manageability of any system is the collection of data about the system. This is often done with <text:a xlink:type="simple" xlink:href="https://www.omgwiki.org/dido/doku.php?id=dido:public:ra:xapend:xapend.a_glossary:m:monitorsw" text:style-name="Internet_20_link" text:visited-style-name="Visited_20_Internet_20_Link">Monitoring Software</text:a> specifically designed for this task. However, the task of monitoring complex, <text:a xlink:type="simple" xlink:href="https://www.omgwiki.org/dido/doku.php?id=dido:public:ra:xapend:xapend.a_glossary:d:distsystem" text:style-name="Internet_20_link" text:visited-style-name="Visited_20_Internet_20_Link">distributed systems</text:a> is often difficult and beyond the scope of any particular product. The best place to start is to think of the monitoring in terms of layers. There are considered three layers<text:note text:id="ftn5" text:note-class="footnote"><text:note-citation text:label="6)">6)</text:note-citation><text:note-body><text:p text:style-name="Footnote">
<text:span text:style-name="underline">Tools for Distributed Systems Monitoring</text:span>, Kufel, Łukasz, 1 December 2016, Foundations of Computing and Decision Sciences, Vol 41: 10.1515/fcds-2016-0014, <text:a xlink:type="simple" xlink:href="https://www.researchgate.net/publication/311863266_Tools_for_Distributed_Systems_Monitoring/citation/download" text:style-name="Internet_20_link" text:visited-style-name="Visited_20_Internet_20_Link">https://www.researchgate.net/publication/311863266_Tools_for_Distributed_Systems_Monitoring/citation/download</text:a>
</text:p></text:note-body></text:note>.</text:p>
      <text:p text:style-name="Text_20_body">
<draw:frame draw:style-name="mediacenter" draw:name="1" text:anchor-type="paragraph" draw:z-index="1" svg:width="18.520833333333cm" style:rel-width="100%" svg:height="8.6420622150711cm" style:rel-height="scale"><draw:image xlink:href="Pictures/359119e05707cec163a33884814316d8.png" xlink:type="simple" xlink:show="embed" xlink:actuate="onLoad"/></draw:frame>
</text:p>
      <text:p text:style-name="Text_20_body">Three major monitoring layers representing sample design of monitoring solution
</text:p>
      <text:h text:style-name="Heading_20_4" text:outline-level="4"><text:bookmark-start text:name="__RefHeading___system_logging_5"/><text:bookmark-start text:name="system_logging"/>System Logging<text:bookmark-end text:name="__RefHeading___system_logging_5"/><text:bookmark-end text:name="system_logging"/></text:h>
      <text:p text:style-name="Text_20_body"><text:a xlink:type="simple" xlink:href="#dido:public:ra:1.4_req:2_nonfunc:28_manageability:06_system" text:style-name="Local_20_link" text:visited-style-name="Visited_20_Local_20_Link"> Return to the Top</text:a></text:p>
      <text:p text:style-name="Text_20_body">The Data Monitoring is the use of <text:a xlink:type="simple" xlink:href="https://www.omgwiki.org/dido/doku.php?id=dido:public:ra:xapend:xapend.a_glossary:d:datalog" text:style-name="Internet_20_link" text:visited-style-name="Visited_20_Internet_20_Link">Data Logging</text:a> to collect and store data for analysis to discover trends or record the events and actions of an application, a system, or a network. This allows for tracking of interactions using messages. Some of the commonly used logging levels are:</text:p>
      <text:p text:style-name="Text_20_body">Some common logging levels used in applications<text:note text:id="ftn6" text:note-class="footnote"><text:note-citation text:label="7)">7)</text:note-citation><text:note-body><text:p text:style-name="Footnote">
<text:span text:style-name="underline">Log4j - Logging Levels</text:span>, Log4J, Accessed 18 July 2020, <text:a xlink:type="simple" xlink:href="https://www.tutorialspoint.com/log4j/log4j_logging_levels.htm" text:style-name="Internet_20_link" text:visited-style-name="Visited_20_Internet_20_Link">https://www.tutorialspoint.com/log4j/log4j_logging_levels.htm</text:a>
</text:p></text:note-body></text:note></text:p>
      <table:table table:style-name="Table">
        <table:table-column/>
        <table:table-column/>
        <table:table-row>
          <table:table-cell office:value-type="string" table:style-name="tableheader">
            <text:p text:style-name="Table_20_Heading"> Logging Level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debug   </text:p>
          </table:table-cell>
          <table:table-cell office:value-type="string" table:style-name="tablecell">
            <text:p text:style-name="tablealignleft"> Designates fine-grained informational events that are most useful to debug an application. </text:p>
          </table:table-cell>
        </table:table-row>
        <table:table-row>
          <table:table-cell office:value-type="string" table:style-name="tableheader">
            <text:p text:style-name="Table_20_Heading"> trace   </text:p>
          </table:table-cell>
          <table:table-cell office:value-type="string" table:style-name="tablecell">
            <text:p text:style-name="tablealignleft"> Designates information about the flow of the execution or threads in an application. </text:p>
          </table:table-cell>
        </table:table-row>
        <table:table-row>
          <table:table-cell office:value-type="string" table:style-name="tableheader">
            <text:p text:style-name="Table_20_Heading"> info    </text:p>
          </table:table-cell>
          <table:table-cell office:value-type="string" table:style-name="tablecell">
            <text:p text:style-name="tablealignleft"> Designates informational messages that highlight the progress of the application at coarse-grained level.</text:p>
          </table:table-cell>
        </table:table-row>
        <table:table-row>
          <table:table-cell office:value-type="string" table:style-name="tableheader">
            <text:p text:style-name="Table_20_Heading"> warn    </text:p>
          </table:table-cell>
          <table:table-cell office:value-type="string" table:style-name="tablecell">
            <text:p text:style-name="tablealignleft"> Designates potentially harmful situations.</text:p>
          </table:table-cell>
        </table:table-row>
        <table:table-row>
          <table:table-cell office:value-type="string" table:style-name="tableheader">
            <text:p text:style-name="Table_20_Heading"> error   </text:p>
          </table:table-cell>
          <table:table-cell office:value-type="string" table:style-name="tablecell">
            <text:p text:style-name="tablealignleft"> Designates error events that might still allow the application to continue running. </text:p>
          </table:table-cell>
        </table:table-row>
        <table:table-row>
          <table:table-cell office:value-type="string" table:style-name="tableheader">
            <text:p text:style-name="Table_20_Heading"> fatal   </text:p>
          </table:table-cell>
          <table:table-cell office:value-type="string" table:style-name="tablecell">
            <text:p text:style-name="tablealignleft"> Designates very severe error events that will presumably lead the application to abort. </text:p>
          </table:table-cell>
        </table:table-row>
      </table:table>
      <text:h text:style-name="Heading_20_4" text:outline-level="4"><text:bookmark-start text:name="__RefHeading___system_management_6"/><text:bookmark-start text:name="system_management"/>System Management<text:bookmark-end text:name="__RefHeading___system_management_6"/><text:bookmark-end text:name="system_management"/></text:h>
      <text:p text:style-name="Text_20_body"><text:a xlink:type="simple" xlink:href="#dido:public:ra:1.4_req:2_nonfunc:28_manageability:06_system" text:style-name="Local_20_link" text:visited-style-name="Visited_20_Local_20_Link"> Return to the Top</text:a></text:p>
      <text:p text:style-name="Text_20_body"><text:a xlink:type="simple" xlink:href="https://www.omgwiki.org/dido/doku.php?id=dido:public:ra:xapend:xapend.a_glossary:p:projmansw" text:style-name="Internet_20_link" text:visited-style-name="Visited_20_Internet_20_Link">Project Management Software</text:a> is software used for project planning, scheduling, resource allocation and change management. It allows project managers (PMs), stakeholders and users to control costs and manage budgeting, quality management and documentation and also may be used as an administration system. Project management software is also used for collaboration and communication between project stakeholders. These tools can help throughout the system lifecycle, from requirement analysis through sun-setting the system. However, in a distributed system, these tools can play a significant role in determining the health of each node, the network and the overall system of nodes.</text:p>
      <text:p text:style-name="Text_20_body">Although the publication on <text:span text:style-name="underline">Software Metrics for Predicting Maintainability</text:span> <text:note text:id="ftn7" text:note-class="footnote"><text:note-citation text:label="8)">8)</text:note-citation><text:note-body><text:p text:style-name="Footnote">
<text:span text:style-name="underline">Software Metrics for Predicting Maintainability</text:span>, Marc Frappier, Stan Matwin, and Ali Mili, University of Ottawa, Canadian Space Agency, 1994, References 20 July 2020, <text:a xlink:type="simple" xlink:href="http://www.dmi.usherb.ca/~frappier/Papers/tm2.pdf" text:style-name="Internet_20_link" text:visited-style-name="Visited_20_Internet_20_Link">http://www.dmi.usherb.ca/~frappier/Papers/tm2.pdf</text:a>
</text:p></text:note-body></text:note> is a bit dated, many of the ideas of capturing metrics to measure <text:a xlink:type="simple" xlink:href="https://www.omgwiki.org/dido/doku.php?id=dido:public:ra:xapend:xapend.a_glossary:m:maintainability" text:style-name="Internet_20_link" text:visited-style-name="Visited_20_Internet_20_Link">Maintainability</text:a> are still relevant today. By studying these metrics and understanding the formulas and the parameters used in the formulas, a lot of insight can be provided in explaining positive and negative Manageability traits.</text:p>
      <text:p text:style-name="Text_20_body"><text:span text:style-name="Strong_20_Emphasis">Note:</text:span> Many of these metrics were originally targeting for Systems (or projects) that used the <text:a xlink:type="simple" xlink:href="https://www.omgwiki.org/dido/doku.php?id=dido:public:ra:xapend:xapend.a_glossary:w:waterfall" text:style-name="Internet_20_link" text:visited-style-name="Visited_20_Internet_20_Link">Waterfall Model</text:a> which has been replaced for many systems (or projects) with <text:a xlink:type="simple" xlink:href="https://www.omgwiki.org/dido/doku.php?id=dido:public:ra:xapend:xapend.a_glossary:a:agile" text:style-name="Internet_20_link" text:visited-style-name="Visited_20_Internet_20_Link">Agile Models</text:a> and <text:a xlink:type="simple" xlink:href="https://www.omgwiki.org/dido/doku.php?id=dido:public:ra:xapend:xapend.a_glossary:d:devops" text:style-name="Internet_20_link" text:visited-style-name="Visited_20_Internet_20_Link">DevOps</text:a>. Many of these metrics can and should be applied to each <text:a xlink:type="simple" xlink:href="https://www.omgwiki.org/dido/doku.php?id=dido:public:ra:xapend:xapend.a_glossary:s:sprint" text:style-name="Internet_20_link" text:visited-style-name="Visited_20_Internet_20_Link">Sprint</text:a> to make sure the qualities of the system are maintainable and manageable. In a <text:a xlink:type="simple" xlink:href="https://www.omgwiki.org/dido/doku.php?id=dido:public:ra:xapend:xapend.a_glossary:d:dapp" text:style-name="Internet_20_link" text:visited-style-name="Visited_20_Internet_20_Link">Distributed Application (ĐApp or DApp)</text:a>, word <text:a xlink:type="simple" xlink:href="https://www.omgwiki.org/dido/doku.php?id=dido:public:ra:xapend:xapend.a_glossary:m:module" text:style-name="Internet_20_link" text:visited-style-name="Visited_20_Internet_20_Link">module</text:a> can be replaced with subsystem or <text:a xlink:type="simple" xlink:href="https://www.omgwiki.org/dido/doku.php?id=dido:public:ra:xapend:xapend.a_glossary:n:netnode" text:style-name="Internet_20_link" text:visited-style-name="Visited_20_Internet_20_Link"> Node</text:a>.
</text:p>
      <text:p text:style-name="Text_20_body">Description of Mectrics for Maintainability of Systems (or Projects)<text:span text:style-name="sup"><text:a xlink:type="simple" xlink:href="https://www.omgwiki.org/dido/doku.php?id=dido:public:ra:1.4_req:2_nonfunc:28_manageability#fn_10" text:style-name="Internet_20_link" text:visited-style-name="Visited_20_Internet_20_Link"> 10)</text:a></text:span></text:p>
      <table:table table:style-name="Table">
        <table:table-column/>
        <table:table-column/>
        <table:table-column/>
        <table:table-column/>
        <table:table-row>
          <table:table-cell office:value-type="string" table:style-name="tableheader">
            <text:p text:style-name="Table_20_Heading"> 5.1  </text:p>
          </table:table-cell>
          <table:table-cell office:value-type="string" table:style-name="tablecell">
            <text:p text:style-name="tablealignleft"> UR     </text:p>
          </table:table-cell>
          <table:table-cell office:value-type="string" table:style-name="tablecell">
            <text:p text:style-name="tablealignleft"> Un-referenced Requirements             </text:p>
          </table:table-cell>
          <table:table-cell office:value-type="string" table:style-name="tablecell">
            <text:p text:style-name="tablealignleft"> The  number  of  original  requirements  not  referenced  by  a  lower  document  in  the  documentation hierarchy. </text:p>
          </table:table-cell>
        </table:table-row>
        <table:table-row>
          <table:table-cell office:value-type="string" table:style-name="tableheader">
            <text:p text:style-name="Table_20_Heading"> 5.2  </text:p>
          </table:table-cell>
          <table:table-cell office:value-type="string" table:style-name="tablecell">
            <text:p text:style-name="tablealignleft"> NR     </text:p>
          </table:table-cell>
          <table:table-cell office:value-type="string" table:style-name="tablecell">
            <text:p text:style-name="tablealignleft"> Non-Referencing Items                  </text:p>
          </table:table-cell>
          <table:table-cell office:value-type="string" table:style-name="tablecell">
            <text:p text:style-name="tablealignleft"> The number of items not referencing an original requirement. </text:p>
          </table:table-cell>
        </table:table-row>
        <table:table-row>
          <table:table-cell office:value-type="string" table:style-name="tableheader">
            <text:p text:style-name="Table_20_Heading"> 5.3  </text:p>
          </table:table-cell>
          <table:table-cell office:value-type="string" table:style-name="tablecell">
            <text:p text:style-name="tablealignleft"> M-MC   </text:p>
          </table:table-cell>
          <table:table-cell office:value-type="string" table:style-name="tablecell">
            <text:p text:style-name="tablealignleft"> Module Coupling                        </text:p>
          </table:table-cell>
          <table:table-cell office:value-type="string" table:style-name="tablecell">
            <text:p text:style-name="tablealignleft"> A measure of the strength of the relationships between modules.  </text:p>
          </table:table-cell>
        </table:table-row>
        <table:table-row>
          <table:table-cell office:value-type="string" table:style-name="tableheader">
            <text:p text:style-name="Table_20_Heading"> 5.4  </text:p>
          </table:table-cell>
          <table:table-cell office:value-type="string" table:style-name="tablecell">
            <text:p text:style-name="tablealignleft"> M-MS   </text:p>
          </table:table-cell>
          <table:table-cell office:value-type="string" table:style-name="tablecell">
            <text:p text:style-name="tablealignleft"> Module Strength                        </text:p>
          </table:table-cell>
          <table:table-cell office:value-type="string" table:style-name="tablecell">
            <text:p text:style-name="tablealignleft"> A measure of how strongly related are the elements within a module. </text:p>
          </table:table-cell>
        </table:table-row>
        <table:table-row>
          <table:table-cell office:value-type="string" table:style-name="tableheader">
            <text:p text:style-name="Table_20_Heading"> 5.5  </text:p>
          </table:table-cell>
          <table:table-cell office:value-type="string" table:style-name="tablecell">
            <text:p text:style-name="tablealignleft"> HK-IF  </text:p>
          </table:table-cell>
          <table:table-cell office:value-type="string" table:style-name="tablecell">
            <text:p text:style-name="tablealignleft"> Information Flow                       </text:p>
          </table:table-cell>
          <table:table-cell office:value-type="string" table:style-name="tablecell">
            <text:p text:style-name="tablealignleft"> A measure of the control flow and data flow between modules. </text:p>
          </table:table-cell>
        </table:table-row>
        <table:table-row>
          <table:table-cell office:value-type="string" table:style-name="tableheader">
            <text:p text:style-name="Table_20_Heading"> 5.6  </text:p>
          </table:table-cell>
          <table:table-cell office:value-type="string" table:style-name="tablecell">
            <text:p text:style-name="tablealignleft"> R-IF   </text:p>
          </table:table-cell>
          <table:table-cell office:value-type="string" table:style-name="tablecell">
            <text:p text:style-name="tablealignleft"> Integrated Information Flow of Rombach </text:p>
          </table:table-cell>
          <table:table-cell office:value-type="string" table:style-name="tablecell">
            <text:p text:style-name="tablealignleft"> A measure of inter-module and  intra-module  complexity  based  on  information  flow. </text:p>
          </table:table-cell>
        </table:table-row>
        <table:table-row>
          <table:table-cell office:value-type="string" table:style-name="tableheader">
            <text:p text:style-name="Table_20_Heading"> 5.7  </text:p>
          </table:table-cell>
          <table:table-cell office:value-type="string" table:style-name="tablecell">
            <text:p text:style-name="tablealignleft"> KPL-IF </text:p>
          </table:table-cell>
          <table:table-cell office:value-type="string" table:style-name="tablecell">
            <text:p text:style-name="tablealignleft"> Information Flow by Kitchenham et al   </text:p>
          </table:table-cell>
          <table:table-cell office:value-type="string" table:style-name="tablecell">
            <text:p text:style-name="tablealignleft"> A measure of inter-module complexity inspired from Henry &amp; Kafura's information flow metric. Since Kitchenham et al experienced some difficulties in understanding   the   definition   of   flows   provided   by Henry &amp; Kafura, they formulated a new set of definitions. </text:p>
          </table:table-cell>
        </table:table-row>
        <table:table-row>
          <table:table-cell office:value-type="string" table:style-name="tableheader">
            <text:p text:style-name="Table_20_Heading"> 5.8  </text:p>
          </table:table-cell>
          <table:table-cell office:value-type="string" table:style-name="tablecell">
            <text:p text:style-name="tablealignleft"> IF4    </text:p>
          </table:table-cell>
          <table:table-cell office:value-type="string" table:style-name="tablecell">
            <text:p text:style-name="tablealignleft"> Information Flow Complexity            </text:p>
          </table:table-cell>
          <table:table-cell office:value-type="string" table:style-name="tablecell">
            <text:p text:style-name="tablealignleft"> A measure of inter-module complexity based on information flow </text:p>
          </table:table-cell>
        </table:table-row>
        <table:table-row>
          <table:table-cell office:value-type="string" table:style-name="tableheader">
            <text:p text:style-name="Table_20_Heading"> 5.9  </text:p>
          </table:table-cell>
          <table:table-cell office:value-type="string" table:style-name="tablecell">
            <text:p text:style-name="tablealignleft"> CA-DC  </text:p>
          </table:table-cell>
          <table:table-cell office:value-type="string" table:style-name="tablecell">
            <text:p text:style-name="tablealignleft"> Design Complexity of Card &amp; Agresti    </text:p>
          </table:table-cell>
          <table:table-cell office:value-type="string" table:style-name="tablecell">
            <text:p text:style-name="tablealignleft"> A  measure  of  inter-module  and  intra-module  complexity  of  a  system  based  on  fan-out, number of modules and input/output variables </text:p>
          </table:table-cell>
        </table:table-row>
        <table:table-row>
          <table:table-cell office:value-type="string" table:style-name="tableheader">
            <text:p text:style-name="Table_20_Heading"> 5.10 </text:p>
          </table:table-cell>
          <table:table-cell office:value-type="string" table:style-name="tablecell">
            <text:p text:style-name="tablealignleft"> COCO   </text:p>
          </table:table-cell>
          <table:table-cell office:value-type="string" table:style-name="tablecell">
            <text:p text:style-name="tablealignleft"> Cocomo Inspired Metric                 </text:p>
          </table:table-cell>
          <table:table-cell office:value-type="string" table:style-name="tablecell">
            <text:p text:style-name="tablealignleft"> A selection of appropriate adjustment factors of the intermediate Cocomo metric </text:p>
          </table:table-cell>
        </table:table-row>
        <table:table-row>
          <table:table-cell office:value-type="string" table:style-name="tableheader">
            <text:p text:style-name="Table_20_Heading"> 5.11 </text:p>
          </table:table-cell>
          <table:table-cell office:value-type="string" table:style-name="tablecell">
            <text:p text:style-name="tablealignleft"> v(G)   </text:p>
          </table:table-cell>
          <table:table-cell office:value-type="string" table:style-name="tablecell">
            <text:p text:style-name="tablealignleft"> Cyclomatic Complexity Number           </text:p>
          </table:table-cell>
          <table:table-cell office:value-type="string" table:style-name="tablecell">
            <text:p text:style-name="tablealignleft"> The number of independent basic paths in a program. </text:p>
          </table:table-cell>
        </table:table-row>
        <table:table-row>
          <table:table-cell office:value-type="string" table:style-name="tableheader">
            <text:p text:style-name="Table_20_Heading"> 5.12 </text:p>
          </table:table-cell>
          <table:table-cell office:value-type="string" table:style-name="tablecell">
            <text:p text:style-name="tablealignleft"> knots  </text:p>
          </table:table-cell>
          <table:table-cell office:value-type="string" table:style-name="tablecell"/>
          <table:table-cell office:value-type="string" table:style-name="tablecell">
            <text:p text:style-name="tablealignleft"> The  number  of  crossing  lines  (unstructured  <text:span text:style-name="Source_20_Text">goto</text:span>  statements)  in  a  control  flow  </text:p>
          </table:table-cell>
        </table:table-row>
        <table:table-row>
          <table:table-cell office:value-type="string" table:style-name="tableheader">
            <text:p text:style-name="Table_20_Heading"> 5.13 </text:p>
          </table:table-cell>
          <table:table-cell office:value-type="string" table:style-name="tablecell">
            <text:p text:style-name="tablealignleft"> RLC    </text:p>
          </table:table-cell>
          <table:table-cell office:value-type="string" table:style-name="tablecell">
            <text:p text:style-name="tablealignleft"> Relative Logical Complexity            </text:p>
          </table:table-cell>
          <table:table-cell office:value-type="string" table:style-name="tablecell">
            <text:p text:style-name="tablealignleft"> The number of binary decisions divided by the number of statements </text:p>
          </table:table-cell>
        </table:table-row>
        <table:table-row>
          <table:table-cell office:value-type="string" table:style-name="tableheader">
            <text:p text:style-name="Table_20_Heading"> 5.14 </text:p>
          </table:table-cell>
          <table:table-cell office:value-type="string" table:style-name="tablecell">
            <text:p text:style-name="tablealignleft"> Vcd    </text:p>
          </table:table-cell>
          <table:table-cell office:value-type="string" table:style-name="tablecell">
            <text:p text:style-name="tablealignleft"> Comments Volume of Declarations        </text:p>
          </table:table-cell>
          <table:table-cell office:value-type="string" table:style-name="tablecell">
            <text:p text:style-name="tablealignleft"> Total number of characters found in the comments of the declaration section of a module.  The declaration section comprises comments before the module heading up to the first executable statement of the module body. </text:p>
          </table:table-cell>
        </table:table-row>
        <table:table-row>
          <table:table-cell office:value-type="string" table:style-name="tableheader">
            <text:p text:style-name="Table_20_Heading"> 5.15 </text:p>
          </table:table-cell>
          <table:table-cell office:value-type="string" table:style-name="tablecell">
            <text:p text:style-name="tablealignleft"> Vcs    </text:p>
          </table:table-cell>
          <table:table-cell office:value-type="string" table:style-name="tablecell">
            <text:p text:style-name="tablealignleft"> Comments Volume of Structures          </text:p>
          </table:table-cell>
          <table:table-cell office:value-type="string" table:style-name="tablecell">
            <text:p text:style-name="tablealignleft"> Total number of characters in the comments found anywhere in the module except in  the  declaration  section.    The  declaration  section  comprises  comments  before  the module heading up to the first executable statement of the module body. </text:p>
          </table:table-cell>
        </table:table-row>
        <table:table-row>
          <table:table-cell office:value-type="string" table:style-name="tableheader">
            <text:p text:style-name="Table_20_Heading"> 5.16 </text:p>
          </table:table-cell>
          <table:table-cell office:value-type="string" table:style-name="tablecell">
            <text:p text:style-name="tablealignleft"> Ls     </text:p>
          </table:table-cell>
          <table:table-cell office:value-type="string" table:style-name="tablecell">
            <text:p text:style-name="tablealignleft"> Average Length of Variable Names       </text:p>
          </table:table-cell>
          <table:table-cell office:value-type="string" table:style-name="tablecell">
            <text:p text:style-name="tablealignleft"> Mean  number  of  characters  of  all  variables  used  in  a  module.    Unused  declared  variables are not included.  </text:p>
          </table:table-cell>
        </table:table-row>
        <table:table-row>
          <table:table-cell office:value-type="string" table:style-name="tableheader">
            <text:p text:style-name="Table_20_Heading"> 5.17 </text:p>
          </table:table-cell>
          <table:table-cell office:value-type="string" table:style-name="tablecell">
            <text:p text:style-name="tablealignleft"> LOC    </text:p>
          </table:table-cell>
          <table:table-cell office:value-type="string" table:style-name="tablecell">
            <text:p text:style-name="tablealignleft"> Lines of Code                          </text:p>
          </table:table-cell>
          <table:table-cell office:value-type="string" table:style-name="tablecell">
            <text:p text:style-name="tablealignleft"> The number of lines in the <text:a xlink:type="simple" xlink:href="https://www.omgwiki.org/dido/doku.php?id=dido:public:ra:xapend:xapend.a_glossary:s:sourcecode" text:style-name="Internet_20_link" text:visited-style-name="Visited_20_Internet_20_Link">source code</text:a> excluding blank lines or comment lines.  </text:p>
          </table:table-cell>
        </table:table-row>
        <table:table-row>
          <table:table-cell office:value-type="string" table:style-name="tableheader">
            <text:p text:style-name="Table_20_Heading"> 5.18 </text:p>
          </table:table-cell>
          <table:table-cell office:value-type="string" table:style-name="tablecell">
            <text:p text:style-name="tablealignleft"> E      </text:p>
          </table:table-cell>
          <table:table-cell office:value-type="string" table:style-name="tablecell">
            <text:p text:style-name="tablealignleft"> Software Science Effort                </text:p>
          </table:table-cell>
          <table:table-cell office:value-type="string" table:style-name="tablecell">
            <text:p text:style-name="tablealignleft"> An  estimation  of  programming  effort  based  on  the  number  of  operators  and  operands.  It is a combination of other Software Science metrics. </text:p>
          </table:table-cell>
        </table:table-row>
        <table:table-row>
          <table:table-cell office:value-type="string" table:style-name="tableheader">
            <text:p text:style-name="Table_20_Heading"> 5.19 </text:p>
          </table:table-cell>
          <table:table-cell office:value-type="string" table:style-name="tablecell">
            <text:p text:style-name="tablealignleft"> DAR    </text:p>
          </table:table-cell>
          <table:table-cell office:value-type="string" table:style-name="tablecell">
            <text:p text:style-name="tablealignleft"> Documentation Accuracy Ratio           </text:p>
          </table:table-cell>
          <table:table-cell office:value-type="string" table:style-name="tablecell">
            <text:p text:style-name="tablealignleft"> A  <text:a xlink:type="simple" xlink:href="https://www.omgwiki.org/dido/doku.php?id=dido:public:ra:xapend:xapend.a_glossary:v:vendorlockin" text:style-name="Internet_20_link" text:visited-style-name="Visited_20_Internet_20_Link">verification</text:a> of  the  accuracy  of  the  CEI Spec, RS and SDD with respect to the source code. </text:p>
          </table:table-cell>
        </table:table-row>
        <table:table-row>
          <table:table-cell office:value-type="string" table:style-name="tableheader">
            <text:p text:style-name="Table_20_Heading"> 5.20 </text:p>
          </table:table-cell>
          <table:table-cell office:value-type="string" table:style-name="tablecell">
            <text:p text:style-name="tablealignleft"> SCC    </text:p>
          </table:table-cell>
          <table:table-cell office:value-type="string" table:style-name="tablecell">
            <text:p text:style-name="tablealignleft"> Source Code Consistency                </text:p>
          </table:table-cell>
          <table:table-cell office:value-type="string" table:style-name="tablecell">
            <text:p text:style-name="tablealignleft"> The  extent  to  which  the  source  code  contains uniform notation, terminology and symbology within itself. </text:p>
          </table:table-cell>
        </table:table-row>
      </table:table>
      <text:h text:style-name="Heading_20_3" text:outline-level="3"><text:bookmark-start text:name="__RefHeading___vendor_lock-in_issues_7"/><text:bookmark-start text:name="vendor_lock-in_issues"/>Vendor Lock-in Issues<text:bookmark-end text:name="__RefHeading___vendor_lock-in_issues_7"/><text:bookmark-end text:name="vendor_lock-in_issues"/></text:h>
      <text:p text:style-name="Text_20_body"><text:a xlink:type="simple" xlink:href="#dido:public:ra:1.4_req:2_nonfunc:28_manageability:06_system" text:style-name="Local_20_link" text:visited-style-name="Visited_20_Local_20_Link"> Return to the Top</text:a></text:p>
      <text:p text:style-name="Text_20_body">A major management issue for many projects is the avoidance of <text:a xlink:type="simple" xlink:href="https://www.omgwiki.org/dido/doku.php?id=dido:public:ra:xapend:xapend.a_glossary:v:vendorlockin" text:style-name="Internet_20_link" text:visited-style-name="Visited_20_Internet_20_Link">Vendor Lock-In</text:a>. Vendor lock-in restricts the options available to a system (or project) because of the dependency on sole-source proprietary technology, solution or service provided by a single vendor or vendor partner. This technique can be disabling and demoralizing because customers are effectively prevented from switching to alternate sources for the technology, solution or service making the customer-vendor relationship one sided.</text:p>
      <text:p text:style-name="Text_20_body">Vendor Lock-In reduces the ability of manage costs over the life expectancy of the system (or project) or avoid risks when a vendor of a product ceases to maintain a critical component of the system (or project) or even when the product ceases to exist.</text:p>
      <text:p text:style-name="Text_20_body">This can be partially mitigated through the use of <text:a xlink:type="simple" xlink:href="https://www.omgwiki.org/dido/doku.php?id=dido:public:ra:xapend:xapend.a_glossary:o:oss" text:style-name="Internet_20_link" text:visited-style-name="Visited_20_Internet_20_Link">Open Source Software (OSS)</text:a>, however, remember, just because something is OSS, does not mean there is not a vendor. Additionally, if the OSS software is deprecated or evolves in a divergent way from the requirements of the target system (or project), then the responsibility for the care and maintenance of the OSS has to be covered by the system (or project). However, there are OSS solutions which also adhere to standards such as the <text:a xlink:type="simple" xlink:href="https://www.omgwiki.org/dido/doku.php?id=dido:public:ra:xapend:xapend.a_glossary:d:dds" text:style-name="Internet_20_link" text:visited-style-name="Visited_20_Internet_20_Link">Data Distribution Service (DDS)</text:a> vendor <text:a xlink:type="simple" xlink:href="https://www.omgwiki.org/ddsf/doku.php?id=ddsf:private:cookbook:06_append:05_vendors:oci" text:style-name="Internet_20_link" text:visited-style-name="Visited_20_Internet_20_Link"> Object Computing Incorporated (OCI) </text:a>. </text:p>
      <text:p text:style-name="Text_20_body">An example of an OSS offering that has suffered from a calamity is XeroMQ. Even though ZeroMQ is still around and being used, the ZeroMQ OSS effort was shaken by the death of its prime moving force Pieter Hintjens who died<text:note text:id="ftn8" text:note-class="footnote"><text:note-citation text:label="9)">9)</text:note-citation><text:note-body><text:p text:style-name="Footnote"><text:span text:style-name="underline">The Life, Ideas, and Legacy of Pieter Hintjens (from ZeroMQ to “A Protocol for Dying”)</text:span>, Medium, Evan SooHoo, 23 September 2018, Accessed 20 July 2020, <text:a xlink:type="simple" xlink:href="https://medium.com/@evan_soohoo/the-life-ideas-and-legacy-of-pieter-hintjens-from-zeromq-to-a-protocol-for-dying-fc1673caeaa7" text:style-name="Internet_20_link" text:visited-style-name="Visited_20_Internet_20_Link">https://medium.com/@evan_soohoo/the-life-ideas-and-legacy-of-pieter-hintjens-from-zeromq-to-a-protocol-for-dying-fc1673caeaa7</text:a></text:p></text:note-body></text:note>. There are any spinoffs and derivatives of ZeroMQ. Here are a few reported in Wikipedia<text:note text:id="ftn9" text:note-class="footnote"><text:note-citation text:label="10)">10)</text:note-citation><text:note-body><text:p text:style-name="Footnote">
ZeroMQ, Wikipedia, Accessed 20 July 2020, <text:a xlink:type="simple" xlink:href="https://en.wikipedia.org/wiki/ZeroMQ" text:style-name="Internet_20_link" text:visited-style-name="Visited_20_Internet_20_Link">https://en.wikipedia.org/wiki/ZeroMQ</text:a>
</text:p></text:note-body></text:note></text:p>
      <text:p text:style-name="Text_20_body"><text:span text:style-name="Emphasis">In 2012, two of the original developers forked ZeroMQ as Crossroads I/O.<text:note text:id="ftn10" text:note-class="footnote"><text:note-citation text:label="11)">11)</text:note-citation><text:note-body><text:p text:style-name="Footnote"> <text:span text:style-name="underline">ZeroMQ and Crossroads I/O: Forking over trademarks</text:span>. LWN.net. Retrieved 14 July 2012.<text:a xlink:type="simple" xlink:href="https://lwn.net/Articles/488732/" text:style-name="Internet_20_link" text:visited-style-name="Visited_20_Internet_20_Link">https://lwn.net/Articles/488732/</text:a></text:p></text:note-body></text:note><text:note text:id="ftn11" text:note-class="footnote"><text:note-citation text:label="12)">12)</text:note-citation><text:note-body><text:p text:style-name="Footnote"><text:span text:style-name="underline">Crossroads I/O</text:span>. Retrieved 14 July 2012, <text:a xlink:type="simple" xlink:href="http://www.crossroads.io/" text:style-name="Internet_20_link" text:visited-style-name="Visited_20_Internet_20_Link">http://www.crossroads.io/</text:a></text:p></text:note-body></text:note></text:span><text:span text:style-name="Emphasis">Martin Sustrik has started nanomsg,<text:note text:id="ftn12" text:note-class="footnote"><text:note-citation text:label="13)">13)</text:note-citation><text:note-body><text:p text:style-name="Footnote"><text:span text:style-name="underline">nanomsg</text:span>. Retrieved 8 June 2013 <text:a xlink:type="simple" xlink:href="http://nanomsg.org/" text:style-name="Internet_20_link" text:visited-style-name="Visited_20_Internet_20_Link">http://nanomsg.org/</text:a></text:p></text:note-body></text:note> a rewrite of the ZeroMQ core library.<text:note text:id="ftn13" text:note-class="footnote"><text:note-citation text:label="14)">14)</text:note-citation><text:note-body><text:p text:style-name="Footnote"><text:span text:style-name="underline">Why should I have written ZeroMQ in C, not C++ (part I) </text:span>, 250bpm, Martin Sústrik, 10 May 2012, Accessed 20 July 2020, <text:a xlink:type="simple" xlink:href="http://250bpm.com/blog:4" text:style-name="Internet_20_link" text:visited-style-name="Visited_20_Internet_20_Link">http://250bpm.com/blog:4</text:a></text:p></text:note-body></text:note></text:span><text:span text:style-name="Emphasis">In 2012, Dongmin Yu announced his pure Java conversion of ZeroMQ, JeroMQ.<text:note text:id="ftn14" text:note-class="footnote"><text:note-citation text:label="15)">15)</text:note-citation><text:note-body><text:p text:style-name="Footnote"> <text:span text:style-name="underline">jeromq - java pojo zeromq</text:span>, zeromq-dev mailing list, Retrieved 23 May 2013, <text:a xlink:type="simple" xlink:href="http://lists.zeromq.org/pipermail/zeromq-dev/2012-August/018265.html" text:style-name="Internet_20_link" text:visited-style-name="Visited_20_Internet_20_Link">http://lists.zeromq.org/pipermail/zeromq-dev/2012-August/018265.html</text:a></text:p></text:note-body></text:note></text:span><text:span text:style-name="Emphasis">This has inspired further full-native ports of ZeroMQ, such as NetMQ for C#<text:note text:id="ftn15" text:note-class="footnote"><text:note-citation text:label="16)">16)</text:note-citation><text:note-body><text:p text:style-name="Footnote"><text:span text:style-name="underline">NetMQ</text:span>, GitHub, Retrieved 23 May 2013, <text:a xlink:type="simple" xlink:href="https://github.com/zeromq/netmq" text:style-name="Internet_20_link" text:visited-style-name="Visited_20_Internet_20_Link">https://github.com/zeromq/netmq</text:a></text:p></text:note-body></text:note>.</text:span><text:span text:style-name="Emphasis">March 2013, Pieter Hintjens announced a new draft of the ZMTP wire-level protocol bringing extensible security mechanisms to ZeroMQ<text:note text:id="ftn16" text:note-class="footnote"><text:note-citation text:label="17)">17)</text:note-citation><text:note-body><text:p text:style-name="Footnote"><text:span text:style-name="underline">Securing ZeroMQ: draft ZMTP v3.0 Protocol</text:span>, Hintjens.com, Retrieved 23 May 2013, <text:a xlink:type="simple" xlink:href="http://hintjens.com/blog:39" text:style-name="Internet_20_link" text:visited-style-name="Visited_20_Internet_20_Link">http://hintjens.com/blog:39</text:a></text:p></text:note-body></text:note>.</text:span> <text:span text:style-name="Emphasis">Martin Hurton implemented the CurveZMQ <text:a xlink:type="simple" xlink:href="https://www.omgwiki.org/dido/doku.php?id=dido:public:ra:xapend:xapend.a_glossary:a:authentication" text:style-name="Internet_20_link" text:visited-style-name="Visited_20_Internet_20_Link">authentication</text:a> and <text:a xlink:type="simple" xlink:href="https://www.omgwiki.org/dido/doku.php?id=dido:public:ra:xapend:xapend.a_glossary:e:encryption" text:style-name="Internet_20_link" text:visited-style-name="Visited_20_Internet_20_Link">encryption</text:a> mechanism<text:note text:id="ftn17" text:note-class="footnote"><text:note-citation text:label="18)">18)</text:note-citation><text:note-body><text:p text:style-name="Footnote"><text:span text:style-name="underline">CurveZMQ - Security for ZeroMQ </text:span>, CurveZMQ, Accessedd 20 July 2020, <text:a xlink:type="simple" xlink:href="http://curvezmq.org/" text:style-name="Internet_20_link" text:visited-style-name="Visited_20_Internet_20_Link">http://curvezmq.org/</text:a></text:p></text:note-body></text:note> in the core library shortly afterwards.</text:span>Not recognizing or managing the risks due this kind of unfortunate occurrence to the system (or project) might be expedient, but is in many ways irresponsible for systems (or projects) with a long lifespan. An alternative to the risks of OSS or proprietary vendor lock-in is the selection components that are standards based from a <text:a xlink:type="simple" xlink:href="https://www.omgwiki.org/dido/doku.php?id=dido:public:ra:xapend:xapend.a_glossary:s:stdorg" text:style-name="Internet_20_link" text:visited-style-name="Visited_20_Internet_20_Link">Standards Organization</text:a> that offers a wider spectrum of vendors to choose from. </text:p>
      <text:h text:style-name="Heading_20_2" text:outline-level="2"><text:bookmark-start text:name="__RefHeading___dido_specifics_8"/><text:bookmark-start text:name="dido_specifics"/>DIDO Specifics<text:bookmark-end text:name="__RefHeading___dido_specifics_8"/><text:bookmark-end text:name="dido_specifics"/></text:h>
      <text:p text:style-name="Text_20_body"><text:a xlink:type="simple" xlink:href="#dido:public:ra:1.4_req:2_nonfunc:28_manageability:06_system" text:style-name="Local_20_link" text:visited-style-name="Visited_20_Local_20_Link"> Return to the Top</text:a></text:p>
      <text:p text:style-name="Text_20_body"><text:span text:style-name="Emphasis"><text:span text:style-name="PluginODTAutoStyle_Text_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8_manageability:06_system</dc:title>
  </office:meta>
</office:document-meta>
</file>