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fb82d146e12b255c9d8298268d4905d.png"/>
  <manifest:file-entry manifest:media-type="image/png" manifest:full-path="Pictures/588f59ad7d27d569cb0fa9681315ad5f.png"/>
  <manifest:file-entry manifest:media-type="image/png" manifest:full-path="Pictures/1ea175afb84db38227506f66ffb3e637.png"/>
  <manifest:file-entry manifest:media-type="image/png" manifest:full-path="Pictures/3989f49bafb61b964ba9cc49a1ffb645.png"/>
  <manifest:file-entry manifest:media-type="image/png" manifest:full-path="Pictures/f85ee2b5434711260028ecb31d1e884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FFFF" fo:font-style="normal" fo:font-size="10.5pt" fo:font-family="Garamond" fo:border="0pt none"/>
    </style:style>
    <style:style style:name="PluginODTAutoStyle_Text_2" style:family="text">
      <style:text-properties fo:color="#FFFFFF" fo:font-style="normal" fo:font-size="10.5pt" fo:font-family="Garamond" fo:border="0pt none"/>
    </style:style>
    <style:style style:name="PluginODTAutoStyle_Text_3" style:family="text">
      <style:text-properties fo:color="#FFFFFF" fo:font-style="normal" fo:font-size="10.5pt" fo:font-family="Garamond" fo:border="0pt none"/>
    </style:style>
    <style:style style:name="PluginODTAutoStyle_Text_4" style:family="text">
      <style:text-properties fo:color="#FFFFFF" fo:font-style="normal" fo:font-size="10.5pt" fo:font-family="Garamond" fo:border="0pt none"/>
    </style:style>
    <style:style style:name="PluginODTAutoStyle_Text_5" style:family="text">
      <style:text-properties fo:color="#FFFFFF" fo:font-style="normal" fo:font-size="10.5pt" fo:font-family="Garamond" fo:border="0pt none"/>
    </style:style>
    <style:style style:name="PluginODTAutoStyle_Text_6"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30_usability:efficiency"/><text:bookmark-start text:name="__RefHeading___efficiency_metrics_1"/><text:bookmark-start text:name="efficiency_metrics"/>4.3.6.2 Efficiency Metrics<text:bookmark-end text:name="__RefHeading___efficiency_metrics_1"/><text:bookmark-end text:name="efficiency_metrics"/></text:h>
      <text:p text:style-name="Text_20_body"><text:a xlink:type="simple" xlink:href="https://www.omgwiki.org/dido/doku.php?id=dido:public:ra:1.4_req:2_nonfunc:30_usability" text:style-name="Internet_20_link" text:visited-style-name="Visited_20_Internet_20_Link"> Return to Usability</text:a></text:p>
      <text:h text:style-name="Heading_20_2" text:outline-level="2"><text:bookmark-start text:name="__RefHeading___about_2"/><text:bookmark-start text:name="about"/>About<text:bookmark-end text:name="__RefHeading___about_2"/><text:bookmark-end text:name="about"/></text:h>
      <text:p text:style-name="Text_20_body">Efficiency is measured in terms of the time it takes to complete a task from when the task is initiated to when it is successfully completed. The units used to record the time must be uniform for all tasks (i.e., milliseconds, seconds, minutes, etc). </text:p>
      <text:p text:style-name="Text_20_body"><text:span text:style-name="Strong_20_Emphasis">Mathematically</text:span>
The time taken to complete a task can then be calculated by simply subtracting the start time from the end time:</text:p>
      <text:p text:style-name="Text_20_body"><draw:frame draw:style-name="medialeft" draw:name="0" text:anchor-type="paragraph" draw:z-index="0" svg:width="6.82625cm" svg:height="0.52916666666667cm"><draw:image xlink:href="Pictures/ffb82d146e12b255c9d8298268d4905d.png" xlink:type="simple" xlink:show="embed" xlink:actuate="onLoad"/></draw:frame> <text:line-break/></text:p>
      <text:p text:style-name="Text_20_body">There are two ways to calculate Efficiency:</text:p>
      <text:p text:style-name="Text_20_body">Time-Based EfficiencyOverall Relative Efficiency</text:p>
      <text:h text:style-name="Heading_20_3" text:outline-level="3"><text:bookmark-start text:name="__RefHeading___time-based_efficiency_3"/><text:bookmark-start text:name="time-based_efficiency"/>Time-Based Efficiency<text:bookmark-end text:name="__RefHeading___time-based_efficiency_3"/><text:bookmark-end text:name="time-based_efficiency"/></text:h>
      <text:p text:style-name="Text_20_body"><text:a xlink:type="simple" xlink:href="#dido:public:ra:1.4_req:2_nonfunc:30_usability:efficiency" text:style-name="Local_20_link" text:visited-style-name="Visited_20_Local_20_Link"> Return to Top</text:a></text:p>
      <text:p text:style-name="Text_20_body">In this calculation, the quotient from the division of the success of a task (either one or zero) divided by the time to accomplish a task is an indicator of the efficiency of the task. For example, if a tasks was not successful, then the success of the task is zero and the efficiency is zero. If the task is successful and it takes one minute to accomplish the task, then the efficient is one (i.e., 1/1). If it takes two minutes to accomplish the task, then the efficiency is one half (i.e., 1/2 = .5).</text:p>
      <text:p text:style-name="Text_20_body">To calculate the Time-Based Efficiency for all tasks and all users, the following equation applies:</text:p>
      <text:p text:style-name="Text_20_body"><text:span text:style-name="PluginODTAutoStyle_Text_1">o</text:span> <draw:frame draw:style-name="medialeft" draw:name="1" text:anchor-type="paragraph" draw:z-index="1" svg:width="7.7258333333333cm" svg:height="1.8785416666667cm"><draw:image xlink:href="Pictures/588f59ad7d27d569cb0fa9681315ad5f.png" xlink:type="simple" xlink:show="embed" xlink:actuate="onLoad"/></draw:frame> <text:line-break/>
<text:span text:style-name="PluginODTAutoStyle_Text_2">o</text:span> <text:line-break/>
<text:line-break/>
<text:line-break/>
Where:</text:p>
      <text:p text:style-name="Text_20_body"><text:span text:style-name="Strong_20_Emphasis">N</text:span> : The total number of tasks (goals)<text:span text:style-name="Strong_20_Emphasis">R</text:span> : The number of users<text:span text:style-name="Strong_20_Emphasis">n<text:span text:style-name="sub">i,j</text:span></text:span> : The result of task i by user j; if the user successfully completes the task, then Nij = 1, if not, then Nij = 0<text:span text:style-name="Strong_20_Emphasis">t<text:span text:style-name="sub">ij</text:span> </text:span> : The time spent by user j to complete task i. If the task is not successfully completed, then time is measured till the moment the user quits the taskJustin Mifsud<text:span text:style-name="sup"><text:a xlink:type="simple" xlink:href="https://www.omgwiki.org/dido/doku.php?id=dido:public:ra:1.4_req:2_nonfunc:30_usability#fn_1" text:style-name="Internet_20_link" text:visited-style-name="Visited_20_Internet_20_Link">1</text:a></text:span> provides an excellent example of how for calculating time-based efficiency:</text:p>
      <text:p text:style-name="Text_20_body"><text:span text:style-name="Emphasis">Suppose there are 4 users who use the same product to attempt to perform the same task (1 task). 3 users manage to successfully complete it – taking 1, 2 and 3 seconds respectively. The fourth user takes 6 seconds and then gives up without completing the task.</text:span></text:p>
      <text:p text:style-name="Text_20_body"><text:span text:style-name="Emphasis">Taking the above equation:</text:span></text:p>
      <text:p text:style-name="Text_20_body"><text:span text:style-name="Emphasis">N = The total number of tasks = 1</text:span><text:span text:style-name="Emphasis">R = The number of users = 4</text:span><text:span text:style-name="Emphasis">User 1: Nij = 1 and Tij = 1</text:span><text:span text:style-name="Emphasis">User 2: Nij = 1 and Tij = 2</text:span><text:span text:style-name="Emphasis">User 3: Nij = 1 and Tij = 3</text:span><text:span text:style-name="Emphasis">User 4: Nij = 0 and Tij = 6</text:span>Placing the above values in the equation:</text:p>
      <text:p text:style-name="Text_20_body"><text:span text:style-name="PluginODTAutoStyle_Text_3">o</text:span> <draw:frame draw:style-name="medialeft" draw:name="2" text:anchor-type="paragraph" draw:z-index="2" svg:width="10.795cm" svg:height="1.5875cm"><draw:image xlink:href="Pictures/1ea175afb84db38227506f66ffb3e637.png" xlink:type="simple" xlink:show="embed" xlink:actuate="onLoad"/></draw:frame> <text:line-break/>
<text:line-break/></text:p>
      <text:h text:style-name="Heading_20_3" text:outline-level="3"><text:bookmark-start text:name="__RefHeading___overall_relative_efficiency_4"/><text:bookmark-start text:name="overall_relative_efficiency"/>Overall Relative Efficiency<text:bookmark-end text:name="__RefHeading___overall_relative_efficiency_4"/><text:bookmark-end text:name="overall_relative_efficiency"/></text:h>
      <text:p text:style-name="Text_20_body"><text:a xlink:type="simple" xlink:href="#dido:public:ra:1.4_req:2_nonfunc:30_usability:efficiency" text:style-name="Local_20_link" text:visited-style-name="Visited_20_Local_20_Link"> Return to Top</text:a></text:p>
      <text:p text:style-name="Text_20_body">The overall relative efficiency uses the ratio of the time taken by the users who successfully completed the task in relation to the total time taken by all users. The equation can thus be represented as follows<text:note text:id="ftn0" text:note-class="footnote"><text:note-citation text:label="1)">1)</text:note-citation><text:note-body><text:p text:style-name="Footnote">UI Designer, <text:span text:style-name="underline">Efficiency</text:span>, Accessed 19 November 2020, <text:a xlink:type="simple" xlink:href="http://ui-designer.net/usability/efficiency.htm" text:style-name="Internet_20_link" text:visited-style-name="Visited_20_Internet_20_Link">http://ui-designer.net/usability/efficiency.htm</text:a>
</text:p></text:note-body></text:note>:</text:p>
      <text:p text:style-name="Text_20_body"><text:span text:style-name="PluginODTAutoStyle_Text_4">o</text:span> <draw:frame draw:style-name="medialeft" draw:name="3" text:anchor-type="paragraph" draw:z-index="3" svg:width="10.530416666667cm" svg:height="2.4341666666667cm"><draw:image xlink:href="Pictures/3989f49bafb61b964ba9cc49a1ffb645.png" xlink:type="simple" xlink:show="embed" xlink:actuate="onLoad"/></draw:frame> <text:line-break/>
<text:line-break/></text:p>
      <text:p text:style-name="Text_20_body">Justin Mifsud<text:span text:style-name="sup"><text:a xlink:type="simple" xlink:href="https://www.omgwiki.org/dido/doku.php?id=dido:public:ra:1.4_req:2_nonfunc:30_usability#fn_1" text:style-name="Internet_20_link" text:visited-style-name="Visited_20_Internet_20_Link">1</text:a></text:span> provides an excellent example of how for calculating Overall Relative Efficiency.</text:p>
      <text:p text:style-name="Text_20_body"><text:span text:style-name="Emphasis">Assume there are 4 users who use the same product to attempt to perform the same task (1 task). 3 users manage to successfully complete it – taking 1, 2 and 3 seconds respectively. The fourth user takes 6 seconds and then gives up without completing the task.</text:span></text:p>
      <text:p text:style-name="Text_20_body"><text:span text:style-name="Emphasis">Taking the above equation:</text:span></text:p>
      <text:p text:style-name="Text_20_body"><text:span text:style-name="Emphasis">N = The total number of tasks = 1</text:span><text:span text:style-name="Emphasis">R = The number of users = 4</text:span><text:span text:style-name="Emphasis">User 1: Nij = 1 and Tij = 1</text:span><text:span text:style-name="Emphasis">User 2: Nij = 1 and Tij = 2</text:span><text:span text:style-name="Emphasis">User 3: Nij = 1 and Tij = 3</text:span><text:span text:style-name="Emphasis">User 4: Nij = 0 and Tij = 6</text:span>Placing the above values into the equation yields the following:</text:p>
      <text:p text:style-name="Text_20_body"><text:span text:style-name="PluginODTAutoStyle_Text_5">o</text:span> <draw:frame draw:style-name="medialeft" draw:name="4" text:anchor-type="paragraph" draw:z-index="4" svg:width="16.139583333333cm" svg:height="4.048125cm"><draw:image xlink:href="Pictures/f85ee2b5434711260028ecb31d1e884d.png" xlink:type="simple" xlink:show="embed" xlink:actuate="onLoad"/></draw:frame> <text:line-break/>
<text:line-break/></text:p>
      <text:h text:style-name="Heading_20_2" text:outline-level="2"><text:bookmark-start text:name="__RefHeading___dido_specifics_5"/><text:bookmark-start text:name="dido_specifics"/>DIDO Specifics<text:bookmark-end text:name="__RefHeading___dido_specifics_5"/><text:bookmark-end text:name="dido_specifics"/></text:h>
      <text:p text:style-name="Text_20_body"><text:a xlink:type="simple" xlink:href="#dido:public:ra:1.4_req:2_nonfunc:30_usability:efficiency" text:style-name="Local_20_link" text:visited-style-name="Visited_20_Local_20_Link"> Return to Top</text:a></text:p>
      <text:p text:style-name="Text_20_body"><text:span text:style-name="Emphasis"><text:span text:style-name="PluginODTAutoStyle_Text_6"/></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FFFF" fo:font-style="normal" fo:font-size="10.5pt" fo:font-family="Garamond" fo:border="0pt none"/>
    </style:style>
    <style:style style:name="PluginODTAutoStyle_Text_2" style:family="text">
      <style:text-properties fo:color="#FFFFFF" fo:font-style="normal" fo:font-size="10.5pt" fo:font-family="Garamond" fo:border="0pt none"/>
    </style:style>
    <style:style style:name="PluginODTAutoStyle_Text_3" style:family="text">
      <style:text-properties fo:color="#FFFFFF" fo:font-style="normal" fo:font-size="10.5pt" fo:font-family="Garamond" fo:border="0pt none"/>
    </style:style>
    <style:style style:name="PluginODTAutoStyle_Text_4" style:family="text">
      <style:text-properties fo:color="#FFFFFF" fo:font-style="normal" fo:font-size="10.5pt" fo:font-family="Garamond" fo:border="0pt none"/>
    </style:style>
    <style:style style:name="PluginODTAutoStyle_Text_5" style:family="text">
      <style:text-properties fo:color="#FFFFFF" fo:font-style="normal" fo:font-size="10.5pt" fo:font-family="Garamond" fo:border="0pt none"/>
    </style:style>
    <style:style style:name="PluginODTAutoStyle_Text_6"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30_usability:efficiency</dc:title>
  </office:meta>
</office:document-meta>
</file>