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485825541e9b2919662b1a458a93fb8.png"/>
  <manifest:file-entry manifest:media-type="image/png" manifest:full-path="Pictures/5cc9d44a43e01476cd6a5f505c43f1f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40_performance:01_platform"/><text:bookmark-start text:name="__RefHeading___platform_performance_1"/><text:bookmark-start text:name="platform_performance"/>4.3.7.1 Platform Performance<text:bookmark-end text:name="__RefHeading___platform_performance_1"/><text:bookmark-end text:name="platform_performance"/></text:h>
      <text:p text:style-name="Text_20_body"><text:a xlink:type="simple" xlink:href="https://www.omgwiki.org/dido/doku.php?id=dido:public:ra:1.4_req:2_nonfunc:40_performance" text:style-name="Internet_20_link" text:visited-style-name="Visited_20_Internet_20_Link"> Return to Performance </text:a></text:p>
      <text:h text:style-name="Heading_20_2" text:outline-level="2"><text:bookmark-start text:name="__RefHeading___about_2"/><text:bookmark-start text:name="about"/>About<text:bookmark-end text:name="__RefHeading___about_2"/><text:bookmark-end text:name="about"/></text:h>
      <text:p text:style-name="Text_20_body">Platform <text:a xlink:type="simple" xlink:href="https://www.omgwiki.org/dido/doku.php?id=dido:public:ra:xapend:xapend.a_glossary:p:performance" text:style-name="Internet_20_link" text:visited-style-name="Visited_20_Internet_20_Link">Performance</text:a> is concerned with the abilities of a computer system matched with an <text:a xlink:type="simple" xlink:href="https://www.omgwiki.org/dido/doku.php?id=dido:public:ra:xapend:xapend.a_glossary:o:os" text:style-name="Internet_20_link" text:visited-style-name="Visited_20_Internet_20_Link">Operating System (OS)</text:a> to meet or exceed the requirements of a specific system (or project). The <text:a xlink:type="simple" xlink:href="https://www.omgwiki.org/dido/doku.php?id=dido:public:ra:xapend:xapend.a_glossary:p:platform" text:style-name="Internet_20_link" text:visited-style-name="Visited_20_Internet_20_Link">platform</text:a> could be a real system or a virtual system running locally or in the cloud. Often this comes down to the cost of the hardware and OS, but this can also include social responsibility requirements such as energy consumption, geopolitical concerns, or even ethics which prevent the use of certain products.</text:p>
      <text:p text:style-name="Text_20_body">Figure  shows the salary of a Senior Software Engineer in the USA in July 2020, around $105,000. This is the take home pay, not the fully burdened cost. </text:p>
      <text:p text:style-name="Text_20_body">
<draw:frame draw:style-name="mediacenter" draw:name="0" text:anchor-type="paragraph" draw:z-index="0" svg:width="13.229166666667cm" svg:height="5.0865944782168cm"><draw:image xlink:href="Pictures/a485825541e9b2919662b1a458a93fb8.png" xlink:type="simple" xlink:show="embed" xlink:actuate="onLoad"/></draw:frame>
</text:p>
      <text:p text:style-name="Text_20_body">Average Sr. Software Engineer / Developer / Programmer Salary - June 2020<text:note text:id="ftn0" text:note-class="footnote"><text:note-citation text:label="1)">1)</text:note-citation><text:note-body><text:p text:style-name="Footnote">Payscale.com, Accessed 20 July 2020, <text:a xlink:type="simple" xlink:href="https://www.payscale.com" text:style-name="Internet_20_link" text:visited-style-name="Visited_20_Internet_20_Link">https://www.payscale.com</text:a>)
</text:p></text:note-body></text:note>
</text:p>
      <text:p text:style-name="Text_20_body">Figure  shows the cost of either owning a <text:a xlink:type="simple" xlink:href="https://www.omgwiki.org/dido/doku.php?id=dido:public:ra:xapend:xapend.a_glossary:s:server" text:style-name="Internet_20_link" text:visited-style-name="Visited_20_Internet_20_Link">Server</text:a> or using a <text:a xlink:type="simple" xlink:href="https://www.omgwiki.org/dido/doku.php?id=dido:public:ra:xapend:xapend.a_glossary:i:iaas" text:style-name="Internet_20_link" text:visited-style-name="Visited_20_Internet_20_Link">Infrastructure-as-a-Service (IaaS)</text:a> solution. The <text:a xlink:type="simple" xlink:href="https://www.omgwiki.org/dido/doku.php?id=dido:public:ra:xapend:xapend.a_glossary:t:totalcostown" text:style-name="Internet_20_link" text:visited-style-name="Visited_20_Internet_20_Link">Total Cost of Ownership (TCO)</text:a> cost is about 10 times that of an <text:a xlink:type="simple" xlink:href="https://www.omgwiki.org/dido/doku.php?id=dido:public:ra:xapend:xapend.a_glossary:i:iaas" text:style-name="Internet_20_link" text:visited-style-name="Visited_20_Internet_20_Link">IaaS</text:a>. </text:p>
      <text:p text:style-name="Text_20_body">
<draw:frame draw:style-name="mediacenter" draw:name="1" text:anchor-type="paragraph" draw:z-index="1" svg:width="13.229166666667cm" svg:height="6.0850315380883cm"><draw:image xlink:href="Pictures/5cc9d44a43e01476cd6a5f505c43f1f0.png" xlink:type="simple" xlink:show="embed" xlink:actuate="onLoad"/></draw:frame>
</text:p>
      <text:p text:style-name="Text_20_body">Average <text:a xlink:type="simple" xlink:href="https://www.omgwiki.org/dido/doku.php?id=dido:public:ra:xapend:xapend.a_glossary:t:totalcostown" text:style-name="Internet_20_link" text:visited-style-name="Visited_20_Internet_20_Link">Total Cost of Ownership (TCO)</text:a> versus Cloud <text:note text:id="ftn1" text:note-class="footnote"><text:note-citation text:label="2)">2)</text:note-citation><text:note-body><text:p text:style-name="Footnote"><text:span text:style-name="underline">Cost of server ownership: on-premise vs. IaaS</text:span>, April 2019, Sophie Furnival, Sherweb, Accessed 20 July 2020, <text:a xlink:type="simple" xlink:href="https://www.sherweb.com/blog/cloud-server/total-cost-of-ownership-of-servers-iaas-vs-on-premise/" text:style-name="Internet_20_link" text:visited-style-name="Visited_20_Internet_20_Link">https://www.sherweb.com/blog/cloud-server/total-cost-of-ownership-of-servers-iaas-vs-on-premise/</text:a>
</text:p></text:note-body></text:note>
</text:p>
      <text:p text:style-name="Text_20_body">If your <text:a xlink:type="simple" xlink:href="https://www.omgwiki.org/dido/doku.php?id=dido:public:ra:xapend:xapend.a_glossary:a:application" text:style-name="Internet_20_link" text:visited-style-name="Visited_20_Internet_20_Link">application</text:a> is not performing well and it is estimated that it might take one year to upgrade the software, you could get a senior Software Engineer for the $105,000 or you could upgrade your server. If it is a purchase, you could get almost three servers for the cost of an engineer. If you decided to use IaaS, for the cost of the engineer, you could get almost 20 servers. </text:p>
      <text:p text:style-name="Text_20_body">It is recommended to follow the guidelines for sizing a server provided on-line.<text:note text:id="ftn2" text:note-class="footnote"><text:note-citation text:label="3)">3)</text:note-citation><text:note-body><text:p text:style-name="Footnote">
<text:span text:style-name="underline">Basic Guidelines for Sizing Servers</text:span>, Jason Thomas, 24 August 2017, Accessed 20 July 2020, <text:a xlink:type="simple" xlink:href="https://www.mirazon.com/basic-guidelines-for-sizing-servers/" text:style-name="Internet_20_link" text:visited-style-name="Visited_20_Internet_20_Link">https://www.mirazon.com/basic-guidelines-for-sizing-servers/</text:a>
</text:p></text:note-body></text:note><text:note text:id="ftn3" text:note-class="footnote"><text:note-citation text:label="4)">4)</text:note-citation><text:note-body><text:p text:style-name="Footnote"><text:span text:style-name="underline">3 secrets to right-sizing a server</text:span>, TidalScale, Accessed 20 July 2020, <text:a xlink:type="simple" xlink:href="https://www.tidalscale.com/3-secrets-to-right-sizing-a-server/" text:style-name="Internet_20_link" text:visited-style-name="Visited_20_Internet_20_Link">https://www.tidalscale.com/3-secrets-to-right-sizing-a-server/</text:a>
</text:p></text:note-body></text:note><text:note text:id="ftn4" text:note-class="footnote"><text:note-citation text:label="5)">5)</text:note-citation><text:note-body><text:p text:style-name="Footnote">
<text:span text:style-name="underline">Determining Your Ideal Server Size: Which Package is Right for Me?</text:span>, Media Temple, 7 April 2015, Accessed 20 July 2020, <text:a xlink:type="simple" xlink:href="https://mediatemple.net/resources/web-hosting-101/determining-your-ideal-server-size-which-package-is-right-for-me/" text:style-name="Internet_20_link" text:visited-style-name="Visited_20_Internet_20_Link">https://mediatemple.net/resources/web-hosting-101/determining-your-ideal-server-size-which-package-is-right-for-me/</text:a>
</text:p></text:note-body></text:note></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40_performance:01_platform"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40_performance:01_platform</dc:title>
  </office:meta>
</office:document-meta>
</file>