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99_parking_lot"/><text:bookmark-start text:name="__RefHeading___parking_lot_1"/><text:bookmark-start text:name="parking_lot"/>Parking Lot<text:bookmark-end text:name="__RefHeading___parking_lot_1"/><text:bookmark-end text:name="parking_lot"/></text:h>
      <text:p text:style-name="Text_20_body"><text:a xlink:type="simple" xlink:href="https://www.omgwiki.org/dido/doku.php?id=dido:public:ra" text:style-name="Internet_20_link" text:visited-style-name="Visited_20_Internet_20_Link"> return to Reference Architecture (RA) Cover Page</text:a></text:p>
      <text:p text:style-name="Text_20_body">This section is a parking lot for sections waiting to be either relocated or deleted</text:p>
      <text:a xlink:type="simple" xlink:href="#dido:public:ra:99_parking_lot" text:style-name="Local_20_link" text:visited-style-name="Visited_20_Local_20_Link">star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99_parking_lot</dc:title>
  </office:meta>
</office:document-meta>
</file>