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dea03c5c42292964d0ee9f03c7d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8B" fo:font-style="normal" fo:font-size="10.5pt" fo:font-family="Garamond" fo:border="0pt none"/>
    </style:style>
    <style:style style:name="PluginODTAutoStyle_Text_3"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n_gas"/><text:bookmark-start text:name="__RefHeading___appendix_nunderstanding_gas_1"/><text:bookmark-start text:name="appendix_nunderstanding_gas"/>Appendix N: Understanding Gas<text:bookmark-end text:name="__RefHeading___appendix_nunderstanding_gas_1"/><text:bookmark-end text:name="appendix_nunderstanding_gas"/></text:h>
      <text:p text:style-name="Text_20_body"><text:a xlink:type="simple" xlink:href="https://www.omgwiki.org/dido/doku.php?id=dido:public:ra" text:style-name="Internet_20_link" text:visited-style-name="Visited_20_Internet_20_Link"> Return to Reference Architecture (RA)</text:a> or <text:a xlink:type="simple" xlink:href="https://www.omgwiki.org/dido/doku.php?id=dido:public:ra:xapend" text:style-name="Internet_20_link" text:visited-style-name="Visited_20_Internet_20_Link"> Return to Appendice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xapend:n_gas" text:style-name="Local_20_link" text:visited-style-name="Visited_20_Local_20_Link"> Return to Top</text:a></text:p>
      <text:p text:style-name="Text_20_body">Some of the most important aspects of a DIDOs are:</text:p>
      <text:p text:style-name="Text_20_body">The data is immutable and every update takes more storageThey are distributed and all the nodes in the system must ultimately get the same results from calculationsThe data is distributed across all the nodes and must be kept in sync across all the nodesThere needs to be an assurance of data correctnessThe Data needs to be secure during Data-at-Rest, Data-in-Motion, and Data-in-Use<text:span text:style-name="underline"><text:span text:style-name="PluginODTAutoStyle_Text_1"><text:span text:style-name="Strong_20_Emphasis">There is a cost to using the distributed resources</text:span></text:span></text:span>Most of these can be achieved as part of a DIDO Platform such as Ethereum. In this section, the focus is on the last item, <text:span text:style-name="underline"><text:span text:style-name="PluginODTAutoStyle_Text_2"><text:span text:style-name="Emphasis"><text:span text:style-name="Strong_20_Emphasis">“There is a cost to using the distributed resources</text:span></text:span></text:span></text:span>. This requires a method for remuneration for all the work required to make the DIDO function. In Ethereum and in many other DIDO Platforms, this is achieved using the concept of Gas.</text:p>
      <text:p text:style-name="Text_20_body">The purpose of gas is to provide a “value layer” providing a way to recapture the computational costs of running and maintaining the DIDO Platform and its Node Network (i.e., Ethereum Platform and Ethereum Network). Unfortunately, the analogy used to describe how such a system would work was also used as the name of the value only adding to the confusion and leading to ambiguity. </text:p>
      <text:p text:style-name="Text_20_body">The unfortunate analogy used is between the cost of running a gasoline car over a certain distance and the cost of running a transaction over a certain network. Here is the example often quoted:</text:p>
      <text:p text:style-name="Text_20_body"><text:span text:style-name="Emphasis">running a real-world car for X miles may require Y gallons of fuel, or moving X amount of money from your bank account to your friend’s credit card account may cost you Y dollars in a processing fee. In both cases, X indicates the utility value, while Y indicates the cost of performing the process of the car trip or financial transaction.</text:span> <text:note text:id="ftn0" text:note-class="footnote"><text:note-citation text:label="1)">1)</text:note-citation><text:note-body><text:p text:style-name="Footnote">
Jake Frankenfield,
Investopedia,
<text:span text:style-name="underline">Gas (Ethereum)</text:span>,
20 May 2022,
Accessed 2 June 2022
<text:a xlink:type="simple" xlink:href="https://www.investopedia.com/terms/g/gas-ethereum.asp" text:style-name="Internet_20_link" text:visited-style-name="Visited_20_Internet_20_Link">https://www.investopedia.com/terms/g/gas-ethereum.asp</text:a>
</text:p></text:note-body></text:note>Although the car analogy is useful in explaining how simplistically the “value layer” operates, using the exact same terminology leads to inconsistencies and constraints in moving forward. </text:p>
      <text:p text:style-name="Text_20_body">Regardless of how we got here, or how it could have been done differently, we are where we are and for better or worse, for now, we must use the terms given to us by Ethereum. Hopefully, future “value layer” propositions won't repeat the same nomenclature and taxonomy.</text:p>
      <table:table table:style-name="Table">
        <table:table-column/>
        <table:table-column/>
        <table:table-row>
          <table:table-cell office:value-type="string" table:style-name="tableheader">
            <text:p text:style-name="Table_20_Heading"> Term  </text:p>
          </table:table-cell>
          <table:table-cell office:value-type="string" table:style-name="tableheader">
            <text:p text:style-name="Table_20_Heading"> Definition </text:p>
          </table:table-cell>
        </table:table-row>
        <table:table-row>
          <table:table-cell office:value-type="string" table:style-name="tableheader">
            <text:p text:style-name="Table_20_Heading"> Gas   </text:p>
          </table:table-cell>
          <table:table-cell office:value-type="string" table:style-name="tablecell"/>
        </table:table-row>
        <table:table-row>
          <table:table-cell office:value-type="string" table:style-name="tableheader">
            <text:p text:style-name="Table_20_Heading"> Gas Limit </text:p>
          </table:table-cell>
          <table:table-cell office:value-type="string" table:style-name="tablecell"/>
        </table:table-row>
      </table:table>
      <text:p text:style-name="Text_20_body"><text:span text:style-name="PluginODTAutoStyle_Text_3">
that solely indicates the consumption toward computational expenses on the Ethereum network. Having a separate unit for this purpose allows for a practical distinction between the actual valuation of the cryptocurrency (ETH), and the computational cost of using Ethereum's virtual machine (EVM). Here, gas refers to Ethereum network transaction fees, not the gasoline for your car.

Gas fees are payments made by users to compensate for the computing energy required to process and validate transactions on the Ethereum blockchain. “Gas limit” refers to the maximum amount of gas (or energy) that you're willing to spend on a particular transaction. A higher gas limit means that you must do more work to execute a transaction using ETH or a smart contract.

To draw an analogy, running a real-world car for X miles may require Y gallons of fuel, or moving X amount of money from your bank account to your friend’s credit card account may cost you Y dollars in a processing fee. In both cases, X indicates the utility value, while Y indicates the cost of performing the process of the car trip or financial transaction.

Similarly, a contract or transaction on Ethereum may be worth 50 ETH (X), and the gas price to process this transaction at that particular time might be, say, 1/100,000 ETH (Y).

Ethereum miners, who perform all the important tasks of verifying and processing transactions on the network, are awarded this particular fee in return for their computational services. If the gas price limit is too low, miners can choose to ignore such transactions. As such, the price of gas fluctuates (priced in ETH) with supply and demand for processing power. 
</text:span></text:p>
      <text:h text:style-name="Heading_20_2" text:outline-level="2"><text:bookmark-start text:name="__RefHeading___gas_units_3"/><text:bookmark-start text:name="gas_units"/>Gas Units<text:bookmark-end text:name="__RefHeading___gas_units_3"/><text:bookmark-end text:name="gas_units"/></text:h>
      <text:p text:style-name="Text_20_body">On Ethereum, each low-level operation available in the <text:a xlink:type="simple" xlink:href="https://www.omgwiki.org/dido/doku.php?id=dido:public:ra:xapend:xapend.a_glossary:e:evm" text:style-name="Internet_20_link" text:visited-style-name="Visited_20_Internet_20_Link"> Ethereum Virtual Machine (EVM)</text:a> is called an <text:a xlink:type="simple" xlink:href="https://www.omgwiki.org/dido/doku.php?id=dido:public:ra:xapend:xapend.a_glossary:o:opcode" text:style-name="Internet_20_link" text:visited-style-name="Visited_20_Internet_20_Link"> Operational Code (OPCODE)</text:a>. There are OPCODES for the following categories<text:note text:id="ftn1" text:note-class="footnote"><text:note-citation text:label="2)">2)</text:note-citation><text:note-body><text:p text:style-name="Footnote">
Dr. Gavin Wood,
<text:span text:style-name="underline">ETHEREUM: A Secure Decentralized Gernerised Transaction Ledger</text:span>,
H.2 Instruction Set,
BERLIN VERSION b2d0dbf
Page: 30,
6 May 2022, 
Accessed: 11 May 2022,
<text:a xlink:type="simple" xlink:href="https://ethereum.github.io/yellowpaper/paper.pdf" text:style-name="Internet_20_link" text:visited-style-name="Visited_20_Internet_20_Link">https://ethereum.github.io/yellowpaper/paper.pdf</text:a>
</text:p></text:note-body></text:note>:</text:p>
      <text:p text:style-name="Text_20_body">Stop and Arithmetic OperationsComparison and Bitwise Logic OperationsAccessing Environmental Information, Accessing Block InformationAccessing Stack, Memory, Storage, and Flow OperationsExecuting Push OperationsPerforming Duplication OperationsConducting Exchange OperationsPerforming Logging OperationsExecuting System OperationsA spreadsheet is available documenting the Ethereum OPCODDES and the cost of each OPCODE: See <text:a xlink:type="simple" xlink:href="https://github.com/djrtwo/evm-opcode-gas-costs/blob/master/opcode-gas-costs_EIP-150_revision-1e18248_2017-04-12.csv" text:style-name="Internet_20_link" text:visited-style-name="Visited_20_Internet_20_Link"> EVM-OPCODE-GAS-COSTS</text:a>.</text:p>
      <text:p text:style-name="Text_20_body">Each OPCODE (i.e, ADD) within each category has an associated cost that is expressed in terms of Gas units. Gas is an abstract number that represents the relative complexity of operations. For example, the integer ADD (i.e., addition) operation uses 3 gas units while the Integer MUL (i.e.m multiplication) uses 5 gas units. Therefore the MUL OPCODE is more complex than ADD OPCODE.</text:p>
      <text:h text:style-name="Heading_20_2" text:outline-level="2"><text:bookmark-start text:name="__RefHeading___ethereum_virtual_machine_evm_4"/><text:bookmark-start text:name="ethereum_virtual_machine_evm"/>Ethereum Virtual Machine (EVM)<text:bookmark-end text:name="__RefHeading___ethereum_virtual_machine_evm_4"/><text:bookmark-end text:name="ethereum_virtual_machine_evm"/></text:h>
      <text:p text:style-name="Text_20_body"><text:a xlink:type="simple" xlink:href="#dido:public:ra:xapend:n_gas" text:style-name="Local_20_link" text:visited-style-name="Visited_20_Local_20_Link"> Return to Top</text:a></text:p>
      <text:p text:style-name="Text_20_body">The <text:a xlink:type="simple" xlink:href="https://www.omgwiki.org/dido/doku.php?id=dido:public:ra:xapend:xapend.a_glossary:e:evm" text:style-name="Internet_20_link" text:visited-style-name="Visited_20_Internet_20_Link">Ethereum Virtual Machine (EVM)</text:a> is the runtime environment used by the Ethereum platform. There are several reasons why Ethereum uses a Virtual Machine (VM) for its runtime on every node within the Node Network.</text:p>
      <text:p text:style-name="Text_20_body">Platform IndependenceHardwareOperating SystemRuntime SystemSecurityCorrectnessIt allows smart contract code to run by compiling to EVM bytecode. EVM plays a core role in the Ethereum blockchain to ensure a trustless mechanism without having any central administrator. EVM keeps each node systemically isolated from others in order to avoid security risks. Even if one node is compromised, it does not influence any other nodes and the blockchain network. EVM ensures the Ethereum blockchain is secured. </text:p>
      <text:h text:style-name="Heading_20_2" text:outline-level="2"><text:bookmark-start text:name="__RefHeading___gas_units_5"/><text:bookmark-start text:name="gas_units1"/>Gas Units<text:bookmark-end text:name="__RefHeading___gas_units_5"/><text:bookmark-end text:name="gas_units1"/></text:h>
      <text:p text:style-name="Text_20_body"><text:a xlink:type="simple" xlink:href="#dido:public:ra:xapend:n_gas" text:style-name="Local_20_link" text:visited-style-name="Visited_20_Local_20_Link"> Return to Top</text:a></text:p>
      <text:p text:style-name="Text_20_body">The Smart Contract written in Solidity is compiled into a stream of EVM Bytcodes. EVM Bytecode
The Ethereum Yellow Paper Appendix G, provides a cost for processing each </text:p>
      <text:p text:style-name="Text_20_body">Gas Units are the calculated cost of every operation the EVM can perform. </text:p>
      <text:p text:style-name="Text_20_body">
<draw:frame draw:style-name="mediacenter" draw:name="0" text:anchor-type="paragraph" draw:z-index="0" svg:width="15.875cm" svg:height="9.5520500532481cm"><draw:image xlink:href="Pictures/5c8dea03c5c42292964d0ee9f03c7d24.png" xlink:type="simple" xlink:show="embed" xlink:actuate="onLoad"/></draw:frame>
</text:p>
      <text:p text:style-name="Text_20_body">Schematic of how the Gas Fees for a Transaction are calculated.
</text:p>
      <text:h text:style-name="Heading_20_2" text:outline-level="2"><text:bookmark-start text:name="__RefHeading___gas_price_6"/><text:bookmark-start text:name="gas_price"/>Gas Price<text:bookmark-end text:name="__RefHeading___gas_price_6"/><text:bookmark-end text:name="gas_price"/></text:h>
      <text:p text:style-name="Text_20_body"><text:a xlink:type="simple" xlink:href="#dido:public:ra:xapend:n_gas" text:style-name="Local_20_link" text:visited-style-name="Visited_20_Local_20_Link"> Return to Top</text:a></text:p>
      <text:p text:style-name="Text_20_body">The number of Gas units each operation consumes remains constant. However, the cost of the gas is dynamic and dictated by market conditions and reflects the amount each user is willing to pay to get their operations executed (i.e., the gas price expressed in Gwei which equals 0.000000001 ETH). The Gas value is attached to the user's transaction when the Transaction is submitted. Note, that as the price of an ETH varies, so will the gas price, but the amount of gas remains constant. In other words, the gas is associated with the relative cost of the operation and the gas price reflects how valuable the end-user thinks their operation is. The actual cost to the end-user is market-driven. The total fee the end-user pays is equal to <text:span text:style-name="Strong_20_Emphasis"><text:span text:style-name="Source_20_Text">gas_price * gas_used</text:span></text:span>. </text:p>
      <text:p text:style-name="Text_20_body">Miners are paid from the transaction fee and consequently, the miners to maximize profits prioritize transactions with a higher gas price. So, in essence, the higher the gas price you are willing to pay, the faster your transaction will be processed.</text:p>
      <text:p text:style-name="Text_20_body">The following is a summary of an excellent article by Danny Ryan
<text:note text:id="ftn2" text:note-class="footnote"><text:note-citation text:label="3)">3)</text:note-citation><text:note-body><text:p text:style-name="Footnote">
Danny Ryan,
Hackernoon,
<text:span text:style-name="underline"/>,
29 May 2017,
Accessed: 11 May 2022,
<text:a xlink:type="simple" xlink:href="https://hackernoon.com/ether-purchase-power-df40a38c5a2f" text:style-name="Internet_20_link" text:visited-style-name="Visited_20_Internet_20_Link">https://hackernoon.com/ether-purchase-power-df40a38c5a2f</text:a>
</text:p></text:note-body></text:note>.</text:p>
      <text:p text:style-name="Text_20_body"><text:span text:style-name="Emphasis">A miner executes the computation associated with each transaction being included in a block, resulting in an updated state. Upon successfully mining a block, a miner broadcasts the block to the network. Each of the other miners and non-mining nodes verifies the validity of the transactional computation and resulting state change before accepting the block as valid, incorporating the block into their copy of the blockchain, and moving on to the next block.</text:span><text:span text:style-name="Footnote_20_Anchor"><text:note-ref text:note-class="footnote" text:reference-format="text" text:ref-name="ftn2">3)</text:note-ref></text:span></text:p>
      <text:h text:style-name="Heading_20_2" text:outline-level="2"><text:bookmark-start text:name="__RefHeading___processing_costs_7"/><text:bookmark-start text:name="processing_costs"/>Processing Costs<text:bookmark-end text:name="__RefHeading___processing_costs_7"/><text:bookmark-end text:name="processing_costs"/></text:h>
      <text:p text:style-name="Text_20_body"><text:a xlink:type="simple" xlink:href="#dido:public:ra:xapend:n_gas" text:style-name="Local_20_link" text:visited-style-name="Visited_20_Local_20_Link"> Return to Top</text:a></text:p>
      <text:p text:style-name="Text_20_body">The sample data shown in the first part of Table  rows 1-2, demonstrates the cost of Gas for performing simple <text:span text:style-name="Strong_20_Emphasis"><text:span text:style-name="Source_20_Text">add</text:span></text:span> operations on the Ethereum blockchain. The first row in the table shows the cost of performing a single addition on the Ethereum Blockchain. Note: the same would occur for a single subtraction.  </text:p>
      <text:p text:style-name="Text_20_body"><text:span text:style-name="Strong_20_Emphasis">Line 1:</text:span> The cost to perform a simple addition once is about \$0.000002655 U.S. Dollars. This seems pretty inexpensive until the problem is expanded to do the same calculation 1 Million times.<text:span text:style-name="Strong_20_Emphasis">Line 2:</text:span> The cost to perform a simple addition one million times is about \$26.550000000 U.S. Dollars. This becomes significant and should be of concern for most projects. As a comparison, using the <text:a xlink:type="simple" xlink:href="https://www.omgwiki.org/dido/doku.php?id=dido:public:ra:xapend:xapend.a_glossary:a:aws" text:style-name="Internet_20_link" text:visited-style-name="Visited_20_Internet_20_Link">Amazon Web Services (AWS)</text:a> cloud and a Python program, adding the two numbers together one Million times takes about 0.04 seconds at a CPU cost of \$0.0059/hour making the calculations \$0.000001639/second or \$0.000000066 for the entire operation on AWS. The results are stunning: \$0.000000066 on AWS versus \$26.55 on Ethereum. The Ethereum calculation is about 400 Million times more expensive (or 40 Million if you are willing to pay a low gas price).</text:p>
      <text:h text:style-name="Heading_20_2" text:outline-level="2"><text:bookmark-start text:name="__RefHeading___data_storage_8"/><text:bookmark-start text:name="data_storage"/>Data Storage<text:bookmark-end text:name="__RefHeading___data_storage_8"/><text:bookmark-end text:name="data_storage"/></text:h>
      <text:p text:style-name="Text_20_body"><text:a xlink:type="simple" xlink:href="#dido:public:ra:xapend:n_gas" text:style-name="Local_20_link" text:visited-style-name="Visited_20_Local_20_Link"> Return to Top</text:a></text:p>
      <text:p text:style-name="Text_20_body">The sample data shown in the first part of Table  rows 3-5, demonstrates the cost of Gas for storing data on the blockchain. This could be a simple, single value such as the number of days until a Smart COntract expires (i.e., simple integer) or it could be something more ambitious such as a short story, a music file, or a video.</text:p>
      <text:p text:style-name="Text_20_body">Storing data on the blockchain is extremely expensive. The reason for the cost is the storage of data on a blockchain is immutable and is replicated across tens of thousands of Ethereum Nodes in the Node Network. Therefore, uploading a short story, a music file, or a video onto the blockchain is cost-prohibitive:</text:p>
      <text:p text:style-name="Text_20_body"><text:span text:style-name="Strong_20_Emphasis">Line 3:</text:span> The cost of storing 256-bit word is about \$0.171 U.S. Dollars. requires about 20,000 gas. This is about 6,000 times more expensive than adding two numbers together (see <text:span text:style-name="Strong_20_Emphasis">Line 1</text:span>)<text:span text:style-name="Strong_20_Emphasis">Line 4:</text:span> The cost of storing 1MB is about \$18.75<text:span text:style-name="Strong_20_Emphasis">Line 5:</text:span> The cost of storing 1GB is about \$18750.00Another bottleneck in storing large amounts of data is the current Block Gas Limit of approximately 4700000 gas/block. At this cap of gas per block, it would take over 132 blocks to write 1 MB of data to the blockchain, and that is assuming you can manage to hog all of the gas per block and that there are no other operations required!</text:p>
      <text:h text:style-name="Heading_20_2" text:outline-level="2"><text:bookmark-start text:name="__RefHeading___analysis_of_cost_data_9"/><text:bookmark-start text:name="analysis_of_cost_data"/>Analysis of Cost Data<text:bookmark-end text:name="__RefHeading___analysis_of_cost_data_9"/><text:bookmark-end text:name="analysis_of_cost_data"/></text:h>
      <text:p text:style-name="Text_20_body"><text:a xlink:type="simple" xlink:href="#dido:public:ra:xapend:n_gas" text:style-name="Local_20_link" text:visited-style-name="Visited_20_Local_20_Link"> Return to Top</text:a></text:p>
      <text:p text:style-name="Text_20_body">The gas costs on Ethereum for calculation and storage on the blockchain.<text:span text:style-name="Footnote_20_Anchor"><text:note-ref text:note-class="footnote" text:reference-format="text" text:ref-name="ftn2">3)</text:note-ref></text:span>


Given: Median Gas Price on <text:span text:style-name="Strong_20_Emphasis">23 August 2017</text:span>1 Gwei equals 0.000000001 ETH)median gas price (28 Gwei)USD/ETH exchange rate ($295/ETH)</text:p>
      <table:table table:style-name="Table">
        <table:table-column/>
        <table:table-column/>
        <table:table-column/>
        <table:table-column/>
        <table:table-column/>
        <table:table-column/>
        <table:table-column/>
        <table:table-column/>
        <table:table-column/>
        <table:table-row>
          <table:table-cell office:value-type="string" table:style-name="tableheader" table:number-columns-spanned="9">
            <text:p text:style-name="Table_20_Heading">   Processing  </text:p>
          </table:table-cell>
          <table:covered-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  Row Number  * Task  </text:p>
          </table:table-cell>
          <table:table-cell office:value-type="string" table:style-name="tableheader">
            <text:p text:style-name="Table_20_Heading">     Gas required         </text:p>
          </table:table-cell>
          <table:table-cell office:value-type="string" table:style-name="tableheader">
            <text:p text:style-name="Table_20_Heading">  Cost (ETH)  </text:p>
          </table:table-cell>
          <table:table-cell office:value-type="string" table:style-name="tableheader">
            <text:p text:style-name="Table_20_Heading">  Cost (USD)  </text:p>
          </table:table-cell>
          <table:table-cell office:value-type="string" table:style-name="tableheader">
            <text:p text:style-name="Table_20_Heading">  Ops per ETH  </text:p>
          </table:table-cell>
          <table:table-cell office:value-type="string" table:style-name="tableheader">
            <text:p text:style-name="Table_20_Heading">  Ops per USD  </text:p>
          </table:table-cell>
          <table:table-cell office:value-type="string" table:style-name="tableheader">
            <text:p text:style-name="Table_20_Heading">  Ops per Block  </text:p>
          </table:table-cell>
          <table:table-cell office:value-type="string" table:style-name="tableheader">
            <text:p text:style-name="Table_20_Heading">  Blocks to complete OP  </text:p>
          </table:table-cell>
          <table:table-cell office:value-type="string" table:style-name="tablecell"/>
        </table:table-row>
        <table:table-row>
          <table:table-cell office:value-type="string" table:style-name="tableheader">
            <text:p text:style-name="Table_20_Heading">   1 </text:p>
          </table:table-cell>
          <table:table-cell office:value-type="string" table:style-name="tableheader">
            <text:p text:style-name="Table_20_Heading"> Add or subtract two integers	    </text:p>
          </table:table-cell>
          <table:table-cell office:value-type="string" table:style-name="tablecell">
            <text:p text:style-name="tablealignright">            3 </text:p>
          </table:table-cell>
          <table:table-cell office:value-type="string" table:style-name="tablecell">
            <text:p text:style-name="tablealignright">  0.000000009 </text:p>
          </table:table-cell>
          <table:table-cell office:value-type="string" table:style-name="tablecell">
            <text:p text:style-name="tablealignright">   0.000002655 </text:p>
          </table:table-cell>
          <table:table-cell office:value-type="string" table:style-name="tablecell">
            <text:p text:style-name="tablealignright">  11111111.11 </text:p>
          </table:table-cell>
          <table:table-cell office:value-type="string" table:style-name="tablecell">
            <text:p text:style-name="tablealignright">  37664.78343 </text:p>
          </table:table-cell>
          <table:table-cell office:value-type="string" table:style-name="tablecell">
            <text:p text:style-name="tablealignright">  1566666.667 </text:p>
          </table:table-cell>
          <table:table-cell office:value-type="string" table:style-name="tablecell">
            <text:p text:style-name="tablealignright">  0.0000006382978230 </text:p>
          </table:table-cell>
        </table:table-row>
        <table:table-row>
          <table:table-cell office:value-type="string" table:style-name="tableheader">
            <text:p text:style-name="Table_20_Heading">   2 </text:p>
          </table:table-cell>
          <table:table-cell office:value-type="string" table:style-name="tableheader">
            <text:p text:style-name="Table_20_Heading"> Add two Integers, 1 Million times </text:p>
          </table:table-cell>
          <table:table-cell office:value-type="string" table:style-name="tablecell">
            <text:p text:style-name="tablealignright">      3000000 </text:p>
          </table:table-cell>
          <table:table-cell office:value-type="string" table:style-name="tablecell">
            <text:p text:style-name="tablealigncenter">  0.09        </text:p>
          </table:table-cell>
          <table:table-cell office:value-type="string" table:style-name="tablecell">
            <text:p text:style-name="tablealignright">  26.550000000 </text:p>
          </table:table-cell>
          <table:table-cell office:value-type="string" table:style-name="tablecell">
            <text:p text:style-name="tablealignright">   11.1111111 </text:p>
          </table:table-cell>
          <table:table-cell office:value-type="string" table:style-name="tablecell">
            <text:p text:style-name="tablealignright">  0.037664783 </text:p>
          </table:table-cell>
          <table:table-cell office:value-type="string" table:style-name="tablecell">
            <text:p text:style-name="tablealignright">  1.566666667 </text:p>
          </table:table-cell>
          <table:table-cell office:value-type="string" table:style-name="tablecell">
            <text:p text:style-name="tablealignright">  0.638297872 </text:p>
          </table:table-cell>
        </table:table-row>
        <table:table-row>
          <table:table-cell office:value-type="string" table:style-name="tableheader" table:number-columns-spanned="9">
            <text:p text:style-name="Table_20_Heading">   Storage  </text:p>
          </table:table-cell>
          <table:covered-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  Task  </text:p>
          </table:table-cell>
          <table:table-cell office:value-type="string" table:style-name="tableheader">
            <text:p text:style-name="Table_20_Heading">     Gas required         </text:p>
          </table:table-cell>
          <table:table-cell office:value-type="string" table:style-name="tableheader">
            <text:p text:style-name="Table_20_Heading">  Cost (ETH)  </text:p>
          </table:table-cell>
          <table:table-cell office:value-type="string" table:style-name="tableheader">
            <text:p text:style-name="Table_20_Heading">  Cost (USD)  </text:p>
          </table:table-cell>
          <table:table-cell office:value-type="string" table:style-name="tableheader">
            <text:p text:style-name="Table_20_Heading">  Ops per ETH  </text:p>
          </table:table-cell>
          <table:table-cell office:value-type="string" table:style-name="tableheader">
            <text:p text:style-name="Table_20_Heading">  Ops per USD  </text:p>
          </table:table-cell>
          <table:table-cell office:value-type="string" table:style-name="tableheader">
            <text:p text:style-name="Table_20_Heading">  Ops per Block  </text:p>
          </table:table-cell>
          <table:table-cell office:value-type="string" table:style-name="tableheader">
            <text:p text:style-name="Table_20_Heading">  Blocks to complete OP  </text:p>
          </table:table-cell>
          <table:table-cell office:value-type="string" table:style-name="tablecell"/>
        </table:table-row>
        <table:table-row>
          <table:table-cell office:value-type="string" table:style-name="tableheader">
            <text:p text:style-name="Table_20_Heading">   3 </text:p>
          </table:table-cell>
          <table:table-cell office:value-type="string" table:style-name="tableheader">
            <text:p text:style-name="Table_20_Heading"> Save a 256-bit word to Storage      </text:p>
          </table:table-cell>
          <table:table-cell office:value-type="string" table:style-name="tablecell">
            <text:p text:style-name="tablealignright">   20000 </text:p>
          </table:table-cell>
          <table:table-cell office:value-type="string" table:style-name="tablecell">
            <text:p text:style-name="tablealignright">  0.0006 </text:p>
          </table:table-cell>
          <table:table-cell office:value-type="string" table:style-name="tablecell">
            <text:p text:style-name="tablealignright">  0.171 </text:p>
          </table:table-cell>
          <table:table-cell office:value-type="string" table:style-name="tablecell">
            <text:p text:style-name="tablealignright">  1666.666667 </text:p>
          </table:table-cell>
          <table:table-cell office:value-type="string" table:style-name="tablecell">
            <text:p text:style-name="tablealignright">  5.649711751 </text:p>
          </table:table-cell>
          <table:table-cell office:value-type="string" table:style-name="tablecell">
            <text:p text:style-name="tablealignright">  243 </text:p>
          </table:table-cell>
          <table:table-cell office:value-type="string" table:style-name="tablecell">
            <text:p text:style-name="tablealignright">  0.004255319 </text:p>
          </table:table-cell>
        </table:table-row>
        <table:table-row>
          <table:table-cell office:value-type="string" table:style-name="tableheader">
            <text:p text:style-name="Table_20_Heading">   4 </text:p>
          </table:table-cell>
          <table:table-cell office:value-type="string" table:style-name="tableheader">
            <text:p text:style-name="Table_20_Heading"> Save 1MB to Storage (31250 256-bit words) </text:p>
          </table:table-cell>
          <table:table-cell office:value-type="string" table:style-name="tablecell">
            <text:p text:style-name="tablealignright">  625000000 </text:p>
          </table:table-cell>
          <table:table-cell office:value-type="string" table:style-name="tablecell">
            <text:p text:style-name="tablealignright">  18.75 </text:p>
          </table:table-cell>
          <table:table-cell office:value-type="string" table:style-name="tablecell">
            <text:p text:style-name="tablealignright">  5531.25 </text:p>
          </table:table-cell>
          <table:table-cell office:value-type="string" table:style-name="tablecell">
            <text:p text:style-name="tablealignright">  0.053333333 </text:p>
          </table:table-cell>
          <table:table-cell office:value-type="string" table:style-name="tablecell">
            <text:p text:style-name="tablealignright">  0.000180791 </text:p>
          </table:table-cell>
          <table:table-cell office:value-type="string" table:style-name="tablecell">
            <text:p text:style-name="tablealignright">  0.00752 </text:p>
          </table:table-cell>
          <table:table-cell office:value-type="string" table:style-name="tablecell">
            <text:p text:style-name="tablealignright">  132.9787234 </text:p>
          </table:table-cell>
        </table:table-row>
        <table:table-row>
          <table:table-cell office:value-type="string" table:style-name="tableheader">
            <text:p text:style-name="Table_20_Heading">   5 </text:p>
          </table:table-cell>
          <table:table-cell office:value-type="string" table:style-name="tableheader">
            <text:p text:style-name="Table_20_Heading"> Save 1GB to Storage (31250 256-bit words) </text:p>
          </table:table-cell>
          <table:table-cell office:value-type="string" table:style-name="tablecell">
            <text:p text:style-name="tablealignright">  6250000000000 </text:p>
          </table:table-cell>
          <table:table-cell office:value-type="string" table:style-name="tablecell">
            <text:p text:style-name="tablealignright">  18750.00 </text:p>
          </table:table-cell>
          <table:table-cell office:value-type="string" table:style-name="tablecell">
            <text:p text:style-name="tablealignright">  5531250 </text:p>
          </table:table-cell>
          <table:table-cell office:value-type="string" table:style-name="tablecell">
            <text:p text:style-name="tablealignright">  0.00005333333 </text:p>
          </table:table-cell>
          <table:table-cell office:value-type="string" table:style-name="tablecell">
            <text:p text:style-name="tablealignright">  0.00000018079 </text:p>
          </table:table-cell>
          <table:table-cell office:value-type="string" table:style-name="tablecell">
            <text:p text:style-name="tablealignright">  0.00000752 </text:p>
          </table:table-cell>
          <table:table-cell office:value-type="string" table:style-name="tablecell">
            <text:p text:style-name="tablealignright">  132978.7234 </text:p>
          </table:table-cell>
        </table:table-row>
        <table:table-row>
          <table:table-cell office:value-type="string" table:style-name="tableheader" table:number-columns-spanned="9">
            <text:p text:style-name="Table_20_Heading"> <text:span text:style-name="Strong_20_Emphasis">Note:</text:span> The data mentioned above are only true for a public Ethereum blockchain. The data could be totally different for private or permissioned blockchains. </text:p>
          </table:table-cell>
          <table:covered-table-cell/>
          <table:covered-table-cell/>
          <table:covered-table-cell/>
          <table:covered-table-cell/>
          <table:covered-table-cell/>
          <table:covered-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8B" fo:font-style="normal" fo:font-size="10.5pt" fo:font-family="Garamond" fo:border="0pt none"/>
    </style:style>
    <style:style style:name="PluginODTAutoStyle_Text_3"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n_gas</dc:title>
  </office:meta>
</office:document-meta>
</file>