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greement_ledger"/><text:bookmark-start text:name="__RefHeading___agreement_ledgers_1"/><text:bookmark-start text:name="agreement_ledgers"/>Agreement Ledgers<text:bookmark-end text:name="__RefHeading___agreement_ledgers_1"/><text:bookmark-end text:name="agreement_ledger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Agreement Ledgers</text:span> are distributed ledgers used by two or more parties to negotiate and reach agreement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greement_ledger</dc:title>
  </office:meta>
</office:document-meta>
</file>