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a:authorization"/><text:bookmark-start text:name="__RefHeading___authorization_1"/><text:bookmark-start text:name="authorization"/>Authorization<text:bookmark-end text:name="__RefHeading___authorization_1"/><text:bookmark-end text:name="authorization"/></text:h>
      <text:p text:style-name="Text_20_body"><text:a xlink:type="simple" xlink:href="https://www.omgwiki.org/dido/doku.php?id=dido:public:ra:xapend:xapend.glossary" text:style-name="Internet_20_link" text:visited-style-name="Visited_20_Internet_20_Link"> Return to Glossary </text:a></text:p>
      <text:p text:style-name="Text_20_body"><text:span text:style-name="Strong_20_Emphasis">Authorization</text:span> is a security mechanism used to determine user/client privileges or access levels related to system resources, including computer programs, files, services, data and application features. Authorization is normally preceded by authentication for user identity verification. System administrators (SA) are typically assigned permission levels covering all system and user resources.</text:p>
      <text:p text:style-name="Text_20_body">During authorization, a system verifies an authenticated user's access rules and either grants or refuses resource access.</text:p>
      <text:p text:style-name="Text_20_body">Source: <text:a xlink:type="simple" xlink:href="https://www.techopedia.com/definition/10237/authorization" text:style-name="Internet_20_link" text:visited-style-name="Visited_20_Internet_20_Link"> Authorizatio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a:authorization</dc:title>
  </office:meta>
</office:document-meta>
</file>