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arcode"/><text:bookmark-start text:name="__RefHeading___bar_code_barcode_1"/><text:bookmark-start text:name="bar_code_barcode"/>Bar Code (Barcode)<text:bookmark-end text:name="__RefHeading___bar_code_barcode_1"/><text:bookmark-end text:name="bar_code_barcode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Bar Code (Barcode)</text:span> is the small image of lines (bars) and spaces that is affixed to retail store items, identification cards, and postal mail to identify a particular product number, person, or location. The code uses a sequence of vertical bars and spaces to represent numbers and other symbols. A bar code symbol typically consists of five parts: a quiet zone, a start character, data characters (including an optional check character), a stop character, and another quiet zone.</text:p>
      <text:p text:style-name="Text_20_body">Also see: <text:a xlink:type="simple" xlink:href="https://www.omgwiki.org/dido/doku.php?id=dido:public:ra:xapend:xapend.b_stds:tech:iso:24724" text:style-name="Internet_20_link" text:visited-style-name="Visited_20_Internet_20_Link">ISO/IEC 24724:2011 Information technology — Automatic identification and data capture techniques — GS1 DataBar bar code symbology specification</text:a></text:p>
      <text:p text:style-name="Text_20_body">Source: <text:a xlink:type="simple" xlink:href="https://searcherp.techtarget.com/definition/bar-code-or-barcode" text:style-name="Internet_20_link" text:visited-style-name="Visited_20_Internet_20_Link">https://searcherp.techtarget.com/definition/bar-code-or-barco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arcode</dc:title>
  </office:meta>
</office:document-meta>
</file>