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ardano"/><text:bookmark-start text:name="__RefHeading___cardano_1"/><text:bookmark-start text:name="cardano"/>Cardano<text:bookmark-end text:name="__RefHeading___cardano_1"/><text:bookmark-end text:name="cardano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ardano</text:span> is a public DIDO platform. It is open-source and decentralized, with consensus achieved using proof of stake. It can facilitate peer-to-peer transactions with its internal cryptocurrency, ADA.</text:p>
      <text:p text:style-name="Text_20_body">Cardano was founded in 2015 by Ethereum co-founder Charles Hoskinson. The development of the project is overseen and supervised by the Cardano Foundation based in Zug, Switzerland. It is the largest cryptocurrency to use a proof-of-stake blockchain, which is seen as a greener alternative to proof-of-work protocols. </text:p>
      <text:p text:style-name="Text_20_body">Source: <text:a xlink:type="simple" xlink:href="https://en.wikipedia.org/wiki/Cardano_(blockchain_platform)" text:style-name="Internet_20_link" text:visited-style-name="Visited_20_Internet_20_Link">https://en.wikipedia.org/wiki/Cardano_(blockchain_platform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rdano</dc:title>
  </office:meta>
</office:document-meta>
</file>