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entral_ledger"/><text:bookmark-start text:name="__RefHeading___central_ledger_1"/><text:bookmark-start text:name="central_ledger"/>Central Ledger<text:bookmark-end text:name="__RefHeading___central_ledger_1"/><text:bookmark-end text:name="central_ledg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Central Ledger</text:span> is a ledger maintained by a central agency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entral_ledger</dc:title>
  </office:meta>
</office:document-meta>
</file>