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public:ra:xapend:xapend.a_glossary:c:component"/><text:bookmark-start text:name="__RefHeading___component_1"/><text:bookmark-start text:name="component"/>Component<text:bookmark-end text:name="__RefHeading___component_1"/><text:bookmark-end text:name="component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 <text:span text:style-name="Strong_20_Emphasis">Component</text:span> is a functionally independent part of any system. It performs some function and may require some input or produce some output. A component in software is often represented by classes.</text:p>
      <text:p text:style-name="Text_20_body">Source: <text:a xlink:type="simple" xlink:href="https://www.techopedia.com/definition/3217/component" text:style-name="Internet_20_link" text:visited-style-name="Visited_20_Internet_20_Link">https://www.techopedia.com/definition/3217/compone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c:component</dc:title>
  </office:meta>
</office:document-meta>
</file>