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d:ddos"/><text:bookmark-start text:name="__RefHeading___distributed_denial-of-service_ddos_1"/><text:bookmark-start text:name="distributed_denial-of-service_ddos"/>Distributed Denial-of-Service (DDoS)<text:bookmark-end text:name="__RefHeading___distributed_denial-of-service_ddos_1"/><text:bookmark-end text:name="distributed_denial-of-service_ddos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A <text:span text:style-name="Strong_20_Emphasis">Distributed Denial-of-Service (DDoS)</text:span> is malicious attack attempting to disrupt normal traffic of a targeted <text:a xlink:type="simple" xlink:href="https://www.omgwiki.org/dido/doku.php?id=dido:public:ra:xapend:xapend.a_glossary:a:server" text:style-name="Internet_20_link" text:visited-style-name="Visited_20_Internet_20_Link">server</text:a>, service or <text:a xlink:type="simple" xlink:href="https://www.omgwiki.org/dido/doku.php?id=dido:public:ra:xapend:xapend.a_glossary:n:network" text:style-name="Internet_20_link" text:visited-style-name="Visited_20_Internet_20_Link">network</text:a> by overwhelming the target or its surrounding infrastructure with a flood of <text:a xlink:type="simple" xlink:href="https://www.omgwiki.org/dido/doku.php?id=dido:public:ra:xapend:xapend.a_glossary:i:internet" text:style-name="Internet_20_link" text:visited-style-name="Visited_20_Internet_20_Link">Internet</text:a> traffic.</text:p>
      <text:p text:style-name="Text_20_body">DDoS attacks achieve effectiveness by utilizing multiple compromised computer systems as sources of attack traffic. Exploited machines can include computers and other networked resources such as <text:a xlink:type="simple" xlink:href="https://www.omgwiki.org/dido/doku.php?id=dido:public:ra:xapend:xapend.a_glossary:i:iot" text:style-name="Internet_20_link" text:visited-style-name="Visited_20_Internet_20_Link">Internet of Things (IOT)</text:a> devices.</text:p>
      <text:p text:style-name="Text_20_body">Source: <text:a xlink:type="simple" xlink:href="https://www.cloudflare.com/learning/ddos/what-is-a-ddos-attack/" text:style-name="Internet_20_link" text:visited-style-name="Visited_20_Internet_20_Link">https://www.cloudflare.com/learning/ddos/what-is-a-ddos-attack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dos</dc:title>
  </office:meta>
</office:document-meta>
</file>