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ecryption"/><text:bookmark-start text:name="__RefHeading___decryption_1"/><text:bookmark-start text:name="decryption"/>Decryption<text:bookmark-end text:name="__RefHeading___decryption_1"/><text:bookmark-end text:name="decryption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Decryption</text:span> is the process of turning cipher-text back into plaintext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ecryption</dc:title>
  </office:meta>
</office:document-meta>
</file>