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elegated_proof_of_stake_dpos"/><text:bookmark-start text:name="__RefHeading___delegated_proof_of_stake_dpos_1"/><text:bookmark-start text:name="delegated_proof_of_stake_dpos"/>Delegated Proof of Stake (DPoS)<text:bookmark-end text:name="__RefHeading___delegated_proof_of_stake_dpos_1"/><text:bookmark-end text:name="delegated_proof_of_stake_dpos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Delegated Proof of Stake (DPoS)</text:span> is an alternative consensus algorithm to the <text:a xlink:type="simple" xlink:href="https://www.omgwiki.org/dido/doku.php?id=dido:public:ra:xapend.glossary:p:proof_of_work" text:style-name="Internet_20_link" text:visited-style-name="Visited_20_Internet_20_Link">proof_of_work</text:a>  or <text:a xlink:type="simple" xlink:href="https://www.omgwiki.org/dido/doku.php?id=dido:public:ra:xapend.glossary:p:proof_of_stake_pos" text:style-name="Internet_20_link" text:visited-style-name="Visited_20_Internet_20_Link">proof_of_stake_pos</text:a> algorithms. DPoS is a system in which a fixed number of elected entities (called <text:a xlink:type="simple" xlink:href="https://www.omgwiki.org/dido/doku.php?id=dido:public:ra:xapend.glossary:b:block_producers" text:style-name="Internet_20_link" text:visited-style-name="Visited_20_Internet_20_Link">block_producers</text:a> or witnesses) are <text:a xlink:type="simple" xlink:href="https://www.omgwiki.org/dido/doku.php?id=dido:public:ra:xapend.glossary:b:block_validators" text:style-name="Internet_20_link" text:visited-style-name="Visited_20_Internet_20_Link">block_validators</text:a> selected to create blocks in a round-robin order. Block Producers are voted into power by the users of the Node Network, that each get a number of votes proportional to the number of tokens they own on the network (their stake).</text:p>
      <text:p text:style-name="Text_20_body">Alternatively, voters can choose to delegate their stake to another voter, who will vote in the Block Producer election on their behalf.</text:p>
      <text:p text:style-name="Text_20_body"><text:span text:style-name="Strong_20_Emphasis">Note:</text:span> DPoS is a protocol that sacrifices decentralization for throughput due to the low number of Block Producers.Source: <text:a xlink:type="simple" xlink:href="https://medium.com/loom-network/understanding-blockchain-fundamentals-part-3-delegated-proof-of-stake-b385a6b92ef" text:style-name="Internet_20_link" text:visited-style-name="Visited_20_Internet_20_Link"> Delegated Proof of Stake DPo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elegated_proof_of_stake_dpos</dc:title>
  </office:meta>
</office:document-meta>
</file>