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igital_asset"/><text:bookmark-start text:name="__RefHeading___digital_asset_1"/><text:bookmark-start text:name="digital_asset"/>Digital Asset<text:bookmark-end text:name="__RefHeading___digital_asset_1"/><text:bookmark-end text:name="digital_asset"/></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Digital Asset</text:span> are anything existing in a digital format and comes with the right to use. Data that do not possess that right are not considered assets.</text:p>
      <text:p text:style-name="Text_20_body">Digital assets include the actual digital content, the digital formats and any associated metadata. The following are some examples of digital assets:</text:p>
      <text:p text:style-name="Text_20_body">photographylogosillustrationsanimationsaudiovisual mediapresentationsspreadsheetsdigital paintingsword documentselectronic mailswebsites, medicaleducationvotingfriendshipsconversationsreputation<text:span text:style-name="Strong_20_Emphasis">Note:</text:span> The number of different types of digital assets is exponentially increasing due to the rising number of digital appliances that store, access or act as conduits for digital assets (i.e., personal computers, laptops, portable media players, tablets, data storage devices, telecommunication devices, etc).See: <text:a xlink:type="simple" xlink:href="https://digitalassetmanagementnews.org/features/defining-digital-assets/" text:style-name="Internet_20_link" text:visited-style-name="Visited_20_Internet_20_Link">https://digitalassetmanagementnews.org/features/defining-digital-asse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igital_asset</dc:title>
  </office:meta>
</office:document-meta>
</file>