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vm_bytecode"/><text:bookmark-start text:name="__RefHeading___evm_bytecode_1"/><text:bookmark-start text:name="evm_bytecode"/>Evm_bytecode<text:bookmark-end text:name="__RefHeading___evm_bytecode_1"/><text:bookmark-end text:name="evm_bytec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vm_bytecode</text:span> is ...</text:p>
      <text:p text:style-name="Text_20_body"> Example of a EVM ByteCode</text:p>
      <text:p text:style-name="Text_20_body">Source: <text:a xlink:type="simple" xlink:href="https://www.omgwiki.org/dido/doku.php?id=dido:public:ra:xapend:xapend.a_glossary:e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vm_bytecode</dc:title>
  </office:meta>
</office:document-meta>
</file>