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f:fde"/><text:bookmark-start text:name="__RefHeading___full-disk_encryption_fde_1"/><text:bookmark-start text:name="full-disk_encryption_fde"/>Full-Disk Encryption (FDE)<text:bookmark-end text:name="__RefHeading___full-disk_encryption_fde_1"/><text:bookmark-end text:name="full-disk_encryption_fd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Full-Disk Encryption (FDE)</text:span> is <text:a xlink:type="simple" xlink:href="https://www.omgwiki.org/dido/doku.php?id=dido:public:ra:xapend:xapend.a_glossary:e:encryption" text:style-name="Internet_20_link" text:visited-style-name="Visited_20_Internet_20_Link">encryption</text:a> at the hardware level. FDE works by automatically converting data on a hard drive into a form that cannot be understood by anyone who doesn’t have the <text:a xlink:type="simple" xlink:href="https://www.omgwiki.org/dido/doku.php?id=dido:public:ra:xapend:xapend.a_glossary:k:key" text:style-name="Internet_20_link" text:visited-style-name="Visited_20_Internet_20_Link">key</text:a> to “undo” the conversion. Without the proper <text:a xlink:type="simple" xlink:href="https://www.omgwiki.org/dido/doku.php?id=dido:public:ra:xapend:xapend.a_glossary:a:authentication" text:style-name="Internet_20_link" text:visited-style-name="Visited_20_Internet_20_Link">authentication</text:a> key, even if the hard drive is removed and placed in another machine, the data remains inaccessible. FDE can be installed on a computing device at the time of manufacturing or it can be added later on by installing a special software driver.</text:p>
      <text:p text:style-name="Text_20_body">Source: <text:a xlink:type="simple" xlink:href="https://whatis.techtarget.com/definition/full-disk-encryption-FDE" text:style-name="Internet_20_link" text:visited-style-name="Visited_20_Internet_20_Link">https://whatis.techtarget.com/definition/full-disk-encryption-F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de</dc:title>
  </office:meta>
</office:document-meta>
</file>