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f:financial_market"/><text:bookmark-start text:name="__RefHeading___financial_market_1"/><text:bookmark-start text:name="financial_market"/>Financial Market<text:bookmark-end text:name="__RefHeading___financial_market_1"/><text:bookmark-end text:name="financial_market"/></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Financial Market</text:span> refers to the marketplace where the activities related to creating and trading different financial assets such as bonds, shares, commodities, currencies, derivatives, etc., occur. It provides the platform for sellers and buyers of financial assets to meet and trade with each other at a price determined by market forces.</text:p>
      <text:p text:style-name="Text_20_body">Source: <text:a xlink:type="simple" xlink:href="https://www.wallstreetmojo.com/financial-market/" text:style-name="Internet_20_link" text:visited-style-name="Visited_20_Internet_20_Link">https://www.wallstreetmojo.com/financial-mark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inancial_market</dc:title>
  </office:meta>
</office:document-meta>
</file>