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inancial_sector"/><text:bookmark-start text:name="__RefHeading___financial_sector_1"/><text:bookmark-start text:name="financial_sector"/>Financial Sector<text:bookmark-end text:name="__RefHeading___financial_sector_1"/><text:bookmark-end text:name="financial_sect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Financial Sector</text:span> is a section of the economy made up of firms and institutions that provide financial services to commercial and retail customers. This sector comprises a broad range of industries including banks, investment companies, insurance companies, and real estate firms.</text:p>
      <text:p text:style-name="Text_20_body">The financial sector is a section of the economy made up of firms and institutions that provide financial services to commercial and retail customers.A strong financial sector is a sign of a healthy economy.The financial sector generates a good portion of its revenue from loans and mortgages and thrives in a low-interest-rate environment.The sector is comprised of many different industries including banks, investment companies, insurance companies, and real estate firms.Source: <text:a xlink:type="simple" xlink:href="https://www.investopedia.com/terms/f/financial_sector.asp" text:style-name="Internet_20_link" text:visited-style-name="Visited_20_Internet_20_Link">https://www.investopedia.com/terms/f/financial_sector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nancial_sector</dc:title>
  </office:meta>
</office:document-meta>
</file>